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content.xml" manifest:media-type="text/xml"/>
  <manifest:file-entry manifest:full-path="meta.xml" manifest:media-type="text/xml"/>
  <manifest:file-entry manifest:full-path="settings.xml" manifest:media-type="text/xml"/>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formx="urn:openoffice:names:experimental:ooxml-odf-interop:xmlns:form:1.0"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4">
  <office:scripts/>
  <office:font-face-decls>
    <style:font-face style:name="Calibri" svg:font-family="Calibri" style:font-family-generic="roman" style:font-pitch="variable"/>
    <style:font-face style:name="Cambria" svg:font-family="Cambria" style:font-family-generic="roman" style:font-pitch="variable"/>
    <style:font-face style:name="Courier" svg:font-family="Courier" style:font-family-generic="roman" style:font-pitch="variable"/>
    <style:font-face style:name="Garamond" svg:font-family="Garamond" style:font-family-generic="roman" style:font-pitch="variable"/>
    <style:font-face style:name="Liberation Sans" svg:font-family="'Liberation Sans'" style:font-family-generic="swiss" style:font-pitch="variable"/>
    <style:font-face style:name="Noto Sans Arabic" svg:font-family="'Noto Sans Arabic'" style:font-family-generic="system" style:font-pitch="variable"/>
    <style:font-face style:name="Noto Sans CJK SC" svg:font-family="'Noto Sans CJK SC'" style:font-family-generic="system" style:font-pitch="variable"/>
    <style:font-face style:name="Noto Sans Devanagari" svg:font-family="'Noto Sans Devanagari'" style:font-family-generic="swiss"/>
    <style:font-face style:name="Noto Sans Devanagari1" svg:font-family="'Noto Sans Devanagari'" style:font-family-generic="system" style:font-pitch="variable"/>
    <style:font-face style:name="OpenSymbol" svg:font-family="OpenSymbol" style:font-charset="x-symbol"/>
    <style:font-face style:name="ＭＳ ゴシック" svg:font-family="'ＭＳ ゴシック'" style:font-family-generic="system" style:font-pitch="variable"/>
    <style:font-face style:name="ＭＳ 明朝" svg:font-family="'ＭＳ 明朝'" style:font-family-generic="system" style:font-pitch="variable"/>
  </office:font-face-decls>
  <office:automatic-styles>
    <style:style style:name="Table1" style:family="table">
      <style:table-properties style:width="16.51cm" fo:margin-left="-0.176cm" fo:margin-top="0cm" fo:margin-bottom="0cm" table:align="left" style:writing-mode="lr-tb"/>
    </style:style>
    <style:style style:name="Table1.A" style:family="table-column">
      <style:table-column-properties style:column-width="5.503cm"/>
    </style:style>
    <style:style style:name="Table1.1" style:family="table-row">
      <style:table-row-properties fo:keep-together="auto"/>
    </style:style>
    <style:style style:name="Table1.A1" style:family="table-cell">
      <style:table-cell-properties fo:padding-left="0.176cm" fo:padding-right="0.176cm" fo:padding-top="0.141cm" fo:padding-bottom="0.141cm" fo:border="0.5pt solid #000000" style:writing-mode="lr-tb"/>
    </style:style>
    <style:style style:name="P1" style:family="paragraph" style:parent-style-name="TitlePageTitle">
      <style:paragraph-properties fo:margin-top="5.292cm" fo:margin-bottom="0.423cm" style:contextual-spacing="false" fo:text-align="center" style:justify-single-word="false"/>
      <style:text-properties fo:language="en" fo:country="GB" fo:font-style="normal" fo:font-weight="normal" style:font-style-asian="normal" style:font-weight-asian="normal" style:script-type="latin"/>
    </style:style>
    <style:style style:name="P2" style:family="paragraph" style:parent-style-name="TitlePageSub">
      <style:paragraph-properties fo:margin-top="0cm" fo:margin-bottom="0.635cm" style:contextual-spacing="false" fo:text-align="center" style:justify-single-word="false"/>
      <style:text-properties fo:language="en" fo:country="GB" fo:font-style="normal" fo:font-weight="normal" style:font-style-asian="normal" style:font-weight-asian="normal" style:script-type="latin"/>
    </style:style>
    <style:style style:name="P3" style:family="paragraph" style:parent-style-name="Standard">
      <style:paragraph-properties fo:margin-top="0cm" fo:margin-bottom="0.212cm" style:contextual-spacing="false" fo:text-align="center" style:justify-single-word="false"/>
      <style:text-properties fo:language="en" fo:country="GB" fo:font-style="normal" fo:font-weight="normal" style:font-style-asian="normal" style:font-weight-asian="normal" style:font-style-complex="normal" style:script-type="latin"/>
    </style:style>
    <style:style style:name="P4" style:family="paragraph" style:parent-style-name="Standard">
      <style:paragraph-properties fo:margin-top="0cm" fo:margin-bottom="0.212cm" style:contextual-spacing="false" fo:text-align="center" style:justify-single-word="false"/>
      <style:text-properties fo:language="en" fo:country="GB" fo:font-style="normal" fo:font-weight="normal" officeooo:rsid="01061406" officeooo:paragraph-rsid="01061406" style:font-style-asian="normal" style:font-weight-asian="normal" style:script-type="latin"/>
    </style:style>
    <style:style style:name="P5" style:family="paragraph" style:parent-style-name="Standard">
      <style:paragraph-properties fo:margin-top="6.35cm" fo:margin-bottom="0.212cm" style:contextual-spacing="false" fo:text-align="center" style:justify-single-word="false"/>
      <style:text-properties fo:language="en" fo:country="GB" officeooo:rsid="01061406" officeooo:paragraph-rsid="01061406" style:script-type="latin"/>
    </style:style>
    <style:style style:name="P6" style:family="paragraph" style:parent-style-name="Contents_20_Heading">
      <style:paragraph-properties fo:break-before="page"/>
      <style:text-properties fo:language="en" fo:country="GB" fo:background-color="transparent" style:script-type="latin"/>
    </style:style>
    <style:style style:name="P7" style:family="paragraph" style:parent-style-name="Contents_20_1">
      <style:paragraph-properties fo:line-height="0.3cm">
        <style:tab-stops>
          <style:tab-stop style:position="16.508cm" style:type="right" style:leader-style="dotted" style:leader-text="."/>
        </style:tab-stops>
      </style:paragraph-properties>
    </style:style>
    <style:style style:name="P8" style:family="paragraph" style:parent-style-name="Heading_20_1">
      <style:paragraph-properties fo:margin-top="0cm" fo:margin-bottom="0cm" style:contextual-spacing="false"/>
      <style:text-properties fo:language="en" fo:country="GB" style:script-type="latin"/>
    </style:style>
    <style:style style:name="P9" style:family="paragraph" style:parent-style-name="Standard">
      <style:text-properties fo:language="en" fo:country="GB" style:script-type="latin"/>
    </style:style>
    <style:style style:name="P10" style:family="paragraph" style:parent-style-name="Heading_20_1">
      <style:paragraph-properties fo:margin-top="0cm" fo:margin-bottom="0cm" style:contextual-spacing="false" fo:break-before="page"/>
      <style:text-properties fo:language="en" fo:country="GB" style:script-type="latin"/>
    </style:style>
    <style:style style:name="P11" style:family="paragraph" style:parent-style-name="Standard">
      <style:paragraph-properties fo:margin-top="0cm" fo:margin-bottom="0.212cm" style:contextual-spacing="false"/>
      <style:text-properties fo:language="en" fo:country="GB" style:script-type="latin"/>
    </style:style>
    <style:style style:name="P12" style:family="paragraph" style:parent-style-name="Standard">
      <style:paragraph-properties fo:margin-top="0cm" fo:margin-bottom="0.212cm" style:contextual-spacing="false"/>
      <style:text-properties fo:language="en" fo:country="GB" fo:font-style="normal" fo:font-weight="normal" style:font-style-asian="normal" style:font-weight-asian="normal" style:script-type="latin"/>
    </style:style>
    <style:style style:name="P13" style:family="paragraph" style:parent-style-name="Heading_20_1">
      <style:text-properties fo:language="en" fo:country="GB" style:script-type="latin"/>
    </style:style>
    <style:style style:name="P14" style:family="paragraph" style:parent-style-name="Heading_20_2">
      <style:text-properties fo:language="en" fo:country="GB" style:script-type="latin"/>
    </style:style>
    <style:style style:name="P15" style:family="paragraph" style:parent-style-name="Heading_20_2">
      <style:paragraph-properties fo:line-height="115%" fo:text-align="start" style:justify-single-word="false" fo:orphans="2" fo:widows="2" style:writing-mode="lr-tb"/>
      <style:text-properties fo:language="en" fo:country="GB" style:script-type="latin"/>
    </style:style>
    <style:style style:name="P16" style:family="paragraph" style:parent-style-name="Heading_20_3">
      <style:paragraph-properties fo:margin-top="0cm" fo:margin-bottom="0.212cm" style:contextual-spacing="false"/>
      <style:text-properties style:font-name="Garamond" fo:language="en" fo:country="GB" fo:font-weight="normal" style:font-weight-asian="normal" style:script-type="latin"/>
    </style:style>
    <style:style style:name="P17" style:family="paragraph" style:parent-style-name="Text_20_body">
      <style:text-properties fo:language="en" fo:country="GB" style:script-type="latin"/>
    </style:style>
    <style:style style:name="P18" style:family="paragraph" style:parent-style-name="Text_20_body">
      <style:text-properties fo:language="en" fo:country="GB" officeooo:paragraph-rsid="00308fe8" style:script-type="latin"/>
    </style:style>
    <style:style style:name="P19" style:family="paragraph" style:parent-style-name="Standard">
      <style:paragraph-properties fo:margin-top="0cm" fo:margin-bottom="0cm" style:contextual-spacing="false" fo:text-align="start" style:justify-single-word="false" fo:orphans="2" fo:widows="2"/>
      <style:text-properties fo:language="en" fo:country="GB" fo:font-weight="bold" style:letter-kerning="false" style:font-name-asian="ＭＳ 明朝" style:language-asian="en" style:country-asian="US" style:font-weight-asian="bold" style:font-size-complex="11pt" style:language-complex="ar" style:country-complex="SA" style:script-type="latin"/>
    </style:style>
    <style:style style:name="P20" style:family="paragraph" style:parent-style-name="Standard">
      <style:paragraph-properties fo:margin-top="0cm" fo:margin-bottom="0cm" style:contextual-spacing="false" fo:text-align="start" style:justify-single-word="false" fo:orphans="2" fo:widows="2"/>
      <style:text-properties fo:language="en" fo:country="GB" style:letter-kerning="false" style:font-name-asian="ＭＳ 明朝" style:language-asian="en" style:country-asian="US" style:font-size-complex="11pt" style:language-complex="ar" style:country-complex="SA" style:script-type="latin"/>
    </style:style>
    <style:style style:name="P21" style:family="paragraph" style:parent-style-name="Standard">
      <style:paragraph-properties fo:margin-top="0cm" fo:margin-bottom="0cm" style:contextual-spacing="false" fo:text-align="start" style:justify-single-word="false" fo:orphans="2" fo:widows="2"/>
      <style:text-properties fo:language="en" fo:country="GB" officeooo:rsid="003193f0" officeooo:paragraph-rsid="003193f0" style:letter-kerning="false" style:font-name-asian="ＭＳ 明朝" style:language-asian="en" style:country-asian="US" style:font-size-complex="11pt" style:language-complex="ar" style:country-complex="SA" style:script-type="latin"/>
    </style:style>
    <style:style style:name="P22" style:family="paragraph" style:parent-style-name="Standard">
      <style:paragraph-properties fo:margin-top="0cm" fo:margin-bottom="0cm" style:contextual-spacing="false" fo:text-align="start" style:justify-single-word="false" fo:orphans="2" fo:widows="2"/>
      <style:text-properties fo:language="en" fo:country="GB" officeooo:rsid="003218d7" officeooo:paragraph-rsid="003218d7" style:letter-kerning="false" style:font-name-asian="ＭＳ 明朝" style:language-asian="en" style:country-asian="US" style:font-size-complex="11pt" style:language-complex="ar" style:country-complex="SA" style:script-type="latin"/>
    </style:style>
    <style:style style:name="P23" style:family="paragraph" style:parent-style-name="Standard">
      <style:paragraph-properties fo:margin-top="0cm" fo:margin-bottom="0.212cm" style:contextual-spacing="false"/>
      <style:text-properties fo:language="en" fo:country="GB" officeooo:paragraph-rsid="003942c2" style:script-type="latin"/>
    </style:style>
    <style:style style:name="P24" style:family="paragraph" style:parent-style-name="Standard">
      <style:paragraph-properties fo:margin-top="0cm" fo:margin-bottom="0.212cm" style:contextual-spacing="false"/>
      <style:text-properties fo:language="en" fo:country="GB" fo:font-style="normal" fo:font-weight="normal" officeooo:rsid="0035b66f" officeooo:paragraph-rsid="003942c2" style:font-style-asian="normal" style:font-weight-asian="normal" style:script-type="latin"/>
    </style:style>
    <style:style style:name="P25" style:family="paragraph" style:parent-style-name="Heading_20_1">
      <style:paragraph-properties fo:margin-top="0cm" fo:margin-bottom="0.212cm" style:contextual-spacing="false"/>
      <style:text-properties style:font-name="Garamond" fo:font-size="11.5pt" fo:language="en" fo:country="GB" fo:font-style="normal" fo:font-weight="normal" style:font-size-asian="11.5pt" style:font-style-asian="normal" style:font-weight-asian="normal" style:script-type="latin"/>
    </style:style>
    <style:style style:name="P26" style:family="paragraph" style:parent-style-name="Text_20_body">
      <style:text-properties fo:language="en" fo:country="GB" officeooo:paragraph-rsid="0042fbcc" style:script-type="latin"/>
    </style:style>
    <style:style style:name="P27" style:family="paragraph" style:parent-style-name="Text_20_body">
      <style:text-properties fo:language="en" fo:country="GB" fo:font-weight="bold" officeooo:rsid="0042fbcc" officeooo:paragraph-rsid="0042fbcc" style:font-weight-asian="bold" style:font-weight-complex="bold" style:script-type="latin"/>
    </style:style>
    <style:style style:name="P28" style:family="paragraph" style:parent-style-name="Text_20_body">
      <style:text-properties officeooo:paragraph-rsid="005f1de4"/>
    </style:style>
    <style:style style:name="P29" style:family="paragraph" style:parent-style-name="Text_20_body">
      <style:text-properties fo:language="en" fo:country="GB" fo:font-weight="bold" style:font-weight-asian="bold" style:font-weight-complex="bold" style:script-type="latin"/>
    </style:style>
    <style:style style:name="P30" style:family="paragraph" style:parent-style-name="Standard">
      <style:paragraph-properties fo:margin-top="0cm" fo:margin-bottom="0.212cm" style:contextual-spacing="false"/>
      <style:text-properties fo:language="en" fo:country="GB" officeooo:paragraph-rsid="0075f8a7" style:script-type="latin"/>
    </style:style>
    <style:style style:name="P31" style:family="paragraph" style:parent-style-name="Standard">
      <style:paragraph-properties fo:margin-top="0cm" fo:margin-bottom="0.212cm" style:contextual-spacing="false"/>
      <style:text-properties fo:language="en" fo:country="GB" fo:font-style="normal" fo:font-weight="normal" officeooo:rsid="00760d35" officeooo:paragraph-rsid="00760d35" style:font-style-asian="normal" style:font-weight-asian="normal" style:script-type="latin"/>
    </style:style>
    <style:style style:name="P32" style:family="paragraph" style:parent-style-name="Standard">
      <style:paragraph-properties fo:margin-top="0cm" fo:margin-bottom="0.212cm" style:contextual-spacing="false"/>
      <style:text-properties fo:language="en" fo:country="GB" fo:font-style="normal" fo:font-weight="normal" officeooo:rsid="0090a9f9" officeooo:paragraph-rsid="0090a9f9" style:font-style-asian="normal" style:font-weight-asian="normal" style:script-type="latin"/>
    </style:style>
    <style:style style:name="P33" style:family="paragraph" style:parent-style-name="Standard">
      <style:paragraph-properties fo:margin-top="0cm" fo:margin-bottom="0.212cm" style:contextual-spacing="false"/>
      <style:text-properties fo:language="en" fo:country="GB" fo:font-style="normal" fo:font-weight="normal" officeooo:rsid="00980d72" officeooo:paragraph-rsid="00980d72" style:font-style-asian="normal" style:font-weight-asian="normal" style:script-type="latin"/>
    </style:style>
    <style:style style:name="P34" style:family="paragraph" style:parent-style-name="Standard">
      <style:paragraph-properties fo:margin-top="0cm" fo:margin-bottom="0.212cm" style:contextual-spacing="false"/>
      <style:text-properties fo:language="en" fo:country="GB" fo:font-style="normal" fo:font-weight="normal" officeooo:paragraph-rsid="009c924e" style:font-style-asian="normal" style:font-weight-asian="normal" style:script-type="latin"/>
    </style:style>
    <style:style style:name="P35" style:family="paragraph" style:parent-style-name="Standard">
      <style:paragraph-properties fo:margin-top="0cm" fo:margin-bottom="0.212cm" style:contextual-spacing="false"/>
      <style:text-properties fo:language="en" fo:country="GB" fo:font-style="normal" fo:font-weight="normal" officeooo:rsid="00a7b50d" officeooo:paragraph-rsid="00a7b50d" style:font-style-asian="normal" style:font-weight-asian="normal" style:script-type="latin"/>
    </style:style>
    <style:style style:name="P36" style:family="paragraph" style:parent-style-name="Standard">
      <style:paragraph-properties fo:margin-top="0cm" fo:margin-bottom="0.212cm" style:contextual-spacing="false"/>
      <style:text-properties fo:language="en" fo:country="GB" fo:font-style="normal" fo:font-weight="normal" officeooo:paragraph-rsid="00b548df" style:font-style-asian="normal" style:font-weight-asian="normal" style:script-type="latin"/>
    </style:style>
    <style:style style:name="P37" style:family="paragraph" style:parent-style-name="Standard">
      <style:paragraph-properties fo:margin-top="0cm" fo:margin-bottom="0.212cm" style:contextual-spacing="false"/>
      <style:text-properties fo:language="en" fo:country="GB" officeooo:paragraph-rsid="00b548df" style:script-type="latin"/>
    </style:style>
    <style:style style:name="P38" style:family="paragraph" style:parent-style-name="Standard">
      <style:paragraph-properties fo:margin-top="0cm" fo:margin-bottom="0.212cm" style:contextual-spacing="false"/>
    </style:style>
    <style:style style:name="P39" style:family="paragraph" style:parent-style-name="Text_20_body">
      <style:paragraph-properties fo:margin-top="0cm" fo:margin-bottom="0.212cm" style:contextual-spacing="false"/>
    </style:style>
    <style:style style:name="P40" style:family="paragraph" style:parent-style-name="Standard">
      <style:paragraph-properties fo:margin-top="0cm" fo:margin-bottom="0.212cm" style:contextual-spacing="false"/>
      <style:text-properties fo:language="en" fo:country="GB" fo:font-style="normal" fo:font-weight="normal" officeooo:paragraph-rsid="00bfca81" style:font-style-asian="normal" style:font-weight-asian="normal" style:script-type="latin"/>
    </style:style>
    <style:style style:name="P41" style:family="paragraph" style:parent-style-name="Heading_20_1">
      <style:paragraph-properties fo:margin-top="0cm" fo:margin-bottom="0.212cm" style:contextual-spacing="false"/>
      <style:text-properties fo:language="en" fo:country="GB" fo:font-weight="normal" style:font-weight-asian="normal" style:script-type="latin"/>
    </style:style>
    <style:style style:name="P42" style:family="paragraph" style:parent-style-name="Standard">
      <style:paragraph-properties fo:margin-top="0cm" fo:margin-bottom="0.212cm" style:contextual-spacing="false"/>
      <style:text-properties fo:language="en" fo:country="GB" fo:font-style="normal" fo:font-weight="normal" officeooo:rsid="00e450c8" officeooo:paragraph-rsid="00e450c8" style:font-style-asian="normal" style:font-weight-asian="normal" style:script-type="latin"/>
    </style:style>
    <style:style style:name="P43" style:family="paragraph" style:parent-style-name="Standard">
      <style:paragraph-properties fo:margin-top="0cm" fo:margin-bottom="0.212cm" style:contextual-spacing="false"/>
      <style:text-properties fo:language="en" fo:country="GB" fo:font-style="normal" fo:font-weight="normal" officeooo:paragraph-rsid="00e450c8" style:font-style-asian="normal" style:font-weight-asian="normal" style:script-type="latin"/>
    </style:style>
    <style:style style:name="P44" style:family="paragraph" style:parent-style-name="Standard">
      <style:paragraph-properties fo:margin-top="0cm" fo:margin-bottom="0.212cm" style:contextual-spacing="false"/>
      <style:text-properties fo:language="en" fo:country="GB" fo:font-style="normal" fo:font-weight="normal" officeooo:paragraph-rsid="00e6bfd1" style:font-style-asian="normal" style:font-weight-asian="normal" style:script-type="latin"/>
    </style:style>
    <style:style style:name="P45" style:family="paragraph" style:parent-style-name="Standard">
      <style:paragraph-properties fo:margin-top="0cm" fo:margin-bottom="0.212cm" style:contextual-spacing="false"/>
      <style:text-properties style:font-name="Garamond" fo:font-size="11.5pt" fo:language="en" fo:country="GB" fo:font-style="normal" fo:font-weight="normal" style:font-size-asian="11.5pt" style:font-style-asian="normal" style:font-weight-asian="normal" style:script-type="latin"/>
    </style:style>
    <style:style style:name="P46" style:family="paragraph" style:parent-style-name="Standard">
      <style:paragraph-properties fo:margin-top="0cm" fo:margin-bottom="0.212cm" style:contextual-spacing="false"/>
      <style:text-properties fo:language="en" fo:country="GB" fo:font-style="normal" fo:font-weight="normal" officeooo:rsid="00f7aa39" officeooo:paragraph-rsid="00f7aa39" style:font-style-asian="normal" style:font-weight-asian="normal" style:script-type="latin"/>
    </style:style>
    <style:style style:name="P47" style:family="paragraph" style:parent-style-name="Standard">
      <style:paragraph-properties fo:margin-top="0cm" fo:margin-bottom="0.212cm" style:contextual-spacing="false"/>
      <style:text-properties fo:language="en" fo:country="GB" fo:font-style="normal" fo:font-weight="normal" officeooo:rsid="00f7d634" officeooo:paragraph-rsid="00f7d634" style:font-style-asian="normal" style:font-weight-asian="normal" style:script-type="latin"/>
    </style:style>
    <style:style style:name="P48" style:family="paragraph" style:parent-style-name="Standard">
      <style:paragraph-properties fo:margin-top="0cm" fo:margin-bottom="0.212cm" style:contextual-spacing="false"/>
      <style:text-properties fo:language="en" fo:country="GB" fo:font-style="normal" fo:font-weight="normal" officeooo:paragraph-rsid="00fbc4a4" style:font-style-asian="normal" style:font-weight-asian="normal" style:script-type="latin"/>
    </style:style>
    <style:style style:name="P49" style:family="paragraph" style:parent-style-name="Standard">
      <style:paragraph-properties fo:margin-top="0cm" fo:margin-bottom="0.212cm" style:contextual-spacing="false"/>
      <style:text-properties fo:language="en" fo:country="GB" fo:font-style="normal" fo:font-weight="normal" officeooo:paragraph-rsid="010d5fa4" style:font-style-asian="normal" style:font-weight-asian="normal" style:script-type="latin"/>
    </style:style>
    <style:style style:name="P50" style:family="paragraph" style:parent-style-name="Standard">
      <style:paragraph-properties fo:margin-top="0cm" fo:margin-bottom="0.212cm" style:contextual-spacing="false"/>
      <style:text-properties fo:language="en" fo:country="GB" fo:font-style="normal" fo:font-weight="normal" officeooo:paragraph-rsid="010e6fbe" style:font-style-asian="normal" style:font-weight-asian="normal" style:script-type="latin"/>
    </style:style>
    <style:style style:name="P51" style:family="paragraph" style:parent-style-name="Heading_20_3">
      <style:paragraph-properties fo:margin-top="0cm" fo:margin-bottom="0.212cm" style:contextual-spacing="false"/>
      <style:text-properties fo:language="en" fo:country="GB" style:script-type="latin"/>
    </style:style>
    <style:style style:name="P52" style:family="paragraph" style:parent-style-name="Standard">
      <style:paragraph-properties fo:margin-top="0cm" fo:margin-bottom="0.212cm" style:contextual-spacing="false"/>
      <style:text-properties fo:language="en" fo:country="GB" fo:font-style="normal" fo:font-weight="normal" officeooo:rsid="011f73aa" officeooo:paragraph-rsid="011f73aa" style:font-style-asian="normal" style:font-weight-asian="normal" style:script-type="latin"/>
    </style:style>
    <style:style style:name="P53" style:family="paragraph" style:parent-style-name="Standard">
      <style:paragraph-properties fo:margin-top="0cm" fo:margin-bottom="0.212cm" style:contextual-spacing="false"/>
      <style:text-properties fo:language="en" fo:country="GB" fo:font-style="normal" fo:font-weight="normal" officeooo:paragraph-rsid="011fab46" style:font-style-asian="normal" style:font-weight-asian="normal" style:script-type="latin"/>
    </style:style>
    <style:style style:name="P54" style:family="paragraph" style:parent-style-name="Standard">
      <style:paragraph-properties fo:margin-top="0cm" fo:margin-bottom="0.212cm" style:contextual-spacing="false"/>
      <style:text-properties fo:language="en" fo:country="GB" fo:font-style="normal" fo:font-weight="normal" officeooo:paragraph-rsid="01225fad" style:font-style-asian="normal" style:font-weight-asian="normal" style:script-type="latin"/>
    </style:style>
    <style:style style:name="P55" style:family="paragraph" style:parent-style-name="Heading_20_2">
      <style:paragraph-properties fo:margin-top="0cm" fo:margin-bottom="0.212cm" style:contextual-spacing="false"/>
      <style:text-properties fo:font-size="11.5pt" fo:language="en" fo:country="GB" style:font-size-asian="11.5pt" style:script-type="latin"/>
    </style:style>
    <style:style style:name="P56" style:family="paragraph" style:parent-style-name="Standard">
      <style:paragraph-properties fo:margin-top="0cm" fo:margin-bottom="0.212cm" style:contextual-spacing="false"/>
      <style:text-properties fo:language="en" fo:country="GB" fo:font-style="normal" fo:font-weight="normal" officeooo:paragraph-rsid="013dee4e" style:font-style-asian="normal" style:font-weight-asian="normal" style:script-type="latin"/>
    </style:style>
    <style:style style:name="P57" style:family="paragraph" style:parent-style-name="Standard">
      <style:paragraph-properties fo:margin-top="0cm" fo:margin-bottom="0.212cm" style:contextual-spacing="false"/>
      <style:text-properties fo:language="en" fo:country="GB" fo:font-style="normal" fo:font-weight="normal" officeooo:rsid="013dee4e" officeooo:paragraph-rsid="013dee4e" style:font-style-asian="normal" style:font-weight-asian="normal" style:script-type="latin"/>
    </style:style>
    <style:style style:name="P58" style:family="paragraph" style:parent-style-name="Standard">
      <style:paragraph-properties fo:margin-top="0cm" fo:margin-bottom="0.212cm" style:contextual-spacing="false"/>
      <style:text-properties fo:language="en" fo:country="GB" fo:font-style="normal" fo:font-weight="normal" officeooo:rsid="013e5197" officeooo:paragraph-rsid="013e5197" style:font-style-asian="normal" style:font-weight-asian="normal" style:script-type="latin"/>
    </style:style>
    <style:style style:name="P59" style:family="paragraph" style:parent-style-name="Standard">
      <style:paragraph-properties fo:margin-top="0cm" fo:margin-bottom="0.212cm" style:contextual-spacing="false"/>
      <style:text-properties fo:language="en" fo:country="GB" fo:font-style="normal" fo:font-weight="normal" officeooo:paragraph-rsid="013b2bfb" style:font-style-asian="normal" style:font-weight-asian="normal" style:script-type="latin"/>
    </style:style>
    <style:style style:name="P60" style:family="paragraph" style:parent-style-name="Text_20_body" style:list-style-name="L1">
      <style:paragraph-properties fo:margin-top="0cm" fo:margin-bottom="0cm" style:contextual-spacing="false"/>
      <style:text-properties fo:language="en" fo:country="GB" style:script-type="latin"/>
    </style:style>
    <style:style style:name="P61" style:family="paragraph" style:parent-style-name="Text_20_body" style:list-style-name="L1">
      <style:text-properties fo:language="en" fo:country="GB" style:script-type="latin"/>
    </style:style>
    <style:style style:name="P62" style:family="paragraph" style:parent-style-name="Standard">
      <style:paragraph-properties fo:margin-top="0cm" fo:margin-bottom="0.212cm" style:contextual-spacing="false"/>
      <style:text-properties fo:language="en" fo:country="GB" fo:font-style="normal" fo:font-weight="normal" officeooo:rsid="01692a19" officeooo:paragraph-rsid="01692a19" style:font-style-asian="normal" style:font-weight-asian="normal" style:script-type="latin"/>
    </style:style>
    <style:style style:name="P63" style:family="paragraph" style:parent-style-name="Text_20_body">
      <style:text-properties fo:language="en" fo:country="GB" officeooo:paragraph-rsid="017916f9" style:script-type="latin"/>
    </style:style>
    <style:style style:name="P64" style:family="paragraph" style:parent-style-name="Standard">
      <style:text-properties fo:language="en" fo:country="GB" officeooo:rsid="01862b26" officeooo:paragraph-rsid="01862b26" style:script-type="latin"/>
    </style:style>
    <style:style style:name="P65" style:family="paragraph" style:parent-style-name="Standard">
      <style:text-properties fo:language="en" fo:country="GB" officeooo:rsid="0188a986" officeooo:paragraph-rsid="0188a986" style:script-type="latin"/>
    </style:style>
    <style:style style:name="P66" style:family="paragraph" style:parent-style-name="Text_20_body">
      <style:text-properties officeooo:paragraph-rsid="01988d00"/>
    </style:style>
    <style:style style:name="P67" style:family="paragraph" style:parent-style-name="Text_20_body">
      <style:text-properties fo:language="en" fo:country="GB" officeooo:paragraph-rsid="01988d00" style:script-type="latin"/>
    </style:style>
    <style:style style:name="P68" style:family="paragraph" style:parent-style-name="Standard">
      <style:paragraph-properties fo:margin-top="0cm" fo:margin-bottom="0.212cm" style:contextual-spacing="false"/>
      <style:text-properties fo:language="en" fo:country="GB" fo:font-style="normal" fo:font-weight="normal" officeooo:rsid="01b17248" officeooo:paragraph-rsid="01b17248" style:font-style-asian="normal" style:font-weight-asian="normal" style:script-type="latin"/>
    </style:style>
    <style:style style:name="P69" style:family="paragraph" style:parent-style-name="Standard">
      <style:text-properties fo:language="en" fo:country="GB" officeooo:rsid="01be5058" officeooo:paragraph-rsid="01be5058" style:script-type="latin"/>
    </style:style>
    <style:style style:name="P70" style:family="paragraph" style:parent-style-name="Standard">
      <style:paragraph-properties fo:margin-top="0cm" fo:margin-bottom="0.212cm" style:contextual-spacing="false"/>
      <style:text-properties fo:language="en" fo:country="GB" fo:font-style="normal" fo:font-weight="normal" officeooo:rsid="01c21af8" officeooo:paragraph-rsid="01c21af8" style:font-style-asian="normal" style:font-weight-asian="normal" style:script-type="latin"/>
    </style:style>
    <style:style style:name="P71" style:family="paragraph" style:parent-style-name="Standard">
      <style:paragraph-properties fo:margin-top="0cm" fo:margin-bottom="0.212cm" style:contextual-spacing="false"/>
      <style:text-properties fo:language="en" fo:country="GB" fo:font-style="normal" fo:font-weight="normal" officeooo:rsid="01c4fa37" officeooo:paragraph-rsid="01c4fa37" style:font-style-asian="normal" style:font-weight-asian="normal" style:script-type="latin"/>
    </style:style>
    <style:style style:name="P72" style:family="paragraph" style:parent-style-name="Standard">
      <style:paragraph-properties fo:margin-top="0cm" fo:margin-bottom="0.212cm" style:contextual-spacing="false"/>
      <style:text-properties fo:language="en" fo:country="GB" fo:font-style="normal" fo:font-weight="normal" officeooo:rsid="01b620fa" officeooo:paragraph-rsid="01b620fa" style:font-style-asian="normal" style:font-weight-asian="normal" style:script-type="latin"/>
    </style:style>
    <style:style style:name="P73" style:family="paragraph" style:parent-style-name="Standard">
      <style:paragraph-properties fo:margin-top="0cm" fo:margin-bottom="0.212cm" style:contextual-spacing="false"/>
      <style:text-properties fo:language="en" fo:country="GB" fo:font-style="normal" fo:font-weight="normal" officeooo:paragraph-rsid="01c4fa37" style:font-style-asian="normal" style:font-weight-asian="normal" style:script-type="latin"/>
    </style:style>
    <style:style style:name="P74" style:family="paragraph" style:parent-style-name="Standard">
      <style:paragraph-properties fo:margin-top="0cm" fo:margin-bottom="0.212cm" style:contextual-spacing="false"/>
      <style:text-properties fo:language="en" fo:country="GB" fo:font-style="normal" fo:font-weight="normal" officeooo:rsid="01d9623d" officeooo:paragraph-rsid="01d9623d" style:font-style-asian="normal" style:font-weight-asian="normal" style:script-type="latin"/>
    </style:style>
    <style:style style:name="P75" style:family="paragraph" style:parent-style-name="Standard">
      <style:paragraph-properties fo:margin-top="0cm" fo:margin-bottom="0.212cm" style:contextual-spacing="false"/>
      <style:text-properties fo:language="en" fo:country="GB" fo:font-style="normal" fo:font-weight="normal" officeooo:rsid="01dd87bc" officeooo:paragraph-rsid="01dd87bc" style:font-style-asian="normal" style:font-weight-asian="normal" style:script-type="latin"/>
    </style:style>
    <style:style style:name="P76" style:family="paragraph" style:parent-style-name="Text_20_body">
      <style:text-properties fo:language="en" fo:country="GB" officeooo:paragraph-rsid="01ed044d" style:script-type="latin"/>
    </style:style>
    <style:style style:name="P77" style:family="paragraph" style:parent-style-name="Heading_20_1">
      <style:text-properties fo:language="en" fo:country="GB" officeooo:paragraph-rsid="01ed044d" style:script-type="latin"/>
    </style:style>
    <style:style style:name="P78" style:family="paragraph" style:parent-style-name="Standard">
      <style:paragraph-properties fo:margin-top="0cm" fo:margin-bottom="0.212cm" style:contextual-spacing="false"/>
      <style:text-properties fo:language="en" fo:country="GB" fo:font-style="normal" fo:font-weight="normal" officeooo:paragraph-rsid="01ee2fa2" style:font-style-asian="normal" style:font-weight-asian="normal" style:script-type="latin"/>
    </style:style>
    <style:style style:name="P79" style:family="paragraph" style:parent-style-name="Standard">
      <style:paragraph-properties fo:margin-top="0cm" fo:margin-bottom="0.212cm" style:contextual-spacing="false"/>
      <style:text-properties fo:language="en" fo:country="GB" officeooo:paragraph-rsid="01f49b32" style:script-type="latin"/>
    </style:style>
    <style:style style:name="P80" style:family="paragraph" style:parent-style-name="Standard">
      <style:paragraph-properties fo:margin-top="0cm" fo:margin-bottom="0.212cm" style:contextual-spacing="false"/>
      <style:text-properties fo:language="en" fo:country="GB" fo:font-style="normal" fo:font-weight="normal" officeooo:paragraph-rsid="01f49b32" style:font-style-asian="normal" style:font-weight-asian="normal" style:script-type="latin"/>
    </style:style>
    <style:style style:name="P81" style:family="paragraph" style:parent-style-name="Standard">
      <style:paragraph-properties fo:margin-top="0cm" fo:margin-bottom="0.212cm" style:contextual-spacing="false"/>
      <style:text-properties fo:language="en" fo:country="GB" fo:font-style="normal" fo:font-weight="normal" officeooo:paragraph-rsid="01f97d4b" style:font-style-asian="normal" style:font-weight-asian="normal" style:script-type="latin"/>
    </style:style>
    <style:style style:name="P82" style:family="paragraph" style:parent-style-name="Standard">
      <style:paragraph-properties fo:margin-top="0cm" fo:margin-bottom="0.212cm" style:contextual-spacing="false"/>
      <style:text-properties fo:language="en" fo:country="GB" fo:font-style="normal" fo:font-weight="normal" officeooo:rsid="01f97d4b" officeooo:paragraph-rsid="01f97d4b" style:font-style-asian="normal" style:font-weight-asian="normal" style:script-type="latin"/>
    </style:style>
    <style:style style:name="P83" style:family="paragraph" style:parent-style-name="Heading_20_1">
      <style:text-properties fo:language="en" fo:country="GB" officeooo:paragraph-rsid="01f97d4b" style:script-type="latin"/>
    </style:style>
    <style:style style:name="P84" style:family="paragraph" style:parent-style-name="Heading_20_2">
      <style:text-properties fo:language="en" fo:country="GB" officeooo:paragraph-rsid="01f97d4b" style:script-type="latin"/>
    </style:style>
    <style:style style:name="P85" style:family="paragraph" style:parent-style-name="Standard">
      <style:paragraph-properties fo:margin-top="0cm" fo:margin-bottom="0.212cm" style:contextual-spacing="false"/>
      <style:text-properties fo:language="en" fo:country="GB" fo:font-style="normal" fo:font-weight="normal" officeooo:rsid="021d23b9" officeooo:paragraph-rsid="021d23b9" style:font-style-asian="normal" style:font-weight-asian="normal" style:script-type="latin"/>
    </style:style>
    <style:style style:name="P86" style:family="paragraph" style:parent-style-name="Standard">
      <style:paragraph-properties fo:margin-top="0cm" fo:margin-bottom="0.212cm" style:contextual-spacing="false" fo:text-align="end" style:justify-single-word="false"/>
      <style:text-properties fo:language="en" fo:country="GB" fo:font-style="normal" fo:font-weight="normal" officeooo:rsid="021d23b9" officeooo:paragraph-rsid="021d23b9" style:font-style-asian="normal" style:font-weight-asian="normal" style:script-type="latin"/>
    </style:style>
    <style:style style:name="T1" style:family="text">
      <style:text-properties officeooo:rsid="01061406"/>
    </style:style>
    <style:style style:name="T2" style:family="text">
      <style:text-properties officeooo:rsid="015660da"/>
    </style:style>
    <style:style style:name="T3" style:family="text">
      <style:text-properties fo:font-style="normal" fo:font-weight="normal" officeooo:rsid="01067156" style:font-style-asian="normal" style:font-weight-asian="normal"/>
    </style:style>
    <style:style style:name="T4" style:family="text">
      <style:text-properties fo:font-style="normal" fo:font-weight="normal" officeooo:rsid="0154e47d" style:font-style-asian="normal" style:font-weight-asian="normal"/>
    </style:style>
    <style:style style:name="T5" style:family="text">
      <style:text-properties fo:font-size="10pt" fo:language="en" fo:country="GB" fo:background-color="transparent" loext:char-shading-value="0" style:font-size-asian="10pt" style:font-size-complex="10pt" style:script-type="latin"/>
    </style:style>
    <style:style style:name="T6" style:family="text">
      <style:text-properties fo:font-size="10pt" fo:language="en" fo:country="GB" officeooo:rsid="02273345" fo:background-color="transparent" loext:char-shading-value="0" style:font-size-asian="10pt" style:font-size-complex="10pt" style:script-type="latin"/>
    </style:style>
    <style:style style:name="T7" style:family="text">
      <style:text-properties fo:font-style="normal" fo:font-weight="normal" style:font-style-asian="normal" style:font-weight-asian="normal"/>
    </style:style>
    <style:style style:name="T8" style:family="text">
      <style:text-properties fo:font-style="normal" fo:font-weight="normal" officeooo:rsid="002b8ddf" style:font-style-asian="normal" style:font-weight-asian="normal"/>
    </style:style>
    <style:style style:name="T9" style:family="text">
      <style:text-properties fo:font-style="normal" fo:font-weight="normal" officeooo:rsid="02224f7d" style:font-style-asian="normal" style:font-weight-asian="normal"/>
    </style:style>
    <style:style style:name="T10" style:family="text">
      <style:text-properties fo:font-style="normal" fo:font-weight="normal" officeooo:rsid="0040e86e" style:font-style-asian="normal" style:font-weight-asian="normal"/>
    </style:style>
    <style:style style:name="T11" style:family="text">
      <style:text-properties fo:font-style="normal" fo:font-weight="normal" officeooo:rsid="0040705d" style:font-style-asian="normal" style:font-weight-asian="normal"/>
    </style:style>
    <style:style style:name="T12" style:family="text">
      <style:text-properties fo:font-style="normal" fo:font-weight="normal" officeooo:rsid="002d80d1" style:font-style-asian="normal" style:font-weight-asian="normal"/>
    </style:style>
    <style:style style:name="T13" style:family="text">
      <style:text-properties fo:font-style="normal" fo:font-weight="normal" officeooo:rsid="003edf8d" style:font-style-asian="normal" style:font-weight-asian="normal"/>
    </style:style>
    <style:style style:name="T14" style:family="text">
      <style:text-properties fo:font-style="normal" fo:font-weight="normal" officeooo:rsid="002d9222" style:font-style-asian="normal" style:font-weight-asian="normal"/>
    </style:style>
    <style:style style:name="T15" style:family="text">
      <style:text-properties fo:font-style="normal" fo:font-weight="normal" officeooo:rsid="002e0f03" style:font-style-asian="normal" style:font-weight-asian="normal"/>
    </style:style>
    <style:style style:name="T16" style:family="text">
      <style:text-properties fo:font-style="normal" fo:font-weight="normal" officeooo:rsid="0221fcd8" style:font-style-asian="normal" style:font-weight-asian="normal"/>
    </style:style>
    <style:style style:name="T17" style:family="text">
      <style:text-properties fo:font-style="normal" fo:font-weight="normal" officeooo:rsid="003dbfd8" style:font-style-asian="normal" style:font-weight-asian="normal"/>
    </style:style>
    <style:style style:name="T18" style:family="text">
      <style:text-properties fo:font-style="normal" fo:font-weight="normal" officeooo:rsid="002ef62c" style:font-style-asian="normal" style:font-weight-asian="normal"/>
    </style:style>
    <style:style style:name="T19" style:family="text">
      <style:text-properties officeooo:rsid="00308fe8"/>
    </style:style>
    <style:style style:name="T20" style:family="text">
      <style:text-properties officeooo:rsid="003dbfd8"/>
    </style:style>
    <style:style style:name="T21" style:family="text">
      <style:text-properties officeooo:rsid="003cfc95"/>
    </style:style>
    <style:style style:name="T22" style:family="text">
      <style:text-properties officeooo:rsid="00824750"/>
    </style:style>
    <style:style style:name="T23" style:family="text">
      <style:text-properties officeooo:rsid="0082ea0a"/>
    </style:style>
    <style:style style:name="T24" style:family="text">
      <style:text-properties officeooo:rsid="003135f5"/>
    </style:style>
    <style:style style:name="T25" style:family="text">
      <style:text-properties fo:font-style="normal" fo:font-weight="normal" officeooo:rsid="003135f5" style:font-style-asian="normal" style:font-weight-asian="normal"/>
    </style:style>
    <style:style style:name="T26" style:family="text">
      <style:text-properties fo:font-style="normal" fo:font-weight="normal" officeooo:rsid="003cfc95" style:font-style-asian="normal" style:font-weight-asian="normal"/>
    </style:style>
    <style:style style:name="T27" style:family="text">
      <style:text-properties officeooo:rsid="003193f0"/>
    </style:style>
    <style:style style:name="T28" style:family="text">
      <style:text-properties officeooo:rsid="003218d7"/>
    </style:style>
    <style:style style:name="T29" style:family="text">
      <style:text-properties fo:font-style="normal" fo:font-weight="normal" officeooo:rsid="0033f9ea" style:font-style-asian="normal" style:font-weight-asian="normal"/>
    </style:style>
    <style:style style:name="T30" style:family="text">
      <style:text-properties officeooo:rsid="01636b9e"/>
    </style:style>
    <style:style style:name="T31" style:family="text">
      <style:text-properties fo:font-style="normal" fo:font-weight="normal" officeooo:rsid="003ce710" style:font-style-asian="normal" style:font-weight-asian="normal"/>
    </style:style>
    <style:style style:name="T32" style:family="text">
      <style:text-properties fo:font-style="normal" fo:font-weight="normal" officeooo:rsid="0082ea0a" style:font-style-asian="normal" style:font-weight-asian="normal"/>
    </style:style>
    <style:style style:name="T33" style:family="text">
      <style:text-properties fo:font-style="normal" fo:font-weight="normal" officeooo:rsid="008334eb" style:font-style-asian="normal" style:font-weight-asian="normal"/>
    </style:style>
    <style:style style:name="T34" style:family="text">
      <style:text-properties fo:font-style="normal" fo:font-weight="normal" officeooo:rsid="00355460" style:font-style-asian="normal" style:font-weight-asian="normal"/>
    </style:style>
    <style:style style:name="T35" style:family="text">
      <style:text-properties fo:font-style="normal" fo:font-weight="normal" officeooo:rsid="0084284a" style:font-style-asian="normal" style:font-weight-asian="normal"/>
    </style:style>
    <style:style style:name="T36" style:family="text">
      <style:text-properties fo:font-style="normal" fo:font-weight="normal" officeooo:rsid="0035acc5" style:font-style-asian="normal" style:font-weight-asian="normal"/>
    </style:style>
    <style:style style:name="T37" style:family="text">
      <style:text-properties fo:font-style="normal" fo:font-weight="normal" officeooo:rsid="0035b66f" style:font-style-asian="normal" style:font-weight-asian="normal"/>
    </style:style>
    <style:style style:name="T38" style:family="text">
      <style:text-properties fo:font-style="normal" fo:font-weight="normal" officeooo:rsid="0084df67" style:font-style-asian="normal" style:font-weight-asian="normal"/>
    </style:style>
    <style:style style:name="T39" style:family="text">
      <style:text-properties fo:font-style="normal" fo:font-weight="normal" officeooo:rsid="00375252" style:font-style-asian="normal" style:font-weight-asian="normal"/>
    </style:style>
    <style:style style:name="T40" style:family="text">
      <style:text-properties fo:font-style="normal" fo:font-weight="normal" officeooo:rsid="003942c2" style:font-style-asian="normal" style:font-weight-asian="normal"/>
    </style:style>
    <style:style style:name="T41" style:family="text">
      <style:text-properties fo:font-style="normal" fo:font-weight="normal" officeooo:rsid="0049cb4e" style:font-style-asian="normal" style:font-weight-asian="normal"/>
    </style:style>
    <style:style style:name="T42" style:family="text">
      <style:text-properties officeooo:rsid="0040e86e"/>
    </style:style>
    <style:style style:name="T43" style:family="text">
      <style:text-properties fo:font-style="normal" fo:font-weight="normal" officeooo:rsid="003becf4" style:font-style-asian="normal" style:font-weight-asian="normal"/>
    </style:style>
    <style:style style:name="T44" style:family="text">
      <style:text-properties fo:font-style="normal" fo:font-weight="normal" officeooo:rsid="003bfddf" style:font-style-asian="normal" style:font-weight-asian="normal"/>
    </style:style>
    <style:style style:name="T45" style:family="text">
      <style:text-properties officeooo:rsid="008560d3"/>
    </style:style>
    <style:style style:name="T46" style:family="text">
      <style:text-properties officeooo:rsid="00422254"/>
    </style:style>
    <style:style style:name="T47" style:family="text">
      <style:text-properties fo:language="en" fo:country="GB" style:script-type="latin"/>
    </style:style>
    <style:style style:name="T48" style:family="text">
      <style:text-properties officeooo:rsid="0042fbcc"/>
    </style:style>
    <style:style style:name="T49" style:family="text">
      <style:text-properties fo:language="en" fo:country="GB" officeooo:rsid="0042fbcc" style:script-type="latin"/>
    </style:style>
    <style:style style:name="T50" style:family="text">
      <style:text-properties fo:language="en" fo:country="GB" fo:font-weight="normal" style:font-weight-asian="normal" style:font-weight-complex="normal" style:script-type="latin"/>
    </style:style>
    <style:style style:name="T51" style:family="text">
      <style:text-properties officeooo:rsid="00439593"/>
    </style:style>
    <style:style style:name="T52" style:family="text">
      <style:text-properties officeooo:rsid="0021a66b"/>
    </style:style>
    <style:style style:name="T53" style:family="text">
      <style:text-properties fo:language="en" fo:country="GB" fo:font-weight="bold" officeooo:rsid="00439593" style:font-weight-asian="bold" style:font-weight-complex="bold" style:script-type="latin"/>
    </style:style>
    <style:style style:name="T54" style:family="text">
      <style:text-properties officeooo:rsid="0044668a"/>
    </style:style>
    <style:style style:name="T55" style:family="text">
      <style:text-properties officeooo:rsid="00873f21"/>
    </style:style>
    <style:style style:name="T56" style:family="text">
      <style:text-properties fo:language="en" fo:country="GB" officeooo:rsid="00668fcb" style:script-type="latin"/>
    </style:style>
    <style:style style:name="T57" style:family="text">
      <style:text-properties fo:language="en" fo:country="GB" officeooo:rsid="0045d3b2" style:script-type="latin"/>
    </style:style>
    <style:style style:name="T58" style:family="text">
      <style:text-properties officeooo:rsid="0046ae6a"/>
    </style:style>
    <style:style style:name="T59" style:family="text">
      <style:text-properties fo:font-style="normal" fo:font-weight="normal" officeooo:rsid="004a6ac9" style:font-style-asian="normal" style:font-weight-asian="normal"/>
    </style:style>
    <style:style style:name="T60" style:family="text">
      <style:text-properties fo:font-style="normal" fo:font-weight="normal" officeooo:rsid="004b33b3" style:font-style-asian="normal" style:font-weight-asian="normal"/>
    </style:style>
    <style:style style:name="T61" style:family="text">
      <style:text-properties fo:font-style="normal" fo:font-weight="normal" officeooo:rsid="004b960c" style:font-style-asian="normal" style:font-weight-asian="normal"/>
    </style:style>
    <style:style style:name="T62" style:family="text">
      <style:text-properties fo:font-style="normal" fo:font-weight="normal" officeooo:rsid="00521843" style:font-style-asian="normal" style:font-weight-asian="normal"/>
    </style:style>
    <style:style style:name="T63" style:family="text">
      <style:text-properties fo:font-style="normal" fo:font-weight="normal" officeooo:rsid="00531171" style:font-style-asian="normal" style:font-weight-asian="normal"/>
    </style:style>
    <style:style style:name="T64" style:family="text">
      <style:text-properties fo:font-style="normal" fo:font-weight="normal" officeooo:rsid="0054b3fa" style:font-style-asian="normal" style:font-weight-asian="normal"/>
    </style:style>
    <style:style style:name="T65" style:family="text">
      <style:text-properties fo:font-style="normal" fo:font-weight="normal" officeooo:rsid="004d6815" style:font-style-asian="normal" style:font-weight-asian="normal"/>
    </style:style>
    <style:style style:name="T66" style:family="text">
      <style:text-properties fo:font-style="normal" fo:font-weight="normal" officeooo:rsid="00550450" style:font-style-asian="normal" style:font-weight-asian="normal"/>
    </style:style>
    <style:style style:name="T67" style:family="text">
      <style:text-properties fo:font-style="normal" fo:font-weight="normal" officeooo:rsid="004f1316" style:font-style-asian="normal" style:font-weight-asian="normal"/>
    </style:style>
    <style:style style:name="T68" style:family="text">
      <style:text-properties fo:font-style="normal" fo:font-weight="normal" officeooo:rsid="005678e8" style:font-style-asian="normal" style:font-weight-asian="normal"/>
    </style:style>
    <style:style style:name="T69" style:family="text">
      <style:text-properties fo:font-style="normal" fo:font-weight="normal" officeooo:rsid="00578e84" style:font-style-asian="normal" style:font-weight-asian="normal"/>
    </style:style>
    <style:style style:name="T70" style:family="text">
      <style:text-properties fo:font-style="normal" fo:font-weight="normal" officeooo:rsid="0058e184" style:font-style-asian="normal" style:font-weight-asian="normal"/>
    </style:style>
    <style:style style:name="T71" style:family="text">
      <style:text-properties fo:font-style="normal" fo:font-weight="normal" officeooo:rsid="0059adab" style:font-style-asian="normal" style:font-weight-asian="normal"/>
    </style:style>
    <style:style style:name="T72" style:family="text">
      <style:text-properties fo:font-style="normal" fo:font-weight="normal" officeooo:rsid="005a2ce1" style:font-style-asian="normal" style:font-weight-asian="normal"/>
    </style:style>
    <style:style style:name="T73" style:family="text">
      <style:text-properties officeooo:rsid="005b089f"/>
    </style:style>
    <style:style style:name="T74" style:family="text">
      <style:text-properties officeooo:rsid="005c2c78"/>
    </style:style>
    <style:style style:name="T75" style:family="text">
      <style:text-properties officeooo:rsid="005f1de4"/>
    </style:style>
    <style:style style:name="T76" style:family="text">
      <style:text-properties fo:language="en" fo:country="GB" fo:font-weight="bold" officeooo:rsid="005f36e9" style:font-weight-asian="bold" style:font-weight-complex="bold" style:script-type="latin"/>
    </style:style>
    <style:style style:name="T77" style:family="text">
      <style:text-properties fo:language="en" fo:country="GB" fo:font-weight="bold" style:font-weight-asian="bold" style:font-weight-complex="bold" style:script-type="latin"/>
    </style:style>
    <style:style style:name="T78" style:family="text">
      <style:text-properties officeooo:rsid="005f36e9"/>
    </style:style>
    <style:style style:name="T79" style:family="text">
      <style:text-properties officeooo:rsid="00608a1c"/>
    </style:style>
    <style:style style:name="T80" style:family="text">
      <style:text-properties officeooo:rsid="00624ea9"/>
    </style:style>
    <style:style style:name="T81" style:family="text">
      <style:text-properties officeooo:rsid="0063b948"/>
    </style:style>
    <style:style style:name="T82" style:family="text">
      <style:text-properties officeooo:rsid="006423e9"/>
    </style:style>
    <style:style style:name="T83" style:family="text">
      <style:text-properties officeooo:rsid="006599f3"/>
    </style:style>
    <style:style style:name="T84" style:family="text">
      <style:text-properties fo:language="en" fo:country="GB" officeooo:rsid="0069c97b" style:script-type="latin"/>
    </style:style>
    <style:style style:name="T85" style:family="text">
      <style:text-properties officeooo:rsid="006b4857"/>
    </style:style>
    <style:style style:name="T86" style:family="text">
      <style:text-properties fo:font-style="normal" fo:font-weight="normal" officeooo:rsid="006dd0a0" style:font-style-asian="normal" style:font-weight-asian="normal"/>
    </style:style>
    <style:style style:name="T87" style:family="text">
      <style:text-properties fo:font-style="normal" fo:font-weight="normal" officeooo:rsid="006e7647" style:font-style-asian="normal" style:font-weight-asian="normal"/>
    </style:style>
    <style:style style:name="T88" style:family="text">
      <style:text-properties fo:font-style="normal" fo:font-weight="normal" officeooo:rsid="008923a3" style:font-style-asian="normal" style:font-weight-asian="normal"/>
    </style:style>
    <style:style style:name="T89" style:family="text">
      <style:text-properties fo:font-style="normal" fo:font-weight="normal" officeooo:rsid="0070982b" style:font-style-asian="normal" style:font-weight-asian="normal"/>
    </style:style>
    <style:style style:name="T90" style:family="text">
      <style:text-properties fo:font-style="normal" fo:font-weight="normal" officeooo:rsid="00729264" style:font-style-asian="normal" style:font-weight-asian="normal"/>
    </style:style>
    <style:style style:name="T91" style:family="text">
      <style:text-properties fo:font-style="normal" fo:font-weight="normal" officeooo:rsid="0072e619" style:font-style-asian="normal" style:font-weight-asian="normal"/>
    </style:style>
    <style:style style:name="T92" style:family="text">
      <style:text-properties fo:font-style="normal" fo:font-weight="normal" officeooo:rsid="0073dec9" style:font-style-asian="normal" style:font-weight-asian="normal"/>
    </style:style>
    <style:style style:name="T93" style:family="text">
      <style:text-properties fo:font-style="normal" fo:font-weight="normal" officeooo:rsid="008aefb9" style:font-style-asian="normal" style:font-weight-asian="normal"/>
    </style:style>
    <style:style style:name="T94" style:family="text">
      <style:text-properties fo:font-style="normal" fo:font-weight="normal" officeooo:rsid="008b50c4" style:font-style-asian="normal" style:font-weight-asian="normal"/>
    </style:style>
    <style:style style:name="T95" style:family="text">
      <style:text-properties fo:font-style="normal" fo:font-weight="normal" officeooo:rsid="0074a5bd" style:font-style-asian="normal" style:font-weight-asian="normal"/>
    </style:style>
    <style:style style:name="T96" style:family="text">
      <style:text-properties fo:font-style="normal" fo:font-weight="normal" officeooo:rsid="0075f8a7" style:font-style-asian="normal" style:font-weight-asian="normal"/>
    </style:style>
    <style:style style:name="T97" style:family="text">
      <style:text-properties fo:font-style="normal" fo:font-weight="normal" officeooo:rsid="006c1bd8" style:font-style-asian="normal" style:font-weight-asian="normal"/>
    </style:style>
    <style:style style:name="T98" style:family="text">
      <style:text-properties fo:font-style="normal" fo:font-weight="normal" officeooo:rsid="00762205" style:font-style-asian="normal" style:font-weight-asian="normal"/>
    </style:style>
    <style:style style:name="T99" style:family="text">
      <style:text-properties fo:font-style="normal" fo:font-weight="normal" officeooo:rsid="00760d35" style:font-style-asian="normal" style:font-weight-asian="normal"/>
    </style:style>
    <style:style style:name="T100" style:family="text">
      <style:text-properties officeooo:rsid="00774f2b"/>
    </style:style>
    <style:style style:name="T101" style:family="text">
      <style:text-properties officeooo:rsid="0078ad7b"/>
    </style:style>
    <style:style style:name="T102" style:family="text">
      <style:text-properties officeooo:rsid="0079bc4b"/>
    </style:style>
    <style:style style:name="T103" style:family="text">
      <style:text-properties fo:language="en" fo:country="GB" fo:font-weight="bold" officeooo:rsid="007b5a27" style:font-weight-asian="bold" style:font-weight-complex="bold" style:script-type="latin"/>
    </style:style>
    <style:style style:name="T104" style:family="text">
      <style:text-properties fo:language="en" fo:country="GB" officeooo:rsid="007ce433" style:script-type="latin"/>
    </style:style>
    <style:style style:name="T105" style:family="text">
      <style:text-properties fo:language="en" fo:country="GB" officeooo:rsid="007e5b57" style:script-type="latin"/>
    </style:style>
    <style:style style:name="T106" style:family="text">
      <style:text-properties officeooo:rsid="007f5ecc"/>
    </style:style>
    <style:style style:name="T107" style:family="text">
      <style:text-properties officeooo:rsid="008d4d9d"/>
    </style:style>
    <style:style style:name="T108" style:family="text">
      <style:text-properties fo:font-style="normal" fo:font-weight="normal" officeooo:rsid="008de822" style:font-style-asian="normal" style:font-weight-asian="normal"/>
    </style:style>
    <style:style style:name="T109" style:family="text">
      <style:text-properties fo:font-style="normal" fo:font-weight="normal" officeooo:rsid="008efc6f" style:font-style-asian="normal" style:font-weight-asian="normal"/>
    </style:style>
    <style:style style:name="T110" style:family="text">
      <style:text-properties officeooo:rsid="00911b9f"/>
    </style:style>
    <style:style style:name="T111" style:family="text">
      <style:text-properties officeooo:rsid="009231b5"/>
    </style:style>
    <style:style style:name="T112" style:family="text">
      <style:text-properties officeooo:rsid="0093597c"/>
    </style:style>
    <style:style style:name="T113" style:family="text">
      <style:text-properties officeooo:rsid="009473ab"/>
    </style:style>
    <style:style style:name="T114" style:family="text">
      <style:text-properties officeooo:rsid="0095fa6a"/>
    </style:style>
    <style:style style:name="T115" style:family="text">
      <style:text-properties fo:language="en" fo:country="GB" officeooo:rsid="0097a850" style:script-type="latin"/>
    </style:style>
    <style:style style:name="T116" style:family="text">
      <style:text-properties officeooo:rsid="012bd01a"/>
    </style:style>
    <style:style style:name="T117" style:family="text">
      <style:text-properties officeooo:rsid="00994bbc"/>
    </style:style>
    <style:style style:name="T118" style:family="text">
      <style:text-properties officeooo:rsid="009a6dfc"/>
    </style:style>
    <style:style style:name="T119" style:family="text">
      <style:text-properties officeooo:rsid="00a30885"/>
    </style:style>
    <style:style style:name="T120" style:family="text">
      <style:text-properties officeooo:rsid="00a47157"/>
    </style:style>
    <style:style style:name="T121" style:family="text">
      <style:text-properties officeooo:rsid="00a50464"/>
    </style:style>
    <style:style style:name="T122" style:family="text">
      <style:text-properties officeooo:rsid="00a6042e"/>
    </style:style>
    <style:style style:name="T123" style:family="text">
      <style:text-properties officeooo:rsid="009c924e"/>
    </style:style>
    <style:style style:name="T124" style:family="text">
      <style:text-properties officeooo:rsid="009e2cae"/>
    </style:style>
    <style:style style:name="T125" style:family="text">
      <style:text-properties officeooo:rsid="009ea1c3"/>
    </style:style>
    <style:style style:name="T126" style:family="text">
      <style:text-properties officeooo:rsid="00a777f9"/>
    </style:style>
    <style:style style:name="T127" style:family="text">
      <style:text-properties officeooo:rsid="00a81ae9"/>
    </style:style>
    <style:style style:name="T128" style:family="text">
      <style:text-properties officeooo:rsid="009f1d39"/>
    </style:style>
    <style:style style:name="T129" style:family="text">
      <style:text-properties officeooo:rsid="00a0e84f"/>
    </style:style>
    <style:style style:name="T130" style:family="text">
      <style:text-properties officeooo:rsid="00a189de"/>
    </style:style>
    <style:style style:name="T131" style:family="text">
      <style:text-properties officeooo:rsid="00a27ff7"/>
    </style:style>
    <style:style style:name="T132" style:family="text">
      <style:text-properties officeooo:rsid="00a8cd3a"/>
    </style:style>
    <style:style style:name="T133" style:family="text">
      <style:text-properties fo:language="en" fo:country="GB" officeooo:rsid="00a94be5" style:script-type="latin"/>
    </style:style>
    <style:style style:name="T134" style:family="text">
      <style:text-properties officeooo:rsid="00ac8ff1"/>
    </style:style>
    <style:style style:name="T135" style:family="text">
      <style:text-properties officeooo:rsid="00ab2bfc"/>
    </style:style>
    <style:style style:name="T136" style:family="text">
      <style:text-properties officeooo:rsid="00ad4a06"/>
    </style:style>
    <style:style style:name="T137" style:family="text">
      <style:text-properties officeooo:rsid="00ae4592"/>
    </style:style>
    <style:style style:name="T138" style:family="text">
      <style:text-properties officeooo:rsid="00ae7134"/>
    </style:style>
    <style:style style:name="T139" style:family="text">
      <style:text-properties officeooo:rsid="00af3132"/>
    </style:style>
    <style:style style:name="T140" style:family="text">
      <style:text-properties officeooo:rsid="00af6999"/>
    </style:style>
    <style:style style:name="T141" style:family="text">
      <style:text-properties fo:font-style="normal" fo:font-weight="normal" officeooo:rsid="00b0f35b" style:font-style-asian="normal" style:font-weight-asian="normal"/>
    </style:style>
    <style:style style:name="T142" style:family="text">
      <style:text-properties fo:font-style="normal" fo:font-weight="normal" officeooo:rsid="00af6999" style:font-style-asian="normal" style:font-weight-asian="normal"/>
    </style:style>
    <style:style style:name="T143" style:family="text">
      <style:text-properties fo:font-style="normal" fo:font-weight="normal" officeooo:rsid="00b208b7" style:font-style-asian="normal" style:font-weight-asian="normal"/>
    </style:style>
    <style:style style:name="T144" style:family="text">
      <style:text-properties fo:font-style="normal" fo:font-weight="normal" officeooo:rsid="00b27dac" style:font-style-asian="normal" style:font-weight-asian="normal"/>
    </style:style>
    <style:style style:name="T145" style:family="text">
      <style:text-properties fo:font-style="normal" fo:font-weight="normal" officeooo:rsid="00b39bc8" style:font-style-asian="normal" style:font-weight-asian="normal"/>
    </style:style>
    <style:style style:name="T146" style:family="text">
      <style:text-properties officeooo:rsid="00b548df"/>
    </style:style>
    <style:style style:name="T147" style:family="text">
      <style:text-properties officeooo:rsid="00b71626"/>
    </style:style>
    <style:style style:name="T148" style:family="text">
      <style:text-properties officeooo:rsid="00b88802"/>
    </style:style>
    <style:style style:name="T149" style:family="text">
      <style:text-properties officeooo:rsid="00b94433"/>
    </style:style>
    <style:style style:name="T150" style:family="text">
      <style:text-properties fo:language="en" fo:country="GB" fo:font-weight="bold" officeooo:rsid="00bb5211" style:font-weight-asian="bold" style:font-weight-complex="bold" style:script-type="latin"/>
    </style:style>
    <style:style style:name="T151" style:family="text">
      <style:text-properties officeooo:rsid="00bb5211"/>
    </style:style>
    <style:style style:name="T152" style:family="text">
      <style:text-properties officeooo:rsid="00bc09b8"/>
    </style:style>
    <style:style style:name="T153" style:family="text">
      <style:text-properties officeooo:rsid="00bcd3ac"/>
    </style:style>
    <style:style style:name="T154" style:family="text">
      <style:text-properties fo:font-weight="normal" style:font-weight-asian="normal" style:font-weight-complex="normal"/>
    </style:style>
    <style:style style:name="T155" style:family="text">
      <style:text-properties fo:font-weight="bold" style:font-weight-asian="bold" style:font-weight-complex="bold"/>
    </style:style>
    <style:style style:name="T156" style:family="text">
      <style:text-properties officeooo:rsid="00be7323"/>
    </style:style>
    <style:style style:name="T157" style:family="text">
      <style:text-properties fo:font-weight="normal" officeooo:rsid="00be7323" style:font-weight-asian="normal" style:font-weight-complex="normal"/>
    </style:style>
    <style:style style:name="T158" style:family="text">
      <style:text-properties officeooo:rsid="00cd1699"/>
    </style:style>
    <style:style style:name="T159" style:family="text">
      <style:text-properties officeooo:rsid="00bfba27"/>
    </style:style>
    <style:style style:name="T160" style:family="text">
      <style:text-properties officeooo:rsid="00cea97f"/>
    </style:style>
    <style:style style:name="T161" style:family="text">
      <style:text-properties fo:language="en" fo:country="GB" fo:font-style="normal" fo:font-weight="normal" style:font-style-asian="normal" style:font-weight-asian="normal" style:script-type="latin"/>
    </style:style>
    <style:style style:name="T162" style:family="text">
      <style:text-properties fo:language="en" fo:country="GB" officeooo:rsid="00c24332" style:script-type="latin"/>
    </style:style>
    <style:style style:name="T163" style:family="text">
      <style:text-properties fo:language="en" fo:country="GB" fo:font-weight="normal" officeooo:rsid="00c3b848" style:font-weight-asian="normal" style:font-weight-complex="normal" style:script-type="latin"/>
    </style:style>
    <style:style style:name="T164" style:family="text">
      <style:text-properties fo:language="en" fo:country="GB" fo:font-weight="normal" officeooo:rsid="00c43871" style:font-weight-asian="normal" style:font-weight-complex="normal" style:script-type="latin"/>
    </style:style>
    <style:style style:name="T165" style:family="text">
      <style:text-properties fo:language="en" fo:country="GB" fo:font-weight="normal" officeooo:rsid="00cfb3d8" style:font-weight-asian="normal" style:font-weight-complex="normal" style:script-type="latin"/>
    </style:style>
    <style:style style:name="T166" style:family="text">
      <style:text-properties fo:language="en" fo:country="GB" fo:font-weight="normal" officeooo:rsid="00d19597" style:font-weight-asian="normal" style:font-weight-complex="normal" style:script-type="latin"/>
    </style:style>
    <style:style style:name="T167" style:family="text">
      <style:text-properties officeooo:rsid="00c5b9e2"/>
    </style:style>
    <style:style style:name="T168" style:family="text">
      <style:text-properties officeooo:rsid="00c745dc"/>
    </style:style>
    <style:style style:name="T169" style:family="text">
      <style:text-properties fo:font-style="normal" fo:font-weight="normal" officeooo:rsid="00162412" style:font-style-asian="normal" style:font-weight-asian="normal"/>
    </style:style>
    <style:style style:name="T170" style:family="text">
      <style:text-properties fo:font-style="normal" fo:font-weight="normal" officeooo:rsid="00c857ee" style:font-style-asian="normal" style:font-weight-asian="normal"/>
    </style:style>
    <style:style style:name="T171" style:family="text">
      <style:text-properties officeooo:rsid="00c9a784"/>
    </style:style>
    <style:style style:name="T172" style:family="text">
      <style:text-properties officeooo:rsid="00cbe22d"/>
    </style:style>
    <style:style style:name="T173" style:family="text">
      <style:text-properties officeooo:rsid="00ccbb04"/>
    </style:style>
    <style:style style:name="T174" style:family="text">
      <style:text-properties officeooo:rsid="00d2e0bb"/>
    </style:style>
    <style:style style:name="T175" style:family="text">
      <style:text-properties officeooo:rsid="00d3e64e"/>
    </style:style>
    <style:style style:name="T176" style:family="text">
      <style:text-properties fo:language="en" fo:country="GB" officeooo:rsid="00d48038" style:script-type="latin"/>
    </style:style>
    <style:style style:name="T177" style:family="text">
      <style:text-properties officeooo:rsid="00d58463"/>
    </style:style>
    <style:style style:name="T178" style:family="text">
      <style:text-properties officeooo:rsid="00d77773"/>
    </style:style>
    <style:style style:name="T179" style:family="text">
      <style:text-properties officeooo:rsid="00d6b85c"/>
    </style:style>
    <style:style style:name="T180" style:family="text">
      <style:text-properties officeooo:rsid="00d8288a"/>
    </style:style>
    <style:style style:name="T181" style:family="text">
      <style:text-properties officeooo:rsid="00d979f4"/>
    </style:style>
    <style:style style:name="T182" style:family="text">
      <style:text-properties officeooo:rsid="00da7d7b"/>
    </style:style>
    <style:style style:name="T183" style:family="text">
      <style:text-properties officeooo:rsid="00dada33"/>
    </style:style>
    <style:style style:name="T184" style:family="text">
      <style:text-properties officeooo:rsid="00dbd7b2"/>
    </style:style>
    <style:style style:name="T185" style:family="text">
      <style:text-properties style:font-name="Garamond" fo:font-size="11.5pt" style:font-size-asian="11.5pt"/>
    </style:style>
    <style:style style:name="T186" style:family="text">
      <style:text-properties fo:language="en" fo:country="GB" officeooo:rsid="00dddc14" style:script-type="latin"/>
    </style:style>
    <style:style style:name="T187" style:family="text">
      <style:text-properties fo:language="en" fo:country="GB" officeooo:rsid="00df4a2b" style:script-type="latin"/>
    </style:style>
    <style:style style:name="T188" style:family="text">
      <style:text-properties officeooo:rsid="00e0a9b5"/>
    </style:style>
    <style:style style:name="T189" style:family="text">
      <style:text-properties officeooo:rsid="00e2bddc"/>
    </style:style>
    <style:style style:name="T190" style:family="text">
      <style:text-properties officeooo:rsid="00e14987"/>
    </style:style>
    <style:style style:name="T191" style:family="text">
      <style:text-properties officeooo:rsid="00e450c8"/>
    </style:style>
    <style:style style:name="T192" style:family="text">
      <style:text-properties officeooo:rsid="00e5efde"/>
    </style:style>
    <style:style style:name="T193" style:family="text">
      <style:text-properties officeooo:rsid="00e65db4"/>
    </style:style>
    <style:style style:name="T194" style:family="text">
      <style:text-properties officeooo:rsid="00e6bfd1"/>
    </style:style>
    <style:style style:name="T195" style:family="text">
      <style:text-properties officeooo:rsid="00e827b0"/>
    </style:style>
    <style:style style:name="T196" style:family="text">
      <style:text-properties officeooo:rsid="00e88425"/>
    </style:style>
    <style:style style:name="T197" style:family="text">
      <style:text-properties officeooo:rsid="00ea2baa"/>
    </style:style>
    <style:style style:name="T198" style:family="text">
      <style:text-properties officeooo:rsid="00eb3cd4"/>
    </style:style>
    <style:style style:name="T199" style:family="text">
      <style:text-properties officeooo:rsid="00ebbd25"/>
    </style:style>
    <style:style style:name="T200" style:family="text">
      <style:text-properties officeooo:rsid="00ec93be"/>
    </style:style>
    <style:style style:name="T201" style:family="text">
      <style:text-properties officeooo:rsid="00ed2f3e"/>
    </style:style>
    <style:style style:name="T202" style:family="text">
      <style:text-properties officeooo:rsid="00f10161"/>
    </style:style>
    <style:style style:name="T203" style:family="text">
      <style:text-properties officeooo:rsid="00f10804"/>
    </style:style>
    <style:style style:name="T204" style:family="text">
      <style:text-properties officeooo:rsid="00f1559f"/>
    </style:style>
    <style:style style:name="T205" style:family="text">
      <style:text-properties fo:language="en" fo:country="GB" officeooo:rsid="00f26665" style:script-type="latin"/>
    </style:style>
    <style:style style:name="T206" style:family="text">
      <style:text-properties officeooo:rsid="00f301dc"/>
    </style:style>
    <style:style style:name="T207" style:family="text">
      <style:text-properties fo:language="en" fo:country="GB" officeooo:rsid="00f4a71a" style:script-type="latin"/>
    </style:style>
    <style:style style:name="T208" style:family="text">
      <style:text-properties officeooo:rsid="00f7603c"/>
    </style:style>
    <style:style style:name="T209" style:family="text">
      <style:text-properties officeooo:rsid="00f97773"/>
    </style:style>
    <style:style style:name="T210" style:family="text">
      <style:text-properties officeooo:rsid="00f7aa39"/>
    </style:style>
    <style:style style:name="T211" style:family="text">
      <style:text-properties officeooo:rsid="00f7d634"/>
    </style:style>
    <style:style style:name="T212" style:family="text">
      <style:text-properties officeooo:rsid="00fb63ff"/>
    </style:style>
    <style:style style:name="T213" style:family="text">
      <style:text-properties officeooo:rsid="00fbc4a4"/>
    </style:style>
    <style:style style:name="T214" style:family="text">
      <style:text-properties officeooo:rsid="00fc67f3"/>
    </style:style>
    <style:style style:name="T215" style:family="text">
      <style:text-properties officeooo:rsid="00fced44"/>
    </style:style>
    <style:style style:name="T216" style:family="text">
      <style:text-properties officeooo:rsid="00fdb5f2"/>
    </style:style>
    <style:style style:name="T217" style:family="text">
      <style:text-properties officeooo:rsid="00fed55f"/>
    </style:style>
    <style:style style:name="T218" style:family="text">
      <style:text-properties officeooo:rsid="01008175"/>
    </style:style>
    <style:style style:name="T219" style:family="text">
      <style:text-properties officeooo:rsid="0100c6e2"/>
    </style:style>
    <style:style style:name="T220" style:family="text">
      <style:text-properties officeooo:rsid="01016261"/>
    </style:style>
    <style:style style:name="T221" style:family="text">
      <style:text-properties fo:language="en" fo:country="GB" officeooo:rsid="0101e4b5" style:script-type="latin"/>
    </style:style>
    <style:style style:name="T222" style:family="text">
      <style:text-properties officeooo:rsid="0101e4b5"/>
    </style:style>
    <style:style style:name="T223" style:family="text">
      <style:text-properties fo:language="en" fo:country="GB" officeooo:rsid="0102b50a" style:script-type="latin"/>
    </style:style>
    <style:style style:name="T224" style:family="text">
      <style:text-properties fo:language="en" fo:country="GB" officeooo:rsid="0102efc8" style:script-type="latin"/>
    </style:style>
    <style:style style:name="T225" style:family="text">
      <style:text-properties officeooo:rsid="01041104"/>
    </style:style>
    <style:style style:name="T226" style:family="text">
      <style:text-properties fo:language="en" fo:country="GB" officeooo:rsid="01045863" style:script-type="latin"/>
    </style:style>
    <style:style style:name="T227" style:family="text">
      <style:text-properties officeooo:rsid="010769e2"/>
    </style:style>
    <style:style style:name="T228" style:family="text">
      <style:text-properties officeooo:rsid="01092db2"/>
    </style:style>
    <style:style style:name="T229" style:family="text">
      <style:text-properties officeooo:rsid="010a365c"/>
    </style:style>
    <style:style style:name="T230" style:family="text">
      <style:text-properties officeooo:rsid="01128c94"/>
    </style:style>
    <style:style style:name="T231" style:family="text">
      <style:text-properties officeooo:rsid="0113661f"/>
    </style:style>
    <style:style style:name="T232" style:family="text">
      <style:text-properties officeooo:rsid="011548d9"/>
    </style:style>
    <style:style style:name="T233" style:family="text">
      <style:text-properties officeooo:rsid="010b203c"/>
    </style:style>
    <style:style style:name="T234" style:family="text">
      <style:text-properties officeooo:rsid="010c52a9"/>
    </style:style>
    <style:style style:name="T235" style:family="text">
      <style:text-properties officeooo:rsid="010d5fa4"/>
    </style:style>
    <style:style style:name="T236" style:family="text">
      <style:text-properties officeooo:rsid="010e1161"/>
    </style:style>
    <style:style style:name="T237" style:family="text">
      <style:text-properties officeooo:rsid="010e6fbe"/>
    </style:style>
    <style:style style:name="T238" style:family="text">
      <style:text-properties officeooo:rsid="010ebade"/>
    </style:style>
    <style:style style:name="T239" style:family="text">
      <style:text-properties officeooo:rsid="0116ccf1"/>
    </style:style>
    <style:style style:name="T240" style:family="text">
      <style:text-properties officeooo:rsid="01102735"/>
    </style:style>
    <style:style style:name="T241" style:family="text">
      <style:text-properties officeooo:rsid="01112b3a"/>
    </style:style>
    <style:style style:name="T242" style:family="text">
      <style:text-properties officeooo:rsid="0111894a"/>
    </style:style>
    <style:style style:name="T243" style:family="text">
      <style:text-properties fo:language="en" fo:country="GB" officeooo:rsid="01187b5f" style:script-type="latin"/>
    </style:style>
    <style:style style:name="T244" style:family="text">
      <style:text-properties fo:language="en" fo:country="GB" officeooo:rsid="0116ebd8" style:script-type="latin"/>
    </style:style>
    <style:style style:name="T245" style:family="text">
      <style:text-properties officeooo:rsid="011a63b7"/>
    </style:style>
    <style:style style:name="T246" style:family="text">
      <style:text-properties officeooo:rsid="011aaf93"/>
    </style:style>
    <style:style style:name="T247" style:family="text">
      <style:text-properties style:font-name="Garamond" fo:font-weight="normal" style:font-weight-asian="normal"/>
    </style:style>
    <style:style style:name="T248" style:family="text">
      <style:text-properties fo:language="en" fo:country="GB" officeooo:rsid="011bd29e" style:script-type="latin"/>
    </style:style>
    <style:style style:name="T249" style:family="text">
      <style:text-properties fo:language="en" fo:country="GB" fo:font-weight="normal" officeooo:rsid="011bd29e" style:font-weight-asian="normal" style:font-weight-complex="normal" style:script-type="latin"/>
    </style:style>
    <style:style style:name="T250" style:family="text">
      <style:text-properties fo:language="en" fo:country="GB" officeooo:rsid="011d8237" style:script-type="latin"/>
    </style:style>
    <style:style style:name="T251" style:family="text">
      <style:text-properties officeooo:rsid="011ecc21"/>
    </style:style>
    <style:style style:name="T252" style:family="text">
      <style:text-properties officeooo:rsid="011ee876"/>
    </style:style>
    <style:style style:name="T253" style:family="text">
      <style:text-properties officeooo:rsid="012f34bf"/>
    </style:style>
    <style:style style:name="T254" style:family="text">
      <style:text-properties officeooo:rsid="0130ed97"/>
    </style:style>
    <style:style style:name="T255" style:family="text">
      <style:text-properties officeooo:rsid="011fab46"/>
    </style:style>
    <style:style style:name="T256" style:family="text">
      <style:text-properties officeooo:rsid="01202fed"/>
    </style:style>
    <style:style style:name="T257" style:family="text">
      <style:text-properties officeooo:rsid="0122688e"/>
    </style:style>
    <style:style style:name="T258" style:family="text">
      <style:text-properties officeooo:rsid="01225fad"/>
    </style:style>
    <style:style style:name="T259" style:family="text">
      <style:text-properties officeooo:rsid="0123fafa"/>
    </style:style>
    <style:style style:name="T260" style:family="text">
      <style:text-properties fo:language="en" fo:country="GB" officeooo:rsid="012484e4" style:script-type="latin"/>
    </style:style>
    <style:style style:name="T261" style:family="text">
      <style:text-properties fo:language="en" fo:country="GB" officeooo:rsid="0125d6cd" style:script-type="latin"/>
    </style:style>
    <style:style style:name="T262" style:family="text">
      <style:text-properties fo:language="en" fo:country="GB" officeooo:rsid="0126e696" style:script-type="latin"/>
    </style:style>
    <style:style style:name="T263" style:family="text">
      <style:text-properties officeooo:rsid="0128a543"/>
    </style:style>
    <style:style style:name="T264" style:family="text">
      <style:text-properties officeooo:rsid="01341400"/>
    </style:style>
    <style:style style:name="T265" style:family="text">
      <style:text-properties officeooo:rsid="0129f850"/>
    </style:style>
    <style:style style:name="T266" style:family="text">
      <style:text-properties officeooo:rsid="012a11ad"/>
    </style:style>
    <style:style style:name="T267" style:family="text">
      <style:text-properties officeooo:rsid="012b26a6"/>
    </style:style>
    <style:style style:name="T268" style:family="text">
      <style:text-properties officeooo:rsid="012b7bd3"/>
    </style:style>
    <style:style style:name="T269" style:family="text">
      <style:text-properties officeooo:rsid="012e09cb"/>
    </style:style>
    <style:style style:name="T270" style:family="text">
      <style:text-properties fo:font-style="normal" fo:font-weight="normal" officeooo:rsid="012f34bf" style:font-style-asian="normal" style:font-weight-asian="normal"/>
    </style:style>
    <style:style style:name="T271" style:family="text">
      <style:text-properties fo:font-style="normal" fo:font-weight="normal" officeooo:rsid="01318de1" style:font-style-asian="normal" style:font-weight-asian="normal"/>
    </style:style>
    <style:style style:name="T272" style:family="text">
      <style:text-properties officeooo:rsid="01337ac5"/>
    </style:style>
    <style:style style:name="T273" style:family="text">
      <style:text-properties officeooo:rsid="0133df22"/>
    </style:style>
    <style:style style:name="T274" style:family="text">
      <style:text-properties fo:language="en" fo:country="GB" officeooo:rsid="0135ee1f" style:script-type="latin"/>
    </style:style>
    <style:style style:name="T275" style:family="text">
      <style:text-properties fo:language="en" fo:country="GB" officeooo:rsid="0136e1cd" style:script-type="latin"/>
    </style:style>
    <style:style style:name="T276" style:family="text">
      <style:text-properties fo:language="en" fo:country="GB" officeooo:rsid="0138d501" style:script-type="latin"/>
    </style:style>
    <style:style style:name="T277" style:family="text">
      <style:text-properties officeooo:rsid="013d2688"/>
    </style:style>
    <style:style style:name="T278" style:family="text">
      <style:text-properties officeooo:rsid="013dee4e"/>
    </style:style>
    <style:style style:name="T279" style:family="text">
      <style:text-properties fo:font-style="italic" style:font-style-asian="italic" style:font-style-complex="italic"/>
    </style:style>
    <style:style style:name="T280" style:family="text">
      <style:text-properties style:font-style-complex="normal"/>
    </style:style>
    <style:style style:name="T281" style:family="text">
      <style:text-properties officeooo:rsid="013f52dc"/>
    </style:style>
    <style:style style:name="T282" style:family="text">
      <style:text-properties officeooo:rsid="0140bb03"/>
    </style:style>
    <style:style style:name="T283" style:family="text">
      <style:text-properties officeooo:rsid="013b2bfb"/>
    </style:style>
    <style:style style:name="T284" style:family="text">
      <style:text-properties officeooo:rsid="01422369"/>
    </style:style>
    <style:style style:name="T285" style:family="text">
      <style:text-properties officeooo:rsid="0143b93a"/>
    </style:style>
    <style:style style:name="T286" style:family="text">
      <style:text-properties fo:language="en" fo:country="GB" officeooo:rsid="01456505" style:script-type="latin"/>
    </style:style>
    <style:style style:name="T287" style:family="text">
      <style:text-properties fo:language="en" fo:country="GB" officeooo:rsid="0146d17b" style:script-type="latin"/>
    </style:style>
    <style:style style:name="T288" style:family="text">
      <style:text-properties fo:language="en" fo:country="GB" officeooo:rsid="014712e8" style:script-type="latin"/>
    </style:style>
    <style:style style:name="T289" style:family="text">
      <style:text-properties officeooo:rsid="016518f8"/>
    </style:style>
    <style:style style:name="T290" style:family="text">
      <style:text-properties officeooo:rsid="01490f1b"/>
    </style:style>
    <style:style style:name="T291" style:family="text">
      <style:text-properties officeooo:rsid="0149f877"/>
    </style:style>
    <style:style style:name="T292" style:family="text">
      <style:text-properties officeooo:rsid="014bed98"/>
    </style:style>
    <style:style style:name="T293" style:family="text">
      <style:text-properties officeooo:rsid="014dc334"/>
    </style:style>
    <style:style style:name="T294" style:family="text">
      <style:text-properties officeooo:rsid="014ed94b"/>
    </style:style>
    <style:style style:name="T295" style:family="text">
      <style:text-properties officeooo:rsid="0150094c"/>
    </style:style>
    <style:style style:name="T296" style:family="text">
      <style:text-properties officeooo:rsid="015200d9"/>
    </style:style>
    <style:style style:name="T297" style:family="text">
      <style:text-properties officeooo:rsid="0152e403"/>
    </style:style>
    <style:style style:name="T298" style:family="text">
      <style:text-properties officeooo:rsid="0153ef04"/>
    </style:style>
    <style:style style:name="T299" style:family="text">
      <style:text-properties officeooo:rsid="0157f037"/>
    </style:style>
    <style:style style:name="T300" style:family="text">
      <style:text-properties officeooo:rsid="01589fad"/>
    </style:style>
    <style:style style:name="T301" style:family="text">
      <style:text-properties officeooo:rsid="0159a48a"/>
    </style:style>
    <style:style style:name="T302" style:family="text">
      <style:text-properties officeooo:rsid="0159af50"/>
    </style:style>
    <style:style style:name="T303" style:family="text">
      <style:text-properties officeooo:rsid="015a0ba0"/>
    </style:style>
    <style:style style:name="T304" style:family="text">
      <style:text-properties officeooo:rsid="015bc54f"/>
    </style:style>
    <style:style style:name="T305" style:family="text">
      <style:text-properties officeooo:rsid="015d000f"/>
    </style:style>
    <style:style style:name="T306" style:family="text">
      <style:text-properties fo:language="en" fo:country="GB" officeooo:rsid="015ea3b1" style:script-type="latin"/>
    </style:style>
    <style:style style:name="T307" style:family="text">
      <style:text-properties fo:language="en" fo:country="GB" officeooo:rsid="015fba4a" style:script-type="latin"/>
    </style:style>
    <style:style style:name="T308" style:family="text">
      <style:text-properties fo:language="en" fo:country="GB" officeooo:rsid="0161024e" style:script-type="latin"/>
    </style:style>
    <style:style style:name="T309" style:family="text">
      <style:text-properties officeooo:rsid="01683fb8"/>
    </style:style>
    <style:style style:name="T310" style:family="text">
      <style:text-properties officeooo:rsid="01692a19"/>
    </style:style>
    <style:style style:name="T311" style:family="text">
      <style:text-properties fo:font-style="normal" fo:font-weight="normal" officeooo:rsid="01698bca" style:font-style-asian="normal" style:font-weight-asian="normal"/>
    </style:style>
    <style:style style:name="T312" style:family="text">
      <style:text-properties fo:font-style="normal" fo:font-weight="normal" officeooo:rsid="01692a19" style:font-style-asian="normal" style:font-weight-asian="normal"/>
    </style:style>
    <style:style style:name="T313" style:family="text">
      <style:text-properties officeooo:rsid="016a7752"/>
    </style:style>
    <style:style style:name="T314" style:family="text">
      <style:text-properties officeooo:rsid="016af7c1"/>
    </style:style>
    <style:style style:name="T315" style:family="text">
      <style:text-properties officeooo:rsid="016b4ae8"/>
    </style:style>
    <style:style style:name="T316" style:family="text">
      <style:text-properties officeooo:rsid="016c77fb"/>
    </style:style>
    <style:style style:name="T317" style:family="text">
      <style:text-properties officeooo:rsid="016e2b7c"/>
    </style:style>
    <style:style style:name="T318" style:family="text">
      <style:text-properties officeooo:rsid="016fbb05"/>
    </style:style>
    <style:style style:name="T319" style:family="text">
      <style:text-properties officeooo:rsid="017067d4"/>
    </style:style>
    <style:style style:name="T320" style:family="text">
      <style:text-properties officeooo:rsid="0171ac54"/>
    </style:style>
    <style:style style:name="T321" style:family="text">
      <style:text-properties officeooo:rsid="0171ea62"/>
    </style:style>
    <style:style style:name="T322" style:family="text">
      <style:text-properties officeooo:rsid="01736f14"/>
    </style:style>
    <style:style style:name="T323" style:family="text">
      <style:text-properties officeooo:rsid="01755c5e"/>
    </style:style>
    <style:style style:name="T324" style:family="text">
      <style:text-properties officeooo:rsid="017743c6"/>
    </style:style>
    <style:style style:name="T325" style:family="text">
      <style:text-properties officeooo:rsid="0177c5c3"/>
    </style:style>
    <style:style style:name="T326" style:family="text">
      <style:text-properties officeooo:rsid="01782725"/>
    </style:style>
    <style:style style:name="T327" style:family="text">
      <style:text-properties officeooo:rsid="017916f9"/>
    </style:style>
    <style:style style:name="T328" style:family="text">
      <style:text-properties officeooo:rsid="0179c36f"/>
    </style:style>
    <style:style style:name="T329" style:family="text">
      <style:text-properties fo:language="en" fo:country="GB" officeooo:rsid="017ac1d0" style:script-type="latin"/>
    </style:style>
    <style:style style:name="T330" style:family="text">
      <style:text-properties fo:language="en" fo:country="GB" officeooo:rsid="017ca226" style:script-type="latin"/>
    </style:style>
    <style:style style:name="T331" style:family="text">
      <style:text-properties officeooo:rsid="017ddf83"/>
    </style:style>
    <style:style style:name="T332" style:family="text">
      <style:text-properties officeooo:rsid="017f49b9"/>
    </style:style>
    <style:style style:name="T333" style:family="text">
      <style:text-properties officeooo:rsid="017fe129"/>
    </style:style>
    <style:style style:name="T334" style:family="text">
      <style:text-properties fo:font-style="normal" fo:font-weight="normal" officeooo:rsid="018092e2" style:font-style-asian="normal" style:font-weight-asian="normal"/>
    </style:style>
    <style:style style:name="T335" style:family="text">
      <style:text-properties fo:font-style="normal" fo:font-weight="normal" officeooo:rsid="0180c24d" style:font-style-asian="normal" style:font-weight-asian="normal"/>
    </style:style>
    <style:style style:name="T336" style:family="text">
      <style:text-properties officeooo:rsid="0181bb64"/>
    </style:style>
    <style:style style:name="T337" style:family="text">
      <style:text-properties officeooo:rsid="018202be"/>
    </style:style>
    <style:style style:name="T338" style:family="text">
      <style:text-properties officeooo:rsid="01876d9f"/>
    </style:style>
    <style:style style:name="T339" style:family="text">
      <style:text-properties officeooo:rsid="018244ce"/>
    </style:style>
    <style:style style:name="T340" style:family="text">
      <style:text-properties officeooo:rsid="0182eb2e"/>
    </style:style>
    <style:style style:name="T341" style:family="text">
      <style:text-properties officeooo:rsid="019257bf"/>
    </style:style>
    <style:style style:name="T342" style:family="text">
      <style:text-properties officeooo:rsid="0183d5f9"/>
    </style:style>
    <style:style style:name="T343" style:family="text">
      <style:text-properties officeooo:rsid="018922cd"/>
    </style:style>
    <style:style style:name="T344" style:family="text">
      <style:text-properties officeooo:rsid="0189ca1d"/>
    </style:style>
    <style:style style:name="T345" style:family="text">
      <style:text-properties officeooo:rsid="018a359a"/>
    </style:style>
    <style:style style:name="T346" style:family="text">
      <style:text-properties officeooo:rsid="018bcd38"/>
    </style:style>
    <style:style style:name="T347" style:family="text">
      <style:text-properties officeooo:rsid="019010f5"/>
    </style:style>
    <style:style style:name="T348" style:family="text">
      <style:text-properties fo:font-style="normal" fo:font-weight="normal" officeooo:rsid="018c8678" style:font-style-asian="normal" style:font-weight-asian="normal"/>
    </style:style>
    <style:style style:name="T349" style:family="text">
      <style:text-properties fo:font-style="normal" fo:font-weight="normal" officeooo:rsid="018e3183" style:font-style-asian="normal" style:font-weight-asian="normal"/>
    </style:style>
    <style:style style:name="T350" style:family="text">
      <style:text-properties officeooo:rsid="0190435b"/>
    </style:style>
    <style:style style:name="T351" style:family="text">
      <style:text-properties officeooo:rsid="01905d94"/>
    </style:style>
    <style:style style:name="T352" style:family="text">
      <style:text-properties officeooo:rsid="01944cbe"/>
    </style:style>
    <style:style style:name="T353" style:family="text">
      <style:text-properties officeooo:rsid="0194bd85"/>
    </style:style>
    <style:style style:name="T354" style:family="text">
      <style:text-properties officeooo:rsid="0194e545"/>
    </style:style>
    <style:style style:name="T355" style:family="text">
      <style:text-properties fo:language="en" fo:country="GB" officeooo:rsid="0196c14b" style:script-type="latin"/>
    </style:style>
    <style:style style:name="T356" style:family="text">
      <style:text-properties fo:language="en" fo:country="GB" fo:font-weight="bold" officeooo:rsid="01988d00" style:font-weight-asian="bold" style:font-weight-complex="bold" style:script-type="latin"/>
    </style:style>
    <style:style style:name="T357" style:family="text">
      <style:text-properties officeooo:rsid="01994f9d"/>
    </style:style>
    <style:style style:name="T358" style:family="text">
      <style:text-properties officeooo:rsid="019a0f49"/>
    </style:style>
    <style:style style:name="T359" style:family="text">
      <style:text-properties officeooo:rsid="019b9e68"/>
    </style:style>
    <style:style style:name="T360" style:family="text">
      <style:text-properties officeooo:rsid="019bd1e3"/>
    </style:style>
    <style:style style:name="T361" style:family="text">
      <style:text-properties officeooo:rsid="019dbef6"/>
    </style:style>
    <style:style style:name="T362" style:family="text">
      <style:text-properties officeooo:rsid="01a960cc"/>
    </style:style>
    <style:style style:name="T363" style:family="text">
      <style:text-properties officeooo:rsid="019e10a8"/>
    </style:style>
    <style:style style:name="T364" style:family="text">
      <style:text-properties officeooo:rsid="019e526d"/>
    </style:style>
    <style:style style:name="T365" style:family="text">
      <style:text-properties officeooo:rsid="019f9720"/>
    </style:style>
    <style:style style:name="T366" style:family="text">
      <style:text-properties officeooo:rsid="01a038a9"/>
    </style:style>
    <style:style style:name="T367" style:family="text">
      <style:text-properties officeooo:rsid="01a22cbd"/>
    </style:style>
    <style:style style:name="T368" style:family="text">
      <style:text-properties officeooo:rsid="01a35b6b"/>
    </style:style>
    <style:style style:name="T369" style:family="text">
      <style:text-properties officeooo:rsid="01b36dc0"/>
    </style:style>
    <style:style style:name="T370" style:family="text">
      <style:text-properties officeooo:rsid="01b48ac5"/>
    </style:style>
    <style:style style:name="T371" style:family="text">
      <style:text-properties officeooo:rsid="01a45f6a"/>
    </style:style>
    <style:style style:name="T372" style:family="text">
      <style:text-properties fo:font-style="normal" fo:font-weight="normal" officeooo:rsid="01a5963a" style:font-style-asian="normal" style:font-weight-asian="normal"/>
    </style:style>
    <style:style style:name="T373" style:family="text">
      <style:text-properties officeooo:rsid="01a72510"/>
    </style:style>
    <style:style style:name="T374" style:family="text">
      <style:text-properties officeooo:rsid="01a8ec2c"/>
    </style:style>
    <style:style style:name="T375" style:family="text">
      <style:text-properties fo:language="en" fo:country="GB" officeooo:rsid="0198c85d" style:script-type="latin"/>
    </style:style>
    <style:style style:name="T376" style:family="text">
      <style:text-properties officeooo:rsid="01ab5903"/>
    </style:style>
    <style:style style:name="T377" style:family="text">
      <style:text-properties fo:language="en" fo:country="GB" officeooo:rsid="01ad0323" style:script-type="latin"/>
    </style:style>
    <style:style style:name="T378" style:family="text">
      <style:text-properties fo:language="en" fo:country="GB" officeooo:rsid="01ae65a1" style:script-type="latin"/>
    </style:style>
    <style:style style:name="T379" style:family="text">
      <style:text-properties fo:language="en" fo:country="GB" officeooo:rsid="01af716f" style:script-type="latin"/>
    </style:style>
    <style:style style:name="T380" style:family="text">
      <style:text-properties officeooo:rsid="01af716f"/>
    </style:style>
    <style:style style:name="T381" style:family="text">
      <style:text-properties fo:language="en" fo:country="GB" officeooo:rsid="01b07476" style:script-type="latin"/>
    </style:style>
    <style:style style:name="T382" style:family="text">
      <style:text-properties officeooo:rsid="01b71074"/>
    </style:style>
    <style:style style:name="T383" style:family="text">
      <style:text-properties officeooo:rsid="01b9c659"/>
    </style:style>
    <style:style style:name="T384" style:family="text">
      <style:text-properties officeooo:rsid="01bb4de4"/>
    </style:style>
    <style:style style:name="T385" style:family="text">
      <style:text-properties officeooo:rsid="01b8b9b2"/>
    </style:style>
    <style:style style:name="T386" style:family="text">
      <style:text-properties officeooo:rsid="01bab0f3"/>
    </style:style>
    <style:style style:name="T387" style:family="text">
      <style:text-properties officeooo:rsid="01bdbfef"/>
    </style:style>
    <style:style style:name="T388" style:family="text">
      <style:text-properties officeooo:rsid="01bc8004"/>
    </style:style>
    <style:style style:name="T389" style:family="text">
      <style:text-properties fo:font-style="italic" officeooo:rsid="01bc8004" style:font-style-asian="italic" style:font-style-complex="italic"/>
    </style:style>
    <style:style style:name="T390" style:family="text">
      <style:text-properties officeooo:rsid="01bc8004" style:font-style-complex="normal"/>
    </style:style>
    <style:style style:name="T391" style:family="text">
      <style:text-properties officeooo:rsid="01c0f91c"/>
    </style:style>
    <style:style style:name="T392" style:family="text">
      <style:text-properties officeooo:rsid="01beffcc"/>
    </style:style>
    <style:style style:name="T393" style:family="text">
      <style:text-properties officeooo:rsid="01c399f1"/>
    </style:style>
    <style:style style:name="T394" style:family="text">
      <style:text-properties officeooo:rsid="01c4fa37"/>
    </style:style>
    <style:style style:name="T395" style:family="text">
      <style:text-properties officeooo:rsid="01c51bff"/>
    </style:style>
    <style:style style:name="T396" style:family="text">
      <style:text-properties officeooo:rsid="01b70c79"/>
    </style:style>
    <style:style style:name="T397" style:family="text">
      <style:text-properties officeooo:rsid="01c59128"/>
    </style:style>
    <style:style style:name="T398" style:family="text">
      <style:text-properties officeooo:rsid="01c7068d"/>
    </style:style>
    <style:style style:name="T399" style:family="text">
      <style:text-properties officeooo:rsid="01c86101"/>
    </style:style>
    <style:style style:name="T400" style:family="text">
      <style:text-properties officeooo:rsid="01c9a985"/>
    </style:style>
    <style:style style:name="T401" style:family="text">
      <style:text-properties officeooo:rsid="01cb9cf1"/>
    </style:style>
    <style:style style:name="T402" style:family="text">
      <style:text-properties officeooo:rsid="01cd9b0f"/>
    </style:style>
    <style:style style:name="T403" style:family="text">
      <style:text-properties officeooo:rsid="0198c85d"/>
    </style:style>
    <style:style style:name="T404" style:family="text">
      <style:text-properties officeooo:rsid="01ce62d8"/>
    </style:style>
    <style:style style:name="T405" style:family="text">
      <style:text-properties officeooo:rsid="01cfb2cc"/>
    </style:style>
    <style:style style:name="T406" style:family="text">
      <style:text-properties officeooo:rsid="01d0b48a"/>
    </style:style>
    <style:style style:name="T407" style:family="text">
      <style:text-properties fo:font-weight="bold" officeooo:rsid="01d28d22" style:font-weight-asian="bold" style:font-weight-complex="bold"/>
    </style:style>
    <style:style style:name="T408" style:family="text">
      <style:text-properties officeooo:rsid="01d18238"/>
    </style:style>
    <style:style style:name="T409" style:family="text">
      <style:text-properties officeooo:rsid="01d1ac11"/>
    </style:style>
    <style:style style:name="T410" style:family="text">
      <style:text-properties fo:font-weight="normal" officeooo:rsid="01d0b48a" style:font-weight-asian="normal" style:font-weight-complex="normal"/>
    </style:style>
    <style:style style:name="T411" style:family="text">
      <style:text-properties officeooo:rsid="016668ba"/>
    </style:style>
    <style:style style:name="T412" style:family="text">
      <style:text-properties officeooo:rsid="00249554"/>
    </style:style>
    <style:style style:name="T413" style:family="text">
      <style:text-properties officeooo:rsid="01d387d3"/>
    </style:style>
    <style:style style:name="T414" style:family="text">
      <style:text-properties officeooo:rsid="01d52038"/>
    </style:style>
    <style:style style:name="T415" style:family="text">
      <style:text-properties officeooo:rsid="01d59f97"/>
    </style:style>
    <style:style style:name="T416" style:family="text">
      <style:text-properties officeooo:rsid="01d621bd"/>
    </style:style>
    <style:style style:name="T417" style:family="text">
      <style:text-properties officeooo:rsid="01d6f029"/>
    </style:style>
    <style:style style:name="T418" style:family="text">
      <style:text-properties officeooo:rsid="01dc3f5d"/>
    </style:style>
    <style:style style:name="T419" style:family="text">
      <style:text-properties officeooo:rsid="01d76a57"/>
    </style:style>
    <style:style style:name="T420" style:family="text">
      <style:text-properties officeooo:rsid="01da78ff"/>
    </style:style>
    <style:style style:name="T421" style:family="text">
      <style:text-properties officeooo:rsid="01df789f"/>
    </style:style>
    <style:style style:name="T422" style:family="text">
      <style:text-properties officeooo:rsid="01dd87bc"/>
    </style:style>
    <style:style style:name="T423" style:family="text">
      <style:text-properties fo:font-style="normal" fo:font-weight="normal" officeooo:rsid="01e045e4" style:font-style-asian="normal" style:font-weight-asian="normal"/>
    </style:style>
    <style:style style:name="T424" style:family="text">
      <style:text-properties officeooo:rsid="01e21537"/>
    </style:style>
    <style:style style:name="T425" style:family="text">
      <style:text-properties officeooo:rsid="01e5a33c"/>
    </style:style>
    <style:style style:name="T426" style:family="text">
      <style:text-properties officeooo:rsid="01e6f838"/>
    </style:style>
    <style:style style:name="T427" style:family="text">
      <style:text-properties officeooo:rsid="01e703d7"/>
    </style:style>
    <style:style style:name="T428" style:family="text">
      <style:text-properties officeooo:rsid="01e70d64"/>
    </style:style>
    <style:style style:name="T429" style:family="text">
      <style:text-properties officeooo:rsid="01e72f3a"/>
    </style:style>
    <style:style style:name="T430" style:family="text">
      <style:text-properties officeooo:rsid="01e7cbf4"/>
    </style:style>
    <style:style style:name="T431" style:family="text">
      <style:text-properties officeooo:rsid="01e929a6"/>
    </style:style>
    <style:style style:name="T432" style:family="text">
      <style:text-properties officeooo:rsid="00254175"/>
    </style:style>
    <style:style style:name="T433" style:family="text">
      <style:text-properties officeooo:rsid="01ed3eec"/>
    </style:style>
    <style:style style:name="T434" style:family="text">
      <style:text-properties officeooo:rsid="01ee2fa2"/>
    </style:style>
    <style:style style:name="T435" style:family="text">
      <style:text-properties officeooo:rsid="01ef9023"/>
    </style:style>
    <style:style style:name="T436" style:family="text">
      <style:text-properties officeooo:rsid="01f071ac"/>
    </style:style>
    <style:style style:name="T437" style:family="text">
      <style:text-properties officeooo:rsid="01f1ac48"/>
    </style:style>
    <style:style style:name="T438" style:family="text">
      <style:text-properties officeooo:rsid="01f37c35"/>
    </style:style>
    <style:style style:name="T439" style:family="text">
      <style:text-properties officeooo:rsid="01f49707"/>
    </style:style>
    <style:style style:name="T440" style:family="text">
      <style:text-properties fo:font-style="normal" fo:font-weight="normal" officeooo:rsid="01f49b32" style:font-style-asian="normal" style:font-weight-asian="normal"/>
    </style:style>
    <style:style style:name="T441" style:family="text">
      <style:text-properties fo:font-style="normal" fo:font-weight="bold" officeooo:rsid="01f49b32" style:font-style-asian="normal" style:font-weight-asian="bold" style:font-weight-complex="bold"/>
    </style:style>
    <style:style style:name="T442" style:family="text">
      <style:text-properties officeooo:rsid="01f49b32"/>
    </style:style>
    <style:style style:name="T443" style:family="text">
      <style:text-properties officeooo:rsid="01f57f53"/>
    </style:style>
    <style:style style:name="T444" style:family="text">
      <style:text-properties officeooo:rsid="01f58b60"/>
    </style:style>
    <style:style style:name="T445" style:family="text">
      <style:text-properties officeooo:rsid="01f8c656"/>
    </style:style>
    <style:style style:name="T446" style:family="text">
      <style:text-properties officeooo:rsid="01f8db97"/>
    </style:style>
    <style:style style:name="T447" style:family="text">
      <style:text-properties officeooo:rsid="01f97d4b"/>
    </style:style>
    <style:style style:name="T448" style:family="text">
      <style:text-properties officeooo:rsid="01f71f66"/>
    </style:style>
    <style:style style:name="T449" style:family="text">
      <style:text-properties officeooo:rsid="0166ff75"/>
    </style:style>
    <style:style style:name="T450" style:family="text">
      <style:text-properties officeooo:rsid="01faf225"/>
    </style:style>
    <style:style style:name="T451" style:family="text">
      <style:text-properties officeooo:rsid="01fbd75d"/>
    </style:style>
    <style:style style:name="T452" style:family="text">
      <style:text-properties fo:font-weight="bold" officeooo:rsid="01fba4e1" style:font-weight-asian="bold" style:font-weight-complex="bold"/>
    </style:style>
    <style:style style:name="T453" style:family="text">
      <style:text-properties fo:font-weight="normal" officeooo:rsid="01fbd75d" style:font-weight-asian="normal" style:font-weight-complex="normal"/>
    </style:style>
    <style:style style:name="T454" style:family="text">
      <style:text-properties officeooo:rsid="01fc430f"/>
    </style:style>
    <style:style style:name="T455" style:family="text">
      <style:text-properties officeooo:rsid="01fdbfad"/>
    </style:style>
    <style:style style:name="T456" style:family="text">
      <style:text-properties officeooo:rsid="01fd3796"/>
    </style:style>
    <style:style style:name="T457" style:family="text">
      <style:text-properties officeooo:rsid="02244ec1"/>
    </style:style>
    <style:style style:name="T458" style:family="text">
      <style:text-properties officeooo:rsid="01ffaf6e"/>
    </style:style>
    <style:style style:name="T459" style:family="text">
      <style:text-properties officeooo:rsid="01fffd85"/>
    </style:style>
    <style:style style:name="T460" style:family="text">
      <style:text-properties officeooo:rsid="020028eb"/>
    </style:style>
    <style:style style:name="T461" style:family="text">
      <style:text-properties officeooo:rsid="0200ba57"/>
    </style:style>
    <style:style style:name="T462" style:family="text">
      <style:text-properties officeooo:rsid="0201b2b9"/>
    </style:style>
    <style:style style:name="T463" style:family="text">
      <style:text-properties officeooo:rsid="02032c02"/>
    </style:style>
    <style:style style:name="T464" style:family="text">
      <style:text-properties officeooo:rsid="0204e4b7"/>
    </style:style>
    <style:style style:name="T465" style:family="text">
      <style:text-properties officeooo:rsid="02061835"/>
    </style:style>
    <style:style style:name="T466" style:family="text">
      <style:text-properties officeooo:rsid="0207ae72"/>
    </style:style>
    <style:style style:name="T467" style:family="text">
      <style:text-properties officeooo:rsid="020957e9"/>
    </style:style>
    <style:style style:name="T468" style:family="text">
      <style:text-properties officeooo:rsid="020a1b7a"/>
    </style:style>
    <style:style style:name="T469" style:family="text">
      <style:text-properties officeooo:rsid="020bca6c"/>
    </style:style>
    <style:style style:name="T470" style:family="text">
      <style:text-properties officeooo:rsid="020d4bf3"/>
    </style:style>
    <style:style style:name="T471" style:family="text">
      <style:text-properties officeooo:rsid="020e2f54"/>
    </style:style>
    <style:style style:name="T472" style:family="text">
      <style:text-properties officeooo:rsid="020f2bcd"/>
    </style:style>
    <style:style style:name="T473" style:family="text">
      <style:text-properties officeooo:rsid="0210501d"/>
    </style:style>
    <style:style style:name="T474" style:family="text">
      <style:text-properties officeooo:rsid="022206d9"/>
    </style:style>
    <style:style style:name="T475" style:family="text">
      <style:text-properties officeooo:rsid="02115262"/>
    </style:style>
    <style:style style:name="T476" style:family="text">
      <style:text-properties officeooo:rsid="0212d493"/>
    </style:style>
    <style:style style:name="T477" style:family="text">
      <style:text-properties officeooo:rsid="02135f78"/>
    </style:style>
    <style:style style:name="T478" style:family="text">
      <style:text-properties officeooo:rsid="02161d67"/>
    </style:style>
    <style:style style:name="T479" style:family="text">
      <style:text-properties officeooo:rsid="02158ef6"/>
    </style:style>
    <style:style style:name="T480" style:family="text">
      <style:text-properties officeooo:rsid="0217eaec"/>
    </style:style>
    <style:style style:name="T481" style:family="text">
      <style:text-properties officeooo:rsid="0218f32a"/>
    </style:style>
    <style:style style:name="T482" style:family="text">
      <style:text-properties officeooo:rsid="021a38ef"/>
    </style:style>
    <style:style style:name="T483" style:family="text">
      <style:text-properties officeooo:rsid="021b5f63"/>
    </style:style>
    <style:style style:name="T484" style:family="text">
      <style:text-properties officeooo:rsid="021ba00c"/>
    </style:style>
    <style:style style:name="Sect1" style:family="section">
      <style:section-properties style:editable="false">
        <style:columns fo:column-count="1" fo:column-gap="0cm"/>
      </style:section-properties>
    </style:style>
    <text:list-style style:name="L1">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text:span text:style-name="T1">A System of the </text:span><text:span text:style-name="T2">Tarot</text:span><text:span text:style-name="T1"> Major Arcana</text:span> as <text:span text:style-name="T1">Eschatological Archetypes</text:span></text:p>
      <text:p text:style-name="P2">A Structural Reading of the Major Arcana</text:p>
      <text:p text:style-name="P3"/>
      <text:p text:style-name="P4">An establishment and defence of a system wherein the traditional archetypes of the <text:span text:style-name="T2">Tarot deck’s</text:span> Major Arcana are interpreted and defined through Judaeo-Christian eschatological figures, through a combination of historical analysis and personal revelation; and an examination of the resulting individual and structural implications of these deduces identities.</text:p>
      <text:p text:style-name="P5"><text:span text:style-name="T3">By </text:span><text:span text:style-name="T4">@gamingTimewarp</text:span></text:p>
      <text:table-of-content text:style-name="Sect1" text:name="Table of Contents1">
        <text:table-of-content-source text:outline-level="2">
          <text:index-title-template text:style-name="Contents_20_Heading">Table of Contents</text:index-title-template>
          <text:table-of-content-entry-template text:outline-level="1" text:style-name="Contents_20_1">
            <text:index-entry-link-start text:style-name="Index_20_Link"/>
            <text:index-entry-chapter/>
            <text:index-entry-text/>
            <text:index-entry-tab-stop style:type="right" style:leader-char="."/>
            <text:index-entry-page-number/>
            <text:index-entry-link-end/>
          </text:table-of-content-entry-template>
          <text:table-of-content-entry-template text:outline-level="2" text:style-name="Contents_20_2">
            <text:index-entry-link-start text:style-name="Index_20_Link"/>
            <text:index-entry-chapter/>
            <text:index-entry-text/>
            <text:index-entry-tab-stop style:type="right" style:leader-char="."/>
            <text:index-entry-page-number/>
            <text:index-entry-link-end/>
          </text:table-of-content-entry-template>
          <text:table-of-content-entry-template text:outline-level="3" text:style-name="Contents_20_3">
            <text:index-entry-link-start text:style-name="Index_20_Link"/>
            <text:index-entry-chapter/>
            <text:index-entry-text/>
            <text:index-entry-tab-stop style:type="right" style:leader-char="."/>
            <text:index-entry-page-number/>
            <text:index-entry-link-end/>
          </text:table-of-content-entry-template>
          <text:table-of-content-entry-template text:outline-level="4" text:style-name="Contents_20_4">
            <text:index-entry-link-start text:style-name="Index_20_Link"/>
            <text:index-entry-chapter/>
            <text:index-entry-text/>
            <text:index-entry-tab-stop style:type="right" style:leader-char="."/>
            <text:index-entry-page-number/>
            <text:index-entry-link-end/>
          </text:table-of-content-entry-template>
          <text:table-of-content-entry-template text:outline-level="5" text:style-name="Contents_20_5">
            <text:index-entry-link-start text:style-name="Index_20_Link"/>
            <text:index-entry-chapter/>
            <text:index-entry-text/>
            <text:index-entry-tab-stop style:type="right" style:leader-char="."/>
            <text:index-entry-page-number/>
            <text:index-entry-link-end/>
          </text:table-of-content-entry-template>
          <text:table-of-content-entry-template text:outline-level="6" text:style-name="Contents_20_6">
            <text:index-entry-link-start text:style-name="Index_20_Link"/>
            <text:index-entry-chapter/>
            <text:index-entry-text/>
            <text:index-entry-tab-stop style:type="right" style:leader-char="."/>
            <text:index-entry-page-number/>
            <text:index-entry-link-end/>
          </text:table-of-content-entry-template>
          <text:table-of-content-entry-template text:outline-level="7" text:style-name="Contents_20_7">
            <text:index-entry-link-start text:style-name="Index_20_Link"/>
            <text:index-entry-chapter/>
            <text:index-entry-text/>
            <text:index-entry-tab-stop style:type="right" style:leader-char="."/>
            <text:index-entry-page-number/>
            <text:index-entry-link-end/>
          </text:table-of-content-entry-template>
          <text:table-of-content-entry-template text:outline-level="8" text:style-name="Contents_20_8">
            <text:index-entry-link-start text:style-name="Index_20_Link"/>
            <text:index-entry-chapter/>
            <text:index-entry-text/>
            <text:index-entry-tab-stop style:type="right" style:leader-char="."/>
            <text:index-entry-page-number/>
            <text:index-entry-link-end/>
          </text:table-of-content-entry-template>
          <text:table-of-content-entry-template text:outline-level="9" text:style-name="Contents_20_9">
            <text:index-entry-link-start text:style-name="Index_20_Link"/>
            <text:index-entry-chapter/>
            <text:index-entry-text/>
            <text:index-entry-tab-stop style:type="right" style:leader-char="."/>
            <text:index-entry-page-number/>
            <text:index-entry-link-end/>
          </text:table-of-content-entry-template>
          <text:table-of-content-entry-template text:outline-level="10" text:style-name="Contents_20_10">
            <text:index-entry-link-start text:style-name="Index_20_Link"/>
            <text:index-entry-chapter/>
            <text:index-entry-text/>
            <text:index-entry-tab-stop style:type="right" style:leader-char="."/>
            <text:index-entry-page-number/>
            <text:index-entry-link-end/>
          </text:table-of-content-entry-template>
        </text:table-of-content-source>
        <text:index-body>
          <text:index-title text:style-name="Sect1" text:name="Table of Contents1_Head">
            <text:p text:style-name="P6">Table of Contents</text:p>
          </text:index-title>
          <text:p text:style-name="P7"><text:a xlink:type="simple" xlink:href="#__RefHeading___Toc9080_3340506842" office:name="Preface" text:style-name="Index_20_Link" text:visited-style-name="Index_20_Link"><text:span text:style-name="T5">Preface<text:tab/>3</text:span></text:a></text:p>
          <text:p text:style-name="P7"><text:a xlink:type="simple" xlink:href="#__RefHeading___Toc9082_3340506842" office:name="Method" text:style-name="Index_20_Link" text:visited-style-name="Index_20_Link"><text:span text:style-name="T5">Method<text:tab/>4</text:span></text:a></text:p>
          <text:p text:style-name="P7"><text:a xlink:type="simple" xlink:href="#__RefHeading___Toc9104_3340506842" office:name="Arc Overview" text:style-name="Index_20_Link" text:visited-style-name="Index_20_Link"><text:span text:style-name="T5">Arc Overview<text:tab/></text:span><text:span text:style-name="T6">1</text:span><text:span text:style-name="T5">1</text:span></text:a></text:p>
          <text:p text:style-name="P7"><text:a xlink:type="simple" xlink:href="#__RefHeading___Toc9106_3340506842" office:name="Major Arcana" text:style-name="Index_20_Link" text:visited-style-name="Index_20_Link"><text:span text:style-name="T5">Major Arcana<text:tab/></text:span><text:span text:style-name="T6">1</text:span><text:span text:style-name="T5">2</text:span></text:a></text:p>
          <text:p text:style-name="P7"><text:a xlink:type="simple" xlink:href="#__RefHeading___Toc9108_3340506842" office:name="0. The Fool" text:style-name="Index_20_Link" text:visited-style-name="Index_20_Link"><text:span text:style-name="T5">0. The Fool<text:tab/></text:span><text:span text:style-name="T6">1</text:span><text:span text:style-name="T5">2</text:span></text:a></text:p>
          <text:p text:style-name="P7"><text:a xlink:type="simple" xlink:href="#__RefHeading___Toc9128_3340506842" office:name="I. The Magus" text:style-name="Index_20_Link" text:visited-style-name="Index_20_Link"><text:span text:style-name="T5">I. The Magus<text:tab/></text:span><text:span text:style-name="T6">1</text:span><text:span text:style-name="T5">6</text:span></text:a></text:p>
          <text:p text:style-name="P7"><text:a xlink:type="simple" xlink:href="#__RefHeading___Toc9148_3340506842" office:name="II. The High Priestess" text:style-name="Index_20_Link" text:visited-style-name="Index_20_Link"><text:span text:style-name="T5">II. The High Priestess<text:tab/></text:span><text:span text:style-name="T6">2</text:span><text:span text:style-name="T5">0</text:span></text:a></text:p>
          <text:p text:style-name="P7"><text:a xlink:type="simple" xlink:href="#__RefHeading___Toc9168_3340506842" office:name="III. The Empress" text:style-name="Index_20_Link" text:visited-style-name="Index_20_Link"><text:span text:style-name="T5">III. The Empress<text:tab/></text:span><text:span text:style-name="T6">2</text:span><text:span text:style-name="T5">3</text:span></text:a></text:p>
          <text:p text:style-name="P7"><text:a xlink:type="simple" xlink:href="#__RefHeading___Toc9188_3340506842" office:name="IV. The Emperor" text:style-name="Index_20_Link" text:visited-style-name="Index_20_Link"><text:span text:style-name="T5">IV. The Emperor<text:tab/></text:span><text:span text:style-name="T6">2</text:span><text:span text:style-name="T5">8</text:span></text:a></text:p>
          <text:p text:style-name="P7"><text:a xlink:type="simple" xlink:href="#__RefHeading___Toc9208_3340506842" office:name="V. The Hierophant" text:style-name="Index_20_Link" text:visited-style-name="Index_20_Link"><text:span text:style-name="T5">V. The Hierophant<text:tab/></text:span><text:span text:style-name="T6">3</text:span><text:span text:style-name="T5">3</text:span></text:a></text:p>
          <text:p text:style-name="P7"><text:a xlink:type="simple" xlink:href="#__RefHeading___Toc9226_3340506842" office:name="The Hierophant — Defence" text:style-name="Index_20_Link" text:visited-style-name="Index_20_Link"><text:span text:style-name="T5">The Hierophant — Defence<text:tab/></text:span><text:span text:style-name="T6">3</text:span><text:span text:style-name="T5">5</text:span></text:a></text:p>
          <text:p text:style-name="P7"><text:a xlink:type="simple" xlink:href="#__RefHeading___Toc9228_3340506842" office:name="VI. The Lovers" text:style-name="Index_20_Link" text:visited-style-name="Index_20_Link"><text:span text:style-name="T5">VI. The Lovers<text:tab/></text:span><text:span text:style-name="T6">3</text:span><text:span text:style-name="T5">8</text:span></text:a></text:p>
          <text:p text:style-name="P7"><text:a xlink:type="simple" xlink:href="#__RefHeading___Toc9248_3340506842" office:name="VII. The Chariot" text:style-name="Index_20_Link" text:visited-style-name="Index_20_Link"><text:span text:style-name="T5">VII. The Chariot<text:tab/></text:span><text:span text:style-name="T6">4</text:span><text:span text:style-name="T5">3</text:span></text:a></text:p>
          <text:p text:style-name="P7"><text:a xlink:type="simple" xlink:href="#__RefHeading___Toc9268_3340506842" office:name="VIII. Adjustment / Justice" text:style-name="Index_20_Link" text:visited-style-name="Index_20_Link"><text:span text:style-name="T5">VIII. Adjustment / Justice<text:tab/></text:span><text:span text:style-name="T6">4</text:span><text:span text:style-name="T5">9</text:span></text:a></text:p>
          <text:p text:style-name="P7"><text:a xlink:type="simple" xlink:href="#__RefHeading___Toc9288_3340506842" office:name="IX. The Hermit" text:style-name="Index_20_Link" text:visited-style-name="Index_20_Link"><text:span text:style-name="T5">IX. The Hermit<text:tab/></text:span><text:span text:style-name="T6">5</text:span><text:span text:style-name="T5">4</text:span></text:a></text:p>
          <text:p text:style-name="P7"><text:a xlink:type="simple" xlink:href="#__RefHeading___Toc9308_3340506842" office:name="X. Fortune" text:style-name="Index_20_Link" text:visited-style-name="Index_20_Link"><text:span text:style-name="T5">X. Fortune<text:tab/></text:span><text:span text:style-name="T6">6</text:span><text:span text:style-name="T5">0</text:span></text:a></text:p>
          <text:p text:style-name="P7"><text:a xlink:type="simple" xlink:href="#__RefHeading___Toc9328_3340506842" office:name="XI. Lust / Strength" text:style-name="Index_20_Link" text:visited-style-name="Index_20_Link"><text:span text:style-name="T5">XI. Lust / Strength<text:tab/></text:span><text:span text:style-name="T6">6</text:span><text:span text:style-name="T5">5</text:span></text:a></text:p>
          <text:p text:style-name="P7"><text:a xlink:type="simple" xlink:href="#__RefHeading___Toc9348_3340506842" office:name="XII. The Hanged Man" text:style-name="Index_20_Link" text:visited-style-name="Index_20_Link"><text:span text:style-name="T5">XII. The Hanged Man<text:tab/></text:span><text:span text:style-name="T6">7</text:span><text:span text:style-name="T5">0</text:span></text:a></text:p>
          <text:p text:style-name="P7"><text:a xlink:type="simple" xlink:href="#__RefHeading___Toc9368_3340506842" office:name="XIII. Death" text:style-name="Index_20_Link" text:visited-style-name="Index_20_Link"><text:span text:style-name="T5">XIII. Death<text:tab/></text:span><text:span text:style-name="T6">7</text:span><text:span text:style-name="T5">5</text:span></text:a></text:p>
          <text:p text:style-name="P7"><text:a xlink:type="simple" xlink:href="#__RefHeading___Toc9394_3340506842" office:name="XIV. Art / Temperance" text:style-name="Index_20_Link" text:visited-style-name="Index_20_Link"><text:span text:style-name="T5">XIV. Art / Temperance<text:tab/></text:span><text:span text:style-name="T6">7</text:span><text:span text:style-name="T5">9</text:span></text:a></text:p>
          <text:p text:style-name="P7"><text:a xlink:type="simple" xlink:href="#__RefHeading___Toc9414_3340506842" office:name="XV. The Devil" text:style-name="Index_20_Link" text:visited-style-name="Index_20_Link"><text:span text:style-name="T5">XV. The Devil<text:tab/></text:span><text:span text:style-name="T6">8</text:span><text:span text:style-name="T5">4</text:span></text:a></text:p>
          <text:p text:style-name="P7"><text:a xlink:type="simple" xlink:href="#__RefHeading___Toc9434_3340506842" office:name="XVI. The Tower" text:style-name="Index_20_Link" text:visited-style-name="Index_20_Link"><text:span text:style-name="T5">XVI. The Tower<text:tab/></text:span><text:span text:style-name="T6">8</text:span><text:span text:style-name="T5">9</text:span></text:a></text:p>
          <text:p text:style-name="P7"><text:a xlink:type="simple" xlink:href="#__RefHeading___Toc9454_3340506842" office:name="XVII. The Star" text:style-name="Index_20_Link" text:visited-style-name="Index_20_Link"><text:span text:style-name="T5">XVII. The Star<text:tab/></text:span><text:span text:style-name="T6">9</text:span><text:span text:style-name="T5">4</text:span></text:a></text:p>
          <text:p text:style-name="P7"><text:a xlink:type="simple" xlink:href="#__RefHeading___Toc9474_3340506842" office:name="XVIII. The Moon" text:style-name="Index_20_Link" text:visited-style-name="Index_20_Link"><text:span text:style-name="T5">XVIII. The Moon<text:tab/>1</text:span><text:span text:style-name="T6">0</text:span><text:span text:style-name="T5">0</text:span></text:a></text:p>
          <text:p text:style-name="P7"><text:a xlink:type="simple" xlink:href="#__RefHeading___Toc9494_3340506842" office:name="XIX. The Sun" text:style-name="Index_20_Link" text:visited-style-name="Index_20_Link"><text:span text:style-name="T5">XIX. The Sun<text:tab/>1</text:span><text:span text:style-name="T6">0</text:span><text:span text:style-name="T5">4</text:span></text:a></text:p>
          <text:p text:style-name="P7"><text:a xlink:type="simple" xlink:href="#__RefHeading___Toc9514_3340506842" office:name="XX. Judgement / Aeon" text:style-name="Index_20_Link" text:visited-style-name="Index_20_Link"><text:span text:style-name="T5">XX. Judgement / Aeon<text:tab/>1</text:span><text:span text:style-name="T6">1</text:span><text:span text:style-name="T5">0</text:span></text:a></text:p>
          <text:p text:style-name="P7"><text:a xlink:type="simple" xlink:href="#__RefHeading___Toc9534_3340506842" office:name="XXI. The Universe / The World" text:style-name="Index_20_Link" text:visited-style-name="Index_20_Link"><text:span text:style-name="T5">XXI. The Universe / The World<text:tab/>1</text:span><text:span text:style-name="T6">1</text:span><text:span text:style-name="T5">7</text:span></text:a></text:p>
          <text:p text:style-name="P7"><text:a xlink:type="simple" xlink:href="#__RefHeading___Toc9554_3340506842" office:name="Application &amp; Summary" text:style-name="Index_20_Link" text:visited-style-name="Index_20_Link"><text:span text:style-name="T5">Application &amp; Summary<text:tab/>1</text:span><text:span text:style-name="T6">2</text:span><text:span text:style-name="T5">3</text:span></text:a></text:p>
          <text:p text:style-name="P7"><text:a xlink:type="simple" xlink:href="#__RefHeading___Toc9568_3340506842" office:name="The Major Arcana as a Whole — Defence" text:style-name="Index_20_Link" text:visited-style-name="Index_20_Link"><text:span text:style-name="T5">The Major Arcana as a Whole — Defence<text:tab/>1</text:span><text:span text:style-name="T6">2</text:span><text:span text:style-name="T5">5</text:span></text:a></text:p>
          <text:p text:style-name="P7"><text:a xlink:type="simple" xlink:href="#__RefHeading___Toc9570_3340506842" office:name="The System as a Whole — Defence" text:style-name="Index_20_Link" text:visited-style-name="Index_20_Link"><text:span text:style-name="T5">The System as a Whole — Defence<text:tab/>1</text:span><text:span text:style-name="T6">2</text:span><text:span text:style-name="T5">9</text:span></text:a></text:p>
          <text:p text:style-name="P7"><text:a xlink:type="simple" xlink:href="#__RefHeading___Toc9572_3340506842" office:name="Conclusion" text:style-name="Index_20_Link" text:visited-style-name="Index_20_Link"><text:span text:style-name="T5">Conclusion<text:tab/>1</text:span><text:span text:style-name="T6">3</text:span><text:span text:style-name="T5">4</text:span></text:a></text:p>
        </text:index-body>
      </text:table-of-content>
      <text:h text:style-name="P8" text:outline-level="1"><text:bookmark text:name="__RefHeading___Toc9078_3340506842"/></text:h>
      <text:p text:style-name="P9"/>
      <text:h text:style-name="P10" text:outline-level="1"><text:bookmark-start text:name="__RefHeading___Toc9080_3340506842"/>Preface<text:bookmark-end text:name="__RefHeading___Toc9080_3340506842"/></text:h>
      <text:p text:style-name="P11"><text:span text:style-name="T7">This work presents a system of Tarot interpretation derived primarily from the Thoth deck, though not limited to it, </text:span><text:span text:style-name="T8">and considering all the most prolific and historically influential traditions</text:span><text:span text:style-name="T7">. The claims made herein are not intended </text:span><text:span text:style-name="T9">to deny the prior interpretations</text:span><text:span text:style-name="T7">, nor as symbolic overlays imposed upon the cards, but as the drawing out of meanings already present within their established structure.</text:span></text:p>
      <text:p text:style-name="P12">The Tarot has long been understood within Western esoteric tradition as a unified symbolic system: a sequence, a progression, and a structure of interlocking archetypes. The Golden Dawn attributions, the Qabalistic correspondences, and the later developments found in the Thoth deck do not construct this system arbitrarily, but inherit and refine it. What is presented here proceeds from that same assumption: that the meanings of the cards are latent, not invented, and that where multiple symbolic traditions converge, they do so not by coincidence but by necessity.</text:p>
      <text:p text:style-name="P12">What distinguishes the present work is that the resulting system, when followed to its natural conclusions, appears at first to be entirely unattested within existing Tarot literature. The identifications and correspondences that emerge are not commonly recorded, nor derived from any single prior source. Yet they do not present themselves as speculative or constructed. Rather, they arise with the same internal coherence and structural consistency that characterize traditionally accepted attributions.</text:p>
      <text:p text:style-name="P12">This apparent tension is central to the method: that a system may be unrecorded without being arbitrary, and that coherence, when sufficiently strong, signals not invention but discovery. The interpretations that follow are therefore offered as recognitions of a structure that, once seen, presents itself as self-consistent and difficult to meaningfully alter.</text:p>
      <text:p text:style-name="P11"><text:span text:style-name="T7">Within this framework, certain figures and structures emerge with particular clarity. These should not be understood as exclusive assignments, nor as reductions of the cards to single historical referents, but as points of sufficient resolution - instances where archetype and figure align in a way that renders the underlying structure more visible. The figures identified are not selected </text:span><text:span text:style-name="T10">retroactively </text:span><text:span text:style-name="T7">for convenience: </text:span><text:span text:style-name="T10">they are</text:span><text:span text:style-name="T7"> recognized as foundational expressions of the archetypes from which the Tarot itself later derives.</text:span></text:p>
      <text:p text:style-name="P11"><text:span text:style-name="T7">The Thoth deck serves as the primary lens through which these correspondences are first made visible. Its explicit integration of Hermetic, Qabalistic, and symbolic </text:span><text:soft-page-break/><text:span text:style-name="T7">systems provides a level of structural clarity that allows these latent meanings to surface more readily. However, the interpretations that follow are not dependent on any single deck, and in many cases can be observed across the broader Tarot tradition.</text:span></text:p>
      <text:p text:style-name="P11"><text:span text:style-name="T7">A secondary structure, present throughout but not imposed as primary, is the correspondence between the progression of the Major Arcana and the broader arc of prophetic and apocalyptic tradition. This is </text:span><text:span text:style-name="T11">provides </text:span><text:span text:style-name="T7">a reinforcing pattern: the same archetypal movements appearing at multiple scales simultaneously - personal, historical, and cosmological. </text:span><text:span text:style-name="T12">This multi-scale structure has always been an integral part of the Tarot, and its reappearance here is, like the individual attributions, not imposed but discovered. </text:span></text:p>
      <text:p text:style-name="P12">The central claim of this work is therefore not that it introduces a new system, but that it reveals an inevitable coherence already embedded within the Tarot. Even where such coherence was not consciously imposed, the convergence of its symbolic components produces meanings that are consistent, structured, and discoverable.</text:p>
      <text:p text:style-name="P12">What follows should be read accordingly: not as argument, but as recognition.</text:p>
      <text:h text:style-name="P13" text:outline-level="1"><text:bookmark-start text:name="__RefHeading___Toc9082_3340506842"/>Method<text:bookmark-end text:name="__RefHeading___Toc9082_3340506842"/></text:h>
      <text:h text:style-name="P14" text:outline-level="2"><text:bookmark-start text:name="__RefHeading___Toc9084_3340506842"/>On Method<text:bookmark-end text:name="__RefHeading___Toc9084_3340506842"/></text:h>
      <text:p text:style-name="P12">The method employed in this work proceeds from a single governing assumption: that the Tarot, as received through its established symbolic traditions, constitutes a coherent and internally consistent system, and that its meanings may therefore be derived through the convergence of its existing attributions rather than through external imposition.</text:p>
      <text:p text:style-name="P12">No single symbolic layer is treated as primary in isolation. Instead, interpretation arises through the alignment of multiple inherited structures, including the imagery of the cards across traditions, the Golden Dawn attributions, Qabalistic structure - particularly the Tree of Life and its paths - and the symbolic developments made explicit in the Thoth deck. Where these layers converge, they produce meanings that are not arbitrary but structurally necessitated.</text:p>
      <text:h text:style-name="P14" text:outline-level="2"><text:bookmark-start text:name="__RefHeading___Toc9086_3340506842"/>On Identity Statements<text:bookmark-end text:name="__RefHeading___Toc9086_3340506842"/></text:h>
      <text:p text:style-name="P11"><text:span text:style-name="T7">Each Major Arcanum is presented in the form '[Arcanum] is [Figure / Principle]'. These statements are not intended as reductive equivalences, nor as exclusive identifications. They represent points of </text:span><text:span text:style-name="T12">precise</text:span><text:span text:style-name="T7"> resolution, where the convergence of </text:span><text:soft-page-break/><text:span text:style-name="T7">symbolic attributions produces a figure or principle that expresses the archetype with particular clarity.</text:span></text:p>
      <text:p text:style-name="P11"><text:span text:style-name="T7">The role of the figure is twofold: to anchor the archetype in a recognizable form, and to unfold additional meaning through its narrative, attributes, and symbolic associations. The identity </text:span><text:span text:style-name="T13">does not preclude interpretation as such; it gives a launching-point from which it can begin</text:span><text:span text:style-name="T7">. </text:span><text:span text:style-name="T12">The figures herein attributed do not reduce nor sidestep the existing symbol and meaning of the Arcana; </text:span><text:span text:style-name="T11">they</text:span><text:span text:style-name="T12"> instead give concrete example of their manifestation in the narrative of history and likewise demonstrate their relationship amongst each other. </text:span></text:p>
      <text:h text:style-name="P14" text:outline-level="2"><text:bookmark-start text:name="__RefHeading___Toc9088_3340506842"/>On Inevitability<text:bookmark-end text:name="__RefHeading___Toc9088_3340506842"/></text:h>
      <text:p text:style-name="P12">The interpretations presented here are not treated as interpretive choices among alternatives, but as the result of structural inevitability. When multiple symbolic systems - developed across time and tradition - arrive at consistent patterns of meaning, those patterns are taken to indicate not coincidence but inheritance of form.</text:p>
      <text:p text:style-name="P11"><text:span text:style-name="T7">This method does not assume intentional design at every level. It assumes instead that coherence, when sufficiently strong, is evidence of underlying structure. </text:span><text:span text:style-name="T14">The Tarot has always dealt primarily in the realm of Archetypes, and just has Jung claimed they must always have been present in the human consciousness, Qabalah states they are inherent to the structure of the universe. What this system focuses on is not on the pure Archetypes, nor on specific and limited manifestations of them, but instead on their strongest historical manifestations. These are the Forefathers of the Archetypes, the forms in between Platonic ideal and the local manifestation, the Tiphareth between the Kether and Yesod. They are therefore more useful in clarifying the actual manifestations of these Arcana throughout history and narrative, </text:span><text:span text:style-name="T13">though they</text:span><text:span text:style-name="T14"> remain broad and encompassing enough so as to not lose any dimension the Arcana require. <text:s text:c="4"/></text:span></text:p>
      <text:h text:style-name="P14" text:outline-level="2"><text:bookmark-start text:name="__RefHeading___Toc9090_3340506842"/>On Sources and Traditions<text:bookmark-end text:name="__RefHeading___Toc9090_3340506842"/></text:h>
      <text:p text:style-name="P11"><text:span text:style-name="T7">The Thoth deck functions as the primary interpretive lens due to its explicit integration of Hermetic and Qabalistic systems. It renders visible relationships that remain implicit in other decks. However, no interpretation is accepted on the basis of Thoth alone. Each must be traceable to broader Tarot tradition, supported by established symbolic attributions, and recognizable across multiple decks where applicable. </text:span><text:span text:style-name="T14">Thus “Tarot”, “Arcana”, and other such terms refer not to their forms in </text:span><text:soft-page-break/><text:span text:style-name="T14">any specific deck but across the broader tradition as a whole. Where multiple names are historically given to the same Arcana, all are listed. </text:span></text:p>
      <text:p text:style-name="P11"><text:span text:style-name="T7">Where differences between traditions arise, they are treated </text:span><text:span text:style-name="T13">primarily</text:span><text:span text:style-name="T7"> as complementary expressions of the same underlying structure. </text:span><text:span text:style-name="T14">Tarot is a longstanding occult tradition, and even in its various reinterpretations, the underlying structure has been (to various degrees of intentionality) preserved. Hence distinctions between individual decks, especially when considered in concert with their reason for existence and the views and purposes of their authors and artists, can give a broader symbolic overview of one card’s internal archetype than considering any of them in solitude. </text:span></text:p>
      <text:h text:style-name="P14" text:outline-level="2"><text:bookmark-start text:name="__RefHeading___Toc9092_3340506842"/>On Scriptural and Prophetic Parallels<text:bookmark-end text:name="__RefHeading___Toc9092_3340506842"/></text:h>
      <text:p text:style-name="P11"><text:span text:style-name="T7">The appearance of figures and structures drawn from biblical, prophetic, and apocalyptic traditions is not introduced as an external framework; </text:span><text:span text:style-name="T13">it rather</text:span><text:span text:style-name="T7"> emerges through alignment with the Tarot's existing symbolic system. These correspondences are therefore confirmatory rather than foundational, reinforcing rather than imposing. </text:span><text:span text:style-name="T15">Whereas Crowley’s symbolism was primarily Thelemic and Egyptian, this system is primarily Abrahamic and Hebrew. Crowley himself admits in the Book of Thoth that the then-attested Egyptian origin of Tarot may have emerged from etymological misconception regarding the peoples now more properly referred to as Romani; thus it is unclear how accurate the claims of Egyptian influence actually are. It is conversely of no contest, however, that the Tarot has had a substantial amount of Hebrew influence. Even Thoth retains that the structure is a rephrasing of the Tree of Life and that the Tetragrammaton governs its nature. It is </text:span><text:span text:style-name="T16">likely</text:span><text:span text:style-name="T15"> then that the predecessors of these symbols were likewise Judaic, and so that is the historical field in which these manifestations were all sought. </text:span></text:p>
      <text:h text:style-name="P14" text:outline-level="2"><text:bookmark-start text:name="__RefHeading___Toc9094_3340506842"/>On the Structure of the Arcana<text:bookmark-end text:name="__RefHeading___Toc9094_3340506842"/></text:h>
      <text:p text:style-name="P11"><text:span text:style-name="T7">The Major Arcana are read as a sequence, a set of interconnected arcs, and a complete structure. No single level is treated as primary. Each card must function individually, in relation to adjacent cards, and within the total arc. </text:span><text:span text:style-name="T15">This has long been the historical function of not merely the Tarot but of Archetypes in general: symbols which manifest both broadly and locally in concert. </text:span></text:p>
      <text:h text:style-name="P14" text:outline-level="2"><text:bookmark-start text:name="__RefHeading___Toc9096_3340506842"/>On the Position of the Reader<text:bookmark-end text:name="__RefHeading___Toc9096_3340506842"/></text:h>
      <text:p text:style-name="P11"><text:span text:style-name="T7">Each card includes a Reader's Position, which identifies the role occupied by the reader within the structure of the card. This </text:span><text:span text:style-name="T17">gives a practical relation to the card that will allow the Reader to insert themselves into the system</text:span><text:span text:style-name="T7">. </text:span><text:span text:style-name="T15">This is one particular </text:span><text:soft-page-break/><text:span text:style-name="T15">instance of the goal of this work, which is to not merely introduce these manifestations but to justify their recognition by using them to clarify each Arcanum’s divinatory function. </text:span></text:p>
      <text:p text:style-name="P11"><text:span text:style-name="T7">The progression of these positions forms a secondary arc, tracing the reader's movement through formation, covenant, trial, revelation, and completion. </text:span><text:span text:style-name="T18">Avid students of the Tarot will rightfully notice this resembles the common system of the Fool’s Journey, so the difference must here be clarified. This is not the cards purely as an individual spiritual arc, though that is included; it is the total narrative archetypal structure applied simultaneously to both the individual, and to corporate history, and encompassing all scales in between. </text:span></text:p>
      <text:h text:style-name="P14" text:outline-level="2"><text:bookmark-start text:name="__RefHeading___Toc9098_3340506842"/>On Interpretation<text:bookmark-end text:name="__RefHeading___Toc9098_3340506842"/></text:h>
      <text:p text:style-name="P11"><text:span text:style-name="T7">In application, the meanings derived from this system should be understood as precise but not restrictive, structured but not limiting. A card does not admit infinite interpretation, </text:span><text:span text:style-name="T17">nor </text:span><text:span text:style-name="T7">is it confined to a single expression. Its meanings form a bounded field, within which variations remain consistent with the underlying structure.</text:span></text:p>
      <text:p text:style-name="P12">Interpretation is therefore an act of recognition within constraint, not free association. <text:span text:style-name="T19">This has been the historical characteristic of Tarot as a divination method, and what has set it apart from other systems. The attributions herein provided seek to refine and reinforce that structure, clarifying constraints without introducing new ones, and making recognition easier without narrowing scope. </text:span></text:p>
      <text:h text:style-name="P15" text:outline-level="2"><text:bookmark-start text:name="__RefHeading___Toc9100_3340506842"/>On Criteria of Attribution<text:bookmark-end text:name="__RefHeading___Toc9100_3340506842"/></text:h>
      <text:h text:style-name="P16" text:outline-level="3">On Personal Lens and Traditional Method</text:h>
      <text:p text:style-name="P17">The system presented in this work should also be understood as historically and personally situated. As its author, I recognize that it is influenced by my own lived experience and theological formation. In a symbolic discipline as inwardly engaged as Tarot, this is not an incidental fact but a necessary one. It would be disingenuous to claim that a system of correspondences so extensive and so integrated emerged in complete abstraction from the world-view through which I encountered it.</text:p>
      <text:p text:style-name="P17">This acknowledgement does not, however, reduce the system to private association or subjective projection. The fact that a symbolic synthesis is personally inflected does not make it methodologically arbitrary. On the contrary, this is often how major reinterpretive developments within esoteric tradition have historically occurred.</text:p>
      <text:p text:style-name="P17">Aleister Crowley provides the clearest precedent. In the Thoth deck, he revisited the traditional occult Tarot through the lens of his own Thelemic theology. In doing so, <text:soft-page-break/>he did not simply discard the inherited system, but clarified, reorganized, and expanded many of the meanings already latent within it. The present work proceeds in a comparable way. Its mapping is unique, but its method is not.</text:p>
      <text:p text:style-name="P17">The difference is one of theological lens. Crowley read the Tarot through Thelema; this work reads it through the lens of Judaeo-Christian theology as personally encountered and developed. <text:span text:style-name="T19">T</text:span>his theological framework is not alien to the tradition being interpreted. The Western occult, Hermetic, and especially Qabalistic currents that shaped the Tarot were already deeply interwoven with Abrahamic symbolic material. For that reason, the present synthesis should not be understood as introducing an unrelated framework from outside, but as drawing forward one already implicit within the tradition itself.</text:p>
      <text:p text:style-name="P17">This is also true at the level of the work as a whole. Just as the individual figures identified throughout this study are treated not as arbitrary labels but as <text:span text:style-name="T19">singular</text:span> manifestations of pre-existing <text:span text:style-name="T19">A</text:span>rchetypes that help explain, refine, and direct the meanings of the Arcana, so too the system as a whole should be understood as a manifestation of an already existing symbolic tradition. <text:span text:style-name="T20">The structure of the Tarot itself is therefore likewise given an archetypal manifestation in this system. </text:span></text:p>
      <text:p text:style-name="P17">The mapping may be new; the act of clarifying inherited symbolism through a situated theological lens is as old as the tradition itself.</text:p>
      <text:h text:style-name="P16" text:outline-level="3">On Conflict and Complementarity</text:h>
      <text:p text:style-name="P17">Differences between Tarot traditions are not assumed in advance to be either contradictions or complementary revelations. They must be tested.</text:p>
      <text:p text:style-name="P17">A divergence is treated as complementary only when the differing forms preserve a common archetypal structure, do not assert directly opposing meanings in the same respect, are not wholly unrelated in symbolic field, and can be shown to differ by phase, scale, polarity, or perspective rather than by substance. In such cases, the divergence may reveal a fuller structure than either form alone.</text:p>
      <text:p text:style-name="P17">The clearest signs of genuine conflict are, first, directly opposing meanings asserted in the same respect, and second, meanings so unrelated that no common archetypal centre can be identified without artificial construction. In such cases, divergence should be treated as contradiction rather than hidden duality.</text:p>
      <text:p text:style-name="P17">Divergence should not be presumed meaningful merely because it exists. The burden lies on the interpreter to show that the divergence discloses a deeper unity rather than masking a genuine contradiction. A reconciliation is therefore justified only <text:soft-page-break/>when it increases coherence beyond either version alone, rather than merely preserving both readings out of convenience.</text:p>
      <text:h text:style-name="P16" text:outline-level="3">On Privileged Manifestations</text:h>
      <text:p text:style-name="P17">The figures proposed in this work are not arbitrary identities attached to the cards, nor are they claimed as the only possible expressions of the <text:span text:style-name="T19">A</text:span>rchetypes involved. They are treated as privileged manifestations: figures in whom an <text:span text:style-name="T19">A</text:span>rchetype becomes unusually complete, stable, and structurally visible.</text:p>
      <text:p text:style-name="P18">A manifestation is privileged <text:span text:style-name="T21">by</text:span> <text:span text:style-name="T21">sustaining</text:span> the card’s full symbolic burden, <text:span text:style-name="T21">above and beyond what an arbitrary figure could provide</text:span>. It must account for surface imagery, esoteric attributions, position in the sequence, relation to adjacent Arcana, and function within the larger structure of the deck. It should reduce arbitrariness, increase coherence, and remain stronger than plausible alternatives. <text:span text:style-name="T19">It is not a local archetypal manifestation, nor a general symbol with no specific meaning. In essence, it takes away nothing, and it adds nothing. </text:span></text:p>
      <text:p text:style-name="P17">A forced identity, by contrast, depends on selective resemblance, repeated special pleading, or a fit so narrow that it clarifies one symbolic layer only by weakening the others. The issue is therefore whether <text:span text:style-name="T21">these given identifications</text:span> can bear the full weight of the card without distortion.</text:p>
      <text:p text:style-name="P17">This distinction is especially important in practice. Multiple figures may participate in the same <text:span text:style-name="T19">A</text:span>rchetype, but they do not do so equally. <text:span text:style-name="T22">For example, any father or king reflects some aspects of Emperor; but the fullness of the Archetype implies both father and king. </text:span>A privileged manifestation is therefore marked by explanatory surplus: it clarifies not only the <text:span text:style-name="T22">full dimension of the</text:span> card to which it is assigned, but adjacent transitions, recurring motifs, and larger structural relations within the deck.</text:p>
      <text:p text:style-name="P17">The identities proposed here <text:span text:style-name="T21">are not</text:span> exclusive labels-- <text:span text:style-name="T21">they</text:span> a<text:span text:style-name="T21">re</text:span> points at which the <text:span text:style-name="T19">A</text:span>rchetype reaches sufficient resolution to become especially clear.</text:p>
      <text:h text:style-name="P16" text:outline-level="3">On Disconfirmation and Trial by Fire</text:h>
      <text:p text:style-name="P17">The proposed attributions in this work are not treated as self-validating because they resonate strongly. T<text:span text:style-name="T19">o retain their value, t</text:span>hey must be subjected to adversarial testing.</text:p>
      <text:p text:style-name="P17">A proposed identity is strengthened when it can sustain the card’s iconography, esoteric attributions, position in sequence, relation to adjacent Arcana, and larger structural role without repeated special pleading. It is weakened or rejected when it explains one symbolic layer only by distorting others, when it damages local or <text:soft-page-break/>global coherence, when it loses explanatory force to a stronger competing candidate, or when it creates unresolved contradiction rather than deeper unity.</text:p>
      <text:p text:style-name="P17">Thus, the method does not accept an attribution merely because it fits. It asks whether the attribution survives trial by fire. A figure is not treated as privileged because it is suggestive, but because it remains structurally defensible even after targeted attack. <text:span text:style-name="T19">Several presupposed objections are listed and defended, but any apologetic work cannot be accomplished by an individual alone. Readers are thereby welcomed to attack, doubt, and scrutinise these cards to a degree they believe reasonable: that is the forging flame that w</text:span><text:span text:style-name="T23">i</text:span><text:span text:style-name="T19">ll prove this system beyond mere theory.</text:span></text:p>
      <text:p text:style-name="P17">Th<text:span text:style-name="T19">e exposure to these criteria is also what</text:span> gives the method a real element of falsifiability. <text:span text:style-name="T21">Any symbolic attribution could be to some degree supported, so the question becomes</text:span> whether it can fail—and under what conditions it should be rejected. An attribution that survives only sympathetic exposition is not yet sufficiently established. It must remain coherent under s<text:span text:style-name="T19">c</text:span>eptical comparison, hostile reinterpretation, and the strongest plausible objections against it. <text:span text:style-name="T19">The symbolic breadth of Tarot and its relation to Archetypes mean there is a vast ocean of figures from which comparison and correspondence can be drawn: but this same breadth is also what restricts total representation of each Arcanum to this limited set of figures. </text:span></text:p>
      <text:p text:style-name="P17">The standard, therefore, is <text:span text:style-name="T21">self-defending coherence</text:span>. A successful attribution is one that remains intact when the system actively attempts to break it. <text:span text:style-name="T24">These figures </text:span><text:span text:style-name="T21">emerge</text:span><text:span text:style-name="T24"> </text:span><text:span text:style-name="T21">uniquely</text:span><text:span text:style-name="T24"> by a precise set of confines and conditions. It can be thought of as solving a system of equations: each symbol is an equation that limits the relationships and qualities of one particular variable; and taken together, it provides a solution that points to a distinct answer. </text:span></text:p>
      <text:p text:style-name="P12"/>
      <text:h text:style-name="P14" text:outline-level="2"><text:bookmark-start text:name="__RefHeading___Toc9102_3340506842"/>Closing Statement<text:bookmark-end text:name="__RefHeading___Toc9102_3340506842"/></text:h>
      <text:p text:style-name="P11"><text:span text:style-name="T7">The method does not construct meaning. It </text:span><text:span text:style-name="T25">deduces</text:span><text:span text:style-name="T7"> it. Where the structure is clear, interpretation proceeds with confidence. Where it is not, the method requires restraint, </text:span><text:span text:style-name="T25">but it nonetheless proves sufficient</text:span><text:span text:style-name="T7">.</text:span></text:p>
      <text:p text:style-name="P11"><text:span text:style-name="T7">The aim is to demonstrate that th</text:span><text:span text:style-name="T26">e</text:span><text:span text:style-name="T7"> meanings </text:span><text:span text:style-name="T26">latent within the Tarot point strongly to a distinct set of principles and figures, which,</text:span><text:span text:style-name="T7"> when properly aligned, form a system that is coherent, consistent, and in its strongest expressions, inevitable.</text:span></text:p>
      <text:h text:style-name="P13" text:outline-level="1"><text:bookmark-start text:name="__RefHeading___Toc9104_3340506842"/><text:soft-page-break/>Arc Overview<text:bookmark-end text:name="__RefHeading___Toc9104_3340506842"/></text:h>
      <text:p text:style-name="P11"><text:span text:style-name="T7">The Major Arcana form a complete structure, moving from undifferentiated potential to total completion. This progression operates simultaneously at multiple levels: personal, historical, and cosmological. While each card retains its individual meaning, the sequence as a whole presents a unified movement that may be broadly understood in the following stages.</text:span></text:p>
      <table:table table:name="Table1" table:style-name="Table1">
        <table:table-column table:style-name="Table1.A" table:number-columns-repeated="3"/>
        <table:table-row table:style-name="Table1.1">
          <table:table-cell table:style-name="Table1.A1" office:value-type="string">
            <text:p text:style-name="P19">Stage</text:p>
          </table:table-cell>
          <table:table-cell table:style-name="Table1.A1" office:value-type="string">
            <text:p text:style-name="P19">Cards</text:p>
          </table:table-cell>
          <table:table-cell table:style-name="Table1.A1" office:value-type="string">
            <text:p text:style-name="P19">Function</text:p>
          </table:table-cell>
        </table:table-row>
        <table:table-row table:style-name="Table1.1">
          <table:table-cell table:style-name="Table1.A1" office:value-type="string">
            <text:p text:style-name="P20"><text:span text:style-name="T27">0</text:span>. Origin and Formation (0)</text:p>
          </table:table-cell>
          <table:table-cell table:style-name="Table1.A1" office:value-type="string">
            <text:p text:style-name="P20">The Fool</text:p>
          </table:table-cell>
          <table:table-cell table:style-name="Table1.A1" office:value-type="string">
            <text:p text:style-name="P21">The “prologue”, the formless and innocent origin-state. </text:p>
          </table:table-cell>
        </table:table-row>
        <table:table-row table:style-name="Table1.1">
          <table:table-cell table:style-name="Table1.A1" office:value-type="string">
            <text:p text:style-name="P20">II. Covenant and Structure (I-V)</text:p>
          </table:table-cell>
          <table:table-cell table:style-name="Table1.A1" office:value-type="string">
            <text:p text:style-name="P20">The <text:span text:style-name="T27">Magus, The Priestess, The Empress, The Emperor,</text:span> The Hierophant</text:p>
          </table:table-cell>
          <table:table-cell table:style-name="Table1.A1" office:value-type="string">
            <text:p text:style-name="P20">Relationship, order, transmission, and inherited structure.</text:p>
          </table:table-cell>
        </table:table-row>
        <table:table-row table:style-name="Table1.1">
          <table:table-cell table:style-name="Table1.A1" office:value-type="string">
            <text:p text:style-name="P20">III. <text:span text:style-name="T27">Principle and History</text:span> (VI-<text:span text:style-name="T27">XI</text:span>)</text:p>
          </table:table-cell>
          <table:table-cell table:style-name="Table1.A1" office:value-type="string">
            <text:p text:style-name="P20">The Lovers, <text:span text:style-name="T27">The Chariot, Justice, The Hermit, Fortune,</text:span> <text:span text:style-name="T27">Lust/Strength</text:span></text:p>
          </table:table-cell>
          <table:table-cell table:style-name="Table1.A1" office:value-type="string">
            <text:p text:style-name="P20"><text:span text:style-name="T27">The practical and impersonal effects of covenant and divine law</text:span>.</text:p>
          </table:table-cell>
        </table:table-row>
        <table:table-row table:style-name="Table1.1">
          <table:table-cell table:style-name="Table1.A1" office:value-type="string">
            <text:p text:style-name="P20">IV. <text:span text:style-name="T27">Submission and Transformation </text:span>(<text:span text:style-name="T27">XI</text:span>-X<text:span text:style-name="T27">IV</text:span>)</text:p>
          </table:table-cell>
          <table:table-cell table:style-name="Table1.A1" office:value-type="string">
            <text:p text:style-name="P20"><text:span text:style-name="T28">Lust/Strength, </text:span><text:span text:style-name="T27">The Hanged Man, Death, Art/Temperance</text:span></text:p>
          </table:table-cell>
          <table:table-cell table:style-name="Table1.A1" office:value-type="string">
            <text:p text:style-name="P21">Introspection, metamorphosis, and integration. </text:p>
          </table:table-cell>
        </table:table-row>
        <table:table-row table:style-name="Table1.1">
          <table:table-cell table:style-name="Table1.A1" office:value-type="string">
            <text:p text:style-name="P20">V. <text:span text:style-name="T28">Testing and Purgation</text:span> (X<text:span text:style-name="T28">V</text:span>-XVI<text:span text:style-name="T28">II</text:span>)</text:p>
          </table:table-cell>
          <table:table-cell table:style-name="Table1.A1" office:value-type="string">
            <text:p text:style-name="P22">The Devil, The Tower, The Star, The Moon</text:p>
          </table:table-cell>
          <table:table-cell table:style-name="Table1.A1" office:value-type="string">
            <text:p text:style-name="P22">Conflict, purging, revelation, distance, mystery, and illusion. </text:p>
          </table:table-cell>
        </table:table-row>
        <table:table-row table:style-name="Table1.1">
          <table:table-cell table:style-name="Table1.A1" office:value-type="string">
            <text:p text:style-name="P20">VI. Revelation (XVII-XIX)</text:p>
          </table:table-cell>
          <table:table-cell table:style-name="Table1.A1" office:value-type="string">
            <text:p text:style-name="P20">The Star -&gt; The Moon -&gt; The Sun</text:p>
          </table:table-cell>
          <table:table-cell table:style-name="Table1.A1" office:value-type="string">
            <text:p text:style-name="P20">Revelation restored, mediated, and fully unveiled.</text:p>
          </table:table-cell>
        </table:table-row>
        <table:table-row table:style-name="Table1.1">
          <table:table-cell table:style-name="Table1.A1" office:value-type="string">
            <text:p text:style-name="P20">VII. Completion (X<text:span text:style-name="T28">I</text:span>X-XXI)</text:p>
          </table:table-cell>
          <table:table-cell table:style-name="Table1.A1" office:value-type="string">
            <text:p text:style-name="P22">The Sun, Aeon/Judgement, The Universe/World</text:p>
          </table:table-cell>
          <table:table-cell table:style-name="Table1.A1" office:value-type="string">
            <text:p text:style-name="P20"><text:span text:style-name="T28">Glory, </text:span>resolution, <text:span text:style-name="T28">division,</text:span> consummation, New Creation.</text:p>
          </table:table-cell>
        </table:table-row>
      </table:table>
      <text:p text:style-name="P12">These divisions are not imposed categories but observed groupings, arising naturally from the progression of the cards. Each stage develops from the one before it, resolves within the one after it, and contributes to the coherence of the whole.</text:p>
      <text:p text:style-name="P11"><text:soft-page-break/><text:span text:style-name="T7">What begins in The Fool does not merely lead to The Universe. It necessitates it, </text:span><text:span text:style-name="T26">and the entire progression between</text:span><text:span text:style-name="T7">. </text:span><text:span text:style-name="T29">This is the Archetype of Archetypes, the Meta-Narrative, the divine nature and destiny of history itself as narrative. It is reflected in every smaller narrative, but here demonstrated in its fullness. It has been fundamental to Tarot, and this system embraces that connection by expanding upon it. </text:span></text:p>
      <text:h text:style-name="P13" text:outline-level="1"><text:bookmark-start text:name="__RefHeading___Toc9106_3340506842"/>Major Arcana<text:bookmark-end text:name="__RefHeading___Toc9106_3340506842"/></text:h>
      <text:p text:style-name="P11"><text:span text:style-name="T7">Each Arcanum is presented through its revealed identity, internal development, iconographic and esoteric alignment, integration into the larger sequence, the position of the reader, and its interpretive implication.</text:span></text:p>
      <text:h text:style-name="P13" text:outline-level="1"><text:bookmark-start text:name="__RefHeading___Toc9108_3340506842"/><text:span text:style-name="T30">0. </text:span>The Fool<text:bookmark-end text:name="__RefHeading___Toc9108_3340506842"/></text:h>
      <text:h text:style-name="P14" text:outline-level="2"><text:bookmark-start text:name="__RefHeading___Toc9110_3340506842"/>Abstract<text:bookmark-end text:name="__RefHeading___Toc9110_3340506842"/></text:h>
      <text:p text:style-name="P12">The Fool is Adam. It represents the point at which formless potential first takes on form: the transition from undifferentiated existence into defined being. This is not yet action, law, or structure; but the condition that makes all three possible. The Fool stands at the threshold between nothing and something, before distinction, before division, and before the Fall.</text:p>
      <text:h text:style-name="P14" text:outline-level="2"><text:bookmark-start text:name="__RefHeading___Toc9112_3340506842"/>Revealed Identity<text:bookmark-end text:name="__RefHeading___Toc9112_3340506842"/></text:h>
      <text:p text:style-name="P11"><text:span text:style-name="T7">The Fool is Adam. This identification arises from the convergence of the card's defining attributes: origin without precedent, innocence without knowledge, and existence prior to differentiation. Adam is the </text:span><text:span text:style-name="T31">progenitor as the</text:span><text:span text:style-name="T7"> first man, </text:span><text:span text:style-name="T31">and also the first Divine creation to be not spoken </text:span><text:span text:style-name="T32">into existence</text:span><text:span text:style-name="T31"> but </text:span><text:span text:style-name="T33">handcrafted</text:span><text:span text:style-name="T7">. </text:span><text:span text:style-name="T34">The shapeless, malleable clay is given the breath of life, and thus becomes Man in the </text:span><text:span text:style-name="T35">D</text:span><text:span text:style-name="T34">ivine image. </text:span><text:span text:style-name="T7">The Fool occupies this exact position within the structure of the Tarot.</text:span></text:p>
      <text:h text:style-name="P14" text:outline-level="2"><text:bookmark-start text:name="__RefHeading___Toc9114_3340506842"/>Development / Role<text:bookmark-end text:name="__RefHeading___Toc9114_3340506842"/></text:h>
      <text:p text:style-name="P12">The Fool represents the moment of becoming form. It is not chaos, but unstructured potential given shape: clay formed into man, breath entering matter, existence becoming defined.</text:p>
      <text:p text:style-name="P11"><text:span text:style-name="T7">Its innocence is not ignorance, but a state prior to knowledge - before good and evil, before judgement, before division. This is the precise condition of Adam before the Fall; </text:span><text:span text:style-name="T34">the Fruit of Knowledge not yet consumed</text:span><text:span text:style-name="T7">. The traditional image of the Fool </text:span><text:soft-page-break/><text:span text:style-name="T7">approaching the edge of a cliff reflects this condition exactly: </text:span><text:span text:style-name="T31">standing at the precipice of a sudden and drastic fall which shall begin his entire journey. </text:span></text:p>
      <text:h text:style-name="P14" text:outline-level="2"><text:bookmark-start text:name="__RefHeading___Toc9116_3340506842"/>Iconographic Justification<text:bookmark-end text:name="__RefHeading___Toc9116_3340506842"/></text:h>
      <text:p text:style-name="P11"><text:span text:style-name="T7">Across Tarot traditions, the Fool is depicted as unburdened, unguarded, and poised at the threshold of movement. In the Rider-Waite-Smith tradition,</text:span><text:span text:style-name="T36"> the Fool is accompanied by dog and flower, representing the unspirited living creations of flora and fauna. Thoth through the Green Man and the grapes he carries identifies him with spring, fertility, and growth. When taken in concert with its meaning as pure potential and its numbering of 0 as the beginning of the sequence, the environment emerges as Edenic. </text:span></text:p>
      <text:p text:style-name="P11"><text:span text:style-name="T36">T</text:span><text:span text:style-name="T7">he Fool stands as Adam in Eden, surrounded by life not yet named, not yet divided, not yet subjected to labo</text:span><text:span text:style-name="T36">u</text:span><text:span text:style-name="T7">r or death; </text:span><text:span text:style-name="T36">but alternatively not yet engaged in knowledge, redemption, or the narrative arc of the universe. This is why the deck does not begin with I but with 0: this is the prologue. The stage is set, but the story is not begun. Only one symbolic step higher is the limitless 0 of the Ain Soph Aur. Man, created in the Divine image, must reflect this origin as boundless and undifferentiated 0. <text:s/></text:span></text:p>
      <text:h text:style-name="P14" text:outline-level="2"><text:bookmark-start text:name="__RefHeading___Toc9118_3340506842"/>Esoteric Alignment<text:bookmark-end text:name="__RefHeading___Toc9118_3340506842"/></text:h>
      <text:p text:style-name="P23"><text:span text:style-name="T7">The Fool is attributed to Aleph, the first letter of the Hebrew alphabet. </text:span><text:span text:style-name="T37">Its meaning is both </text:span><text:span text:style-name="T38">the</text:span><text:span text:style-name="T37"> Ox and the plough attached to the Ox, hence it holds the attributions of gardening and fertility present in this Edenic setting. </text:span><text:span text:style-name="T7">Aleph </text:span><text:span text:style-name="T37">also</text:span><text:span text:style-name="T7"> signifies beginning, breath, and silent origin. This aligns directly with the Breath of Life: the moment in which form is animated. </text:span><text:span text:style-name="T39">Its breathy and airy qualities are seen in its phonemic attribution, or rather, lack thereof. It is the silent letter, the inhalation before the </text:span><text:span text:style-name="T40">declaration of “yehi aur”, “let there be light”. That Aleph is also the initial of Aur is no coincidence, and is reflected in the Ain Soph Aur as the emanating origin of all things. </text:span><text:span text:style-name="T41">It is likewise the initial of Adam, the forefather of humanity, another case of Aleph as the beginning of beginnings. </text:span></text:p>
      <text:p text:style-name="P24">Of the Qabalistic Mother Letters, the Air of Aleph is a signifier of balance and mediation: it balances the Fire of Shin and the Water of Mem into a temperate and inhabitable zone. On a spiritual level, then, it seems appropriate it should be applied to Man: the balanced midpoint between Creator and Creation, between the Divine and the Vulgar, between Spirit and Matter. <text:span text:style-name="T42">This is the “negative one plus positive one equals zero” that Crowley described, and thus even more strongly associates this Arcanum and its letter. </text:span></text:p>
      <text:p text:style-name="P11"><text:soft-page-break/><text:span text:style-name="T7">In Qabalistic terms, this alignment is intensified through Adam Kadmon. Adam Kadmon is not </text:span><text:span text:style-name="T31">a “man” in the sense of Adam: he is</text:span><text:span text:style-name="T7"> the primordial human as total structure - the complete form through which the Tree of Life is expressed. </text:span><text:span text:style-name="T43">The Genesis account declares “Man is made in the image of God”, and with the Tree of Life as God manifest, Adam Kadmon is that reflected human image. </text:span><text:span text:style-name="T7">The twenty-two paths of the Tree correspond directly to the twenty-two letters of the Hebrew alphabet, and in the Golden Dawn system to the twenty-two Major Arcana.</text:span></text:p>
      <text:p text:style-name="P11"><text:span text:style-name="T7">Thus the Fool </text:span><text:span text:style-name="T31">represents both</text:span><text:span text:style-name="T7"> a beginning in narrative terms </text:span><text:span text:style-name="T31">and</text:span><text:span text:style-name="T7"> the origin of the entire structural system. As Adam Kadmon contains within himself the full pattern of the Tree, so the Fool contains within itself the full potential of the Arcana that follow, </text:span><text:span text:style-name="T43">and so Adam held both the genetic potential of all humanity and the narrative potential of History</text:span><text:span text:style-name="T7">.</text:span></text:p>
      <text:h text:style-name="P14" text:outline-level="2"><text:bookmark-start text:name="__RefHeading___Toc9120_3340506842"/>Arc Integration<text:bookmark-end text:name="__RefHeading___Toc9120_3340506842"/></text:h>
      <text:p text:style-name="P11"><text:span text:style-name="T7">The Fool establishes the starting condition for the entire system: undifferentiated potential, pre-structure, and pre-law. </text:span><text:span text:style-name="T44">He stands within the structure as Adam, but simultaneously it is latent within him as Adam Kadmon and must be drawn out and developed.</text:span><text:span text:style-name="T7"> From this state, the next movement becomes necessary. The Magus introduces articulation, order, and the first act of structured expression.</text:span></text:p>
      <text:h text:style-name="P14" text:outline-level="2"><text:bookmark-start text:name="__RefHeading___Toc9122_3340506842"/>The Position of the Reader<text:bookmark-end text:name="__RefHeading___Toc9122_3340506842"/></text:h>
      <text:p text:style-name="P12">The reader stands as a child of Adam: a participant in unredeemed humanity. This position retains the essential qualities of the Fool - creative potential, formative capacity, and the bearing of the divine image - but within the condition of the Fall. The reader begins not in perfected innocence, but in the inherited state of separation, not yet brought into alignment with law, structure, or redemption. <text:span text:style-name="T45">History as a whole is in motion, but the Fool still marks the beginning of a journey for the Reader: not without but within. </text:span></text:p>
      <text:h text:style-name="P14" text:outline-level="2"><text:bookmark-start text:name="__RefHeading___Toc9124_3340506842"/>Interpretive Implication<text:bookmark-end text:name="__RefHeading___Toc9124_3340506842"/></text:h>
      <text:p text:style-name="P12">In reading, The Fool signifies beginnings without precedent, potential without defined outcome, and action taken prior to full structure or knowledge. This is not randomness, but origin. <text:span text:style-name="T42">It implies a journey ahead to come, with the latent potential of that journey already in its earliest forms. <text:s/></text:span></text:p>
      <text:h text:style-name="P25" text:outline-level="1"><text:bookmark-start text:name="__RefHeading___Toc9126_3340506842"/><text:soft-page-break/>The Fool — Defence<text:bookmark-end text:name="__RefHeading___Toc9126_3340506842"/></text:h>
      <text:p text:style-name="P17">The Fool as Adam accounts for origin, innocence prior to division, Aleph as breath and beginning, <text:span text:style-name="T46">the card as the Zero outside the system,</text:span> the Edenic setting, the pre-Fall threshold, and the card’s function as the opening point of the entire sequence.</text:p>
      <text:p text:style-name="P17">More general <text:span text:style-name="T46">figures</text:span> such as <text:span text:style-name="T46">Crowley’s Green Man or a divinely inspired madman</text:span> preserve part of the card’s force, but do not explain its specific structural role in relation to the rest of the deck as fully as Adam does. <text:span text:style-name="T46">He alone accounts for undifferentiated potential as 0 being moulded into shape by means of Air. </text:span></text:p>
      <text:p text:style-name="P17">The attribution is reinforced by iconography, Qabalistic structure, sequence placement, and the larger arc from unredeemed humanity to consummated creation.</text:p>
      <text:h text:style-name="P16" text:outline-level="3">Card-Specific Pressure Points</text:h>
      <text:p text:style-name="Text_20_body"><text:span text:style-name="Strong_20_Emphasis"><text:span text:style-name="T47">Adam may seem too specific.</text:span></text:span><text:span text:style-name="T47"> </text:span></text:p>
      <text:p text:style-name="P26"><text:span text:style-name="T48">T</text:span>he Fool is commonly understood as primordial humanity, openness, spontaneity, or pre-social consciousness in a broader sense. and overly narrowing it would damage its universality. The attribution remains privileged because Adam is not here being used as a merely historical person in a narrow sense, but as the archetypal beginning of humanity itself, <text:span text:style-name="T48">especially in the identification with Adam Kadmon</text:span>. The openness of the Fool is not reduced by Adam; it is given its strongest scriptural and structural form.</text:p>
      <text:p text:style-name="P27">Soteriology may not be inherent.</text:p>
      <text:p text:style-name="Text_20_body"><text:span text:style-name="T49">T</text:span><text:span text:style-name="T47">he Reader’s Position as </text:span><text:span text:style-name="Strong_20_Emphasis"><text:span text:style-name="T50">unredeemed humanity</text:span></text:span><text:span text:style-name="T47"> may seem to import later Christian </text:span><text:span text:style-name="T49">doctrines of salvation</text:span><text:span text:style-name="T47"> back into a card that is more fundamentally about beginning than about fallenness.</text:span></text:p>
      <text:p text:style-name="P17"><text:span text:style-name="T51">T</text:span>he Fool is visually and symbolically prior to explicit guilt, law, and judgement. <text:span text:style-name="T51">However,</text:span> the card is the opening of the deck as a whole, and the reader-position must be read from within the completed arc, not in isolation. “Unredeemed humanity” does not mean the Fool is already themati<text:span text:style-name="T52">s</text:span>ing punishment; it means the reader begins on the Adamic side of the hinge that XII will later reverse.</text:p>
      <text:p text:style-name="Text_20_body"><text:span text:style-name="Strong_20_Emphasis"><text:span text:style-name="T47">Adam Kadmon</text:span></text:span><text:span text:style-name="T47"> </text:span><text:span text:style-name="T53">and the Adam of Genesis may be too distinct to support each other as attribution.</text:span></text:p>
      <text:p text:style-name="P17"><text:span text:style-name="T54">It is true that</text:span> Adam Kadmon is not simply identical to the historical Adam of Genesis in every theological sense. <text:span text:style-name="T54">However, in the Archetypal sense conferred by the Fool, the reflect similar purpose</text:span>: Adam as first humanity <text:span text:style-name="T54">formed in the Divine image</text:span>, and <text:soft-page-break/>Adam Kadmon as the primordial structure through which the <text:span text:style-name="T54">ten Sephira and </text:span>twenty-two paths <text:span text:style-name="T54">emanated by the Ain Soph Aur </text:span>are intelligible. <text:span text:style-name="T55">The fact that both are always mentioned in concert with a Tree of Life and inherited divine knowledge is no coincidence.</text:span> The overlap strengthens the card’s role as origin without requiring total doctrinal collapse between the two concepts.</text:p>
      <text:h text:style-name="P16" text:outline-level="3">Alternative(s) Considered</text:h>
      <text:p text:style-name="Text_20_body"><text:span text:style-name="Strong_20_Emphasis"><text:span text:style-name="T56">P</text:span></text:span><text:span text:style-name="Strong_20_Emphasis"><text:span text:style-name="T47">rimordial humanity in general</text:span></text:span><text:span text:style-name="T47"> rather than Adam specifically. This alternative preserves the card’s universality, but it does not account as fully for the Edenic garden imagery, the pre-Fall threshold, the first-covenant framing of the deck, or the structural Aleph-to-Tau movement from Adamic beginning to fulfilled creation.</text:span></text:p>
      <text:p text:style-name="Text_20_body"><text:span text:style-name="Strong_20_Emphasis"><text:span text:style-name="T56">H</text:span></text:span><text:span text:style-name="Strong_20_Emphasis"><text:span text:style-name="T47">oly folly</text:span></text:span><text:span text:style-name="T47"> or sacred innocence. This may capture the card’s </text:span><text:span text:style-name="T57">nature in isolation</text:span><text:span text:style-name="T47">, but it does not explain the card’s role in the full sequence nearly as well. It remains a secondary quality of the archetype rather than its privileged manifestation. </text:span><text:span text:style-name="T57">The Fool is not stationary: he is in motion, and that motion is off a cliff or into the jaws of a crocodile. The innocence is not permanent but transient. </text:span></text:p>
      <text:h text:style-name="P16" text:outline-level="3">Failure Condition</text:h>
      <text:p text:style-name="P17">This attribution <text:span text:style-name="T58">has been tested by the ability of</text:span> Adam <text:span text:style-name="T58">to</text:span> sustain the Fool’s universality without reducing the card to a narrow historical figure, <text:span text:style-name="T58">the question of if</text:span> Adam Kadmon introduced more confusion than structural clarity, <text:span text:style-name="T58">and the possibility</text:span> <text:span text:style-name="T58">o</text:span>f a broader competing identity <text:span text:style-name="T58">explaining</text:span> the card’s iconography, Aleph attribution, sequence role, and deck-wide origin function with less distortion. </text:p>
      <text:p text:style-name="P12"/>
      <text:h text:style-name="P13" text:outline-level="1"><text:bookmark-start text:name="__RefHeading___Toc9128_3340506842"/><text:span text:style-name="T30">I. </text:span>The Magus<text:bookmark-end text:name="__RefHeading___Toc9128_3340506842"/></text:h>
      <text:h text:style-name="P14" text:outline-level="2"><text:bookmark-start text:name="__RefHeading___Toc9130_3340506842"/>Abstract<text:bookmark-end text:name="__RefHeading___Toc9130_3340506842"/></text:h>
      <text:p text:style-name="P11"><text:span text:style-name="T7">The Magus is Moses. It represents the first articulation of structure from the undifferentiated potential of the Fool: the introduction of law, order, and </text:span><text:span text:style-name="T59">mediated</text:span><text:span text:style-name="T7"> communication between the divine and the human. </text:span><text:span text:style-name="T60">The Fool is the suspended state of origin, just beginning the transition into motion and narrative. The Magus is thus the first figure full within the narrative structure and hence operates to advance the journey of the Fool as protagonist.</text:span></text:p>
      <text:h text:style-name="P14" text:outline-level="2"><text:bookmark-start text:name="__RefHeading___Toc9132_3340506842"/><text:soft-page-break/>Revealed Identity<text:bookmark-end text:name="__RefHeading___Toc9132_3340506842"/></text:h>
      <text:p text:style-name="P11"><text:span text:style-name="T7">The Magus is Moses. </text:span><text:span text:style-name="T61">He stands out in his Mercurial function even among the other prophets: he is </text:span><text:span text:style-name="T7">the Divine Messenger, the one who receives command directly and renders it into communicable, binding form. </text:span><text:span text:style-name="T62">He is also Mercury as negotiator, as he through Aaron negotiates with the Pharaoh, </text:span><text:span text:style-name="T63">and later directly with God on behalf of the people</text:span><text:span text:style-name="T62">. </text:span></text:p>
      <text:p text:style-name="P11"><text:span text:style-name="T64">Rather</text:span><text:span text:style-name="T65"> than just Hermes or Mercury alone</text:span><text:span text:style-name="T7">, he aligns more precisely with Hermes Trismegistus. Hermes Trismegistus is credited as the originator of Hermetic tradition through the authorship of its foundational texts, </text:span><text:span text:style-name="T64">and</text:span><text:span text:style-name="T7"> Moses occupies this same position within the Abrahamic and Qabalistic tradition. As the </text:span><text:span text:style-name="T64">human</text:span><text:span text:style-name="T7"> author of the Torah, he is not merely a transmitter of law but its foundational writer.</text:span><text:span text:style-name="T65"> The thrice-great attribution is also encompassed in Moses’ role as Israel’s mediation with God, their religious leader and authority, and their de facto political leader. He </text:span><text:span text:style-name="T66">therefore</text:span><text:span text:style-name="T65"> has the triad of roles of Prophet, Priest, and King: the Biblical manifestation of the Trismegistus title later reflected in Christ. </text:span></text:p>
      <text:p text:style-name="P11"><text:span text:style-name="T7">This correspondence is intensified by the syncretic nature of Hermes Trismegistus himself, who unites the Greek Hermes with the Egyptian Thoth. Moses occupies </text:span><text:span text:style-name="T67">a similar</text:span><text:span text:style-name="T7"> intersection. Raised within the Egyptian court and inheriting its systems of knowledge, he stands at the point where Egyptian and Abrahamic traditions meet and diverge, </text:span><text:span text:style-name="T67">precisely the duality Crowley proposes to recombine in the Book of Thoth</text:span><text:span text:style-name="T7">.</text:span></text:p>
      <text:h text:style-name="P14" text:outline-level="2"><text:bookmark-start text:name="__RefHeading___Toc9134_3340506842"/>Development / Role<text:bookmark-end text:name="__RefHeading___Toc9134_3340506842"/></text:h>
      <text:p text:style-name="P12">The Magus represents articulation: the conversion of potential into structured expression. Where the Fool contains all possibility without distinction, the Magus introduces differentiation, order, and communicable meaning through the establishment of Law.</text:p>
      <text:p text:style-name="P12">In Moses, this shift is explicit. The relation between humanity and the divine moves from direct and individual encounter into mediated and collective form. The Law establishes continuity, transmission, and shared identity. What was singular in Adam becomes corporate in Moses.</text:p>
      <text:h text:style-name="P14" text:outline-level="2"><text:bookmark-start text:name="__RefHeading___Toc9136_3340506842"/>Iconographic Justification<text:bookmark-end text:name="__RefHeading___Toc9136_3340506842"/></text:h>
      <text:p text:style-name="P12">The Magus is traditionally depicted as intermediary, standing between “above” and “below”, equipped with the instruments through which transformation is enacted. In this system, that function is concentrated in the figure of Moses.</text:p>
      <text:p text:style-name="P11"><text:soft-page-break/><text:span text:style-name="T7">The </text:span><text:span text:style-name="T68">first miracle is the</text:span><text:span text:style-name="T7"> rod </text:span><text:span text:style-name="T68">that Aaron casts</text:span><text:span text:style-name="T7"> before Pharaoh that becomes a serpent, and </text:span><text:span text:style-name="T68">this same serpent motif </text:span><text:span text:style-name="T7">reappears in the wilderness as the Brass Serpent raised for healing. </text:span><text:span text:style-name="T68">Moses’ arc</text:span><text:span text:style-name="T7"> as a whole is therefore bookended by serpents. Between these points </text:span><text:span text:style-name="T68">he</text:span><text:span text:style-name="T7"> parts the Red Sea, strikes the rock to bring forth water, and acts as the instrument through which judgement, provision, and mediation are enacted.</text:span></text:p>
      <text:p text:style-name="P11"><text:span text:style-name="T7">This structure corresponds directly to the caduceus. The parallel is not incidental: the caduceus is a staff defined by serpents, representing mediation, exchange, healing, and boundary-crossing. Moses fulfils these same functions in sequence, </text:span><text:span text:style-name="T69">likewise entwined by serpentine imagery and the use of a rod or staff</text:span><text:span text:style-name="T7">.</text:span></text:p>
      <text:h text:style-name="P14" text:outline-level="2"><text:bookmark-start text:name="__RefHeading___Toc9138_3340506842"/>Esoteric Alignment<text:bookmark-end text:name="__RefHeading___Toc9138_3340506842"/></text:h>
      <text:p text:style-name="P11"><text:span text:style-name="T7">The Magus is attributed to Beth, the second letter of the Hebrew alphabet. Beth signifies </text:span><text:span text:style-name="T70">a </text:span><text:span text:style-name="T7">house </text:span><text:span text:style-name="T70">or a tent</text:span><text:span text:style-name="T7">, </text:span><text:span text:style-name="T70">corresponding to the Tabernacle as a physical dwelling place for the Shekinah.</text:span><text:span text:style-name="T7"> <text:s/></text:span><text:span text:style-name="T70">It has further importance</text:span><text:span text:style-name="T7"> in its position as the first letter of the Torah. </text:span><text:span text:style-name="T70">Aleph was the beginning of beginnings; t</text:span><text:span text:style-name="T7">he Law begins with Beth. This establishes the Magus as the true beginning of ordered structure, following the undifferentiated origin of the Fool. </text:span><text:span text:style-name="T70">Where Aleph was the setting or prologue, Beth is the introduction to the narrative proper. </text:span></text:p>
      <text:p text:style-name="P11"><text:span text:style-name="T7">Beth also corresponds to the path from Kether to Binah on the Tree of Life: from the Divine source to Understanding. The Magus occupies precisely this function - receiving from the divine and rendering into structured comprehension. </text:span><text:span text:style-name="T71">Moses fulfilled this same role, a parallel strengthened by Binah as the “great sea” analogous to the Red Sea Moses parted. </text:span></text:p>
      <text:h text:style-name="P14" text:outline-level="2"><text:bookmark-start text:name="__RefHeading___Toc9140_3340506842"/>Arc Integration<text:bookmark-end text:name="__RefHeading___Toc9140_3340506842"/></text:h>
      <text:p text:style-name="P12">The Magus develops directly from the Fool. Where the Fool establishes existence, the Magus establishes meaning. This leads into the High Priestess, where what is expressed outwardly by the Magus is received, contained, and veiled.</text:p>
      <text:h text:style-name="P14" text:outline-level="2"><text:bookmark-start text:name="__RefHeading___Toc9142_3340506842"/>The Position of the Reader<text:bookmark-end text:name="__RefHeading___Toc9142_3340506842"/></text:h>
      <text:p text:style-name="P11"><text:span text:style-name="T7">The reader stands at the point of reception and transmission. No longer in the state of unformed potential, the reader is now addressed, </text:span><text:span text:style-name="T72">bound by the structure of the Law</text:span><text:span text:style-name="T7">. The Work begins here as the process of receiving, interpreting, and acting within an ordered system. </text:span><text:span text:style-name="T72">Not merely restrictive, however, this is also the beginning of guidance. “The Law is schoolmaster”, as Paul says, and the Reader is being oriented on the path of a larger narrative. </text:span></text:p>
      <text:h text:style-name="P14" text:outline-level="2"><text:bookmark-start text:name="__RefHeading___Toc9144_3340506842"/><text:soft-page-break/>Interpretive Implication<text:bookmark-end text:name="__RefHeading___Toc9144_3340506842"/></text:h>
      <text:p text:style-name="P12">In reading, The Magus signifies the introduction of structure, the reception and transmission of knowledge, and the capacity to act through understanding. <text:span text:style-name="T73">He also signals narrative purpose and initiation, and potential not freely unbounded but directed toward a goal. He also signifies negotiation both on a purely human level and between the human and Divine. </text:span></text:p>
      <text:h text:style-name="P25" text:outline-level="1"><text:bookmark-start text:name="__RefHeading___Toc9146_3340506842"/>The Magus — Defence<text:bookmark-end text:name="__RefHeading___Toc9146_3340506842"/></text:h>
      <text:p text:style-name="P17">Moses accounts for mediation between divine and human, the introduction of Law, Beth as the beginning of <text:span text:style-name="T74">the</text:span> Torah, the Kether-to-Binah movement into understanding, the <text:span text:style-name="T74">serpentine </text:span>staff as transformative symbol, and the card’s role as the first articulation of structured <text:span text:style-name="T74">and directed </text:span>meaning after the Fool.</text:p>
      <text:p text:style-name="P17">Generic Mercury, Hermes, or <text:span text:style-name="T74">other messenger-figures</text:span> as will<text:span text:style-name="T74">power</text:span> in operation preserve some of the card’s function, but do not resolve its relation to Law, covenantal structure, and the historical transition from undifferentiated beginning to divinely ordered meaning as fully as Moses does.</text:p>
      <text:p text:style-name="P17">The attribution is built on the convergence of messenger-function, lawgiving, Egyptian/Hermetic intersection, serpent-staff symbolism, and sequence position at the start of the covenantal order.</text:p>
      <text:h text:style-name="P16" text:outline-level="3">Card-Specific Pressure Points</text:h>
      <text:p text:style-name="P28"><text:span text:style-name="Strong_20_Emphasis"><text:span text:style-name="T47">Moses as Hermes Trismegistus may seem overextended</text:span></text:span><text:span text:style-name="T47">.</text:span></text:p>
      <text:p text:style-name="P17"><text:span text:style-name="T75">It is true that </text:span>Hermes Trismegistus is already a composite figure, and layering Moses into that field risks <text:span text:style-name="T75">becoming mere </text:span>symbolic accumulation rather than disciplined attribution. The identification remains privileged because the argument is structural, not merely comparative. Hermes Trismegistus is not only messenger but thrice-great founder, transmitter of foundational wisdom, and authorizing source of a tradition. Moses fulfils this same role in the Abrahamic and Qabalistic stream through the Torah and the covenantal law. The comparison is not decorative; it explains why Moses occupies the Magus rather than merely resembling it.</text:p>
      <text:p text:style-name="Text_20_body"><text:span text:style-name="T76">T</text:span><text:span text:style-name="T77">he </text:span><text:span text:style-name="Strong_20_Emphasis"><text:span text:style-name="T77">rod-to-caduceus connection</text:span></text:span><text:span text:style-name="T77"> may </text:span><text:span text:style-name="T76">overreach</text:span><text:span text:style-name="T77">, </text:span><text:span text:style-name="T76">as</text:span><text:span text:style-name="T77"> the caduceus is not visually present in exact form.</text:span></text:p>
      <text:p text:style-name="P17"><text:span text:style-name="T78">S</text:span>ymbolic cleverness can easily masquerade as inevitability. The attribution remains defensible because the argument is not based on one image frozen at one moment, but on the full narrative life of the <text:span text:style-name="T78">Moses as drawing out the symbolism of the Caduceus</text:span>. It begins <text:span text:style-name="T79">with</text:span> the rod that becomes a serpent before Pharaoh and ends as <text:soft-page-break/>the Brass Serpent in the wilderness, <text:span text:style-name="T80">the whole arc</text:span> structurally framed by serpentine manifestation. Between those points <text:span text:style-name="T81">he</text:span> heals, judges, mediates, and parts boundaries. That is not a weak resemblance to the caduceus, but a sustained parallel in function and narrative structure.</text:p>
      <text:p text:style-name="P29"><text:span text:style-name="T82">T</text:span>he Egyptian/Thoth layer <text:span text:style-name="T82">may</text:span> look opportunistic: invoked only when useful.</text:p>
      <text:p text:style-name="P17"><text:span text:style-name="T82">It is true that</text:span> cross-traditional synthesis can become selective if not controlled. The attribution remains privileged because Moses’ Egyptian formation is not an incidental embellishment but part of what makes him uniquely fit the Magus. He stands exactly at the point where Egyptian and Abrahamic wisdom intersect and diverge, which is also the point later reflected in Thoth’<text:span text:style-name="T83">s</text:span> own symbolic synthesis. This is not borrowing prestige from Egypt; it is identifying the historical-symbolic hinge that the card requires.</text:p>
      <text:h text:style-name="P16" text:outline-level="3">Alternative(s) Considered</text:h>
      <text:p text:style-name="Text_20_body"><text:span text:style-name="Strong_20_Emphasis"><text:span text:style-name="T47">Hermes/Mercury directly</text:span></text:span><text:span text:style-name="T47">. This alternative explains messengerhood, speech, and magical mediation, but it does not explain Beth as the opening of Torah, the card’s role in establishing covenantal law, or the transition from primordial humanity into structured divine command.</text:span></text:p>
      <text:p text:style-name="Text_20_body"><text:span text:style-name="Strong_20_Emphasis"><text:span text:style-name="T84">Any specific historical or mythological figure focused on Magic more directly</text:span></text:span><text:span text:style-name="T47">. This may preserve the card’s </text:span><text:span text:style-name="T84">broader meaning</text:span><text:span text:style-name="T47">, but it dissolves too much of its inherited specificity, </text:span><text:span text:style-name="T84">and its function not merely as manipulator of willpower and tools but as Divine Messenger. </text:span></text:p>
      <text:h text:style-name="P16" text:outline-level="3">Failure Condition</text:h>
      <text:p text:style-name="P17">This attribution <text:span text:style-name="T85">has been tested by the ability o</text:span>f Moses <text:span text:style-name="T85">to</text:span> sustain the Hermetic and lawgiving dimensions simultaneously, the Beth/Torah alignment, <text:span text:style-name="T85">and to succeed against</text:span> competing candidate<text:span text:style-name="T85">s in</text:span> explain<text:span text:style-name="T85">ing</text:span> the card’s iconography, messenger-function, esoteric correspondences, and sequence role with fewer interpretive steps and greater coherence.</text:p>
      <text:p text:style-name="P12"/>
      <text:h text:style-name="P13" text:outline-level="1"><text:bookmark-start text:name="__RefHeading___Toc9148_3340506842"/><text:span text:style-name="T30">II. </text:span>The High Priestess<text:bookmark-end text:name="__RefHeading___Toc9148_3340506842"/></text:h>
      <text:h text:style-name="P14" text:outline-level="2"><text:bookmark-start text:name="__RefHeading___Toc9150_3340506842"/>Abstract<text:bookmark-end text:name="__RefHeading___Toc9150_3340506842"/></text:h>
      <text:p text:style-name="P11"><text:span text:style-name="T7">The High Priestess is Mary. Where the Magus articulates and transmits, the Priestess receives, contains, and veils. This card represents the interior dimension of </text:span><text:soft-page-break/><text:span text:style-name="T7">revelation: that which is held, preserved, and brought to fulfilment in hidden form. It is </text:span><text:span text:style-name="T86">Law now being contained within and carried</text:span><text:span text:style-name="T7">. </text:span><text:span text:style-name="T86">It reflects the Law as lived and held internally. </text:span></text:p>
      <text:h text:style-name="P14" text:outline-level="2"><text:bookmark-start text:name="__RefHeading___Toc9152_3340506842"/>Revealed Identity<text:bookmark-end text:name="__RefHeading___Toc9152_3340506842"/></text:h>
      <text:p text:style-name="P11"><text:span text:style-name="T7">The High Priestess is Mary. This identification arises from the convergence of the card's essential attributes: receptivity, concealment, and the bearing of divine presence within an enclosed and protected state. Mary fulfils this role precisely. She </text:span><text:span text:style-name="T86">receives the manifestation of the Law</text:span><text:span text:style-name="T7">, carries it without alteration, and </text:span><text:span text:style-name="T86">and follows it not out of necessity but out of willingness. </text:span></text:p>
      <text:h text:style-name="P14" text:outline-level="2"><text:bookmark-start text:name="__RefHeading___Toc9154_3340506842"/>Development / Role<text:bookmark-end text:name="__RefHeading___Toc9154_3340506842"/></text:h>
      <text:p text:style-name="P11"><text:span text:style-name="T7">The High Priestess represents containment. Where the Magus establishes law outwardly, the Priestess holds it inwardly. What has been articulated must now be preserved </text:span><text:span text:style-name="T87">until it can be</text:span><text:span text:style-name="T7"> revealed in full.</text:span></text:p>
      <text:p text:style-name="P11"><text:span text:style-name="T87">Mary through the </text:span><text:span text:style-name="T88">I</text:span><text:span text:style-name="T87">ncarnation does so literally</text:span><text:span text:style-name="T7">. As expressed in the Magnificat, she does not retain glory for herself, but directs it toward its proper source. </text:span><text:span text:style-name="T89">The High Priestess is not herself revelation, but is the veil that surrounds it. What Moses as the Magus boldly and openly proclaimed as leader, Mary as High Priestess humbly receives as an unassuming girl. </text:span><text:span text:style-name="T88">The High Priestess is a female archetype, but it is not the generative femininity of the maternal Empress. It is rather passive receptivity that sets the stage for that generation: and is why the Incarnation is symbolically necessary over mere pregnancy. </text:span></text:p>
      <text:h text:style-name="P14" text:outline-level="2"><text:bookmark-start text:name="__RefHeading___Toc9156_3340506842"/>Iconographic Justification<text:bookmark-end text:name="__RefHeading___Toc9156_3340506842"/></text:h>
      <text:p text:style-name="P11"><text:span text:style-name="T7">The High Priestess is traditionally depicted as seated between </text:span><text:span text:style-name="T90">the two </text:span><text:span text:style-name="T7">pillars </text:span><text:span text:style-name="T90">of the Sephirot</text:span><text:span text:style-name="T7">, holding a scroll or book identified as the </text:span><text:span text:style-name="T90">Torah</text:span><text:span text:style-name="T7">. This establishes her as the guardian and bearer of hidden knowledge. In the Thoth tradition, the Priestess is identified with Isis, the eternal virgin, who both conceals and reveals divine truth.</text:span></text:p>
      <text:p text:style-name="P11"><text:span text:style-name="T7">This </text:span><text:span text:style-name="T91">is role is assumed in Mary</text:span><text:span text:style-name="T7">. Isis </text:span><text:span text:style-name="T91">i</text:span><text:span text:style-name="T7">s the eternal virgin establishes the archetype of the receptive and inviolate bearer of divine mystery; Mary fulfils this archetype in historical and theological form. The association with Gimel introduces the image of carrying across distance toward destined revelation. Mary does not hold the Law as text, </text:span><text:span text:style-name="T92">as in the RWS illustration,</text:span><text:span text:style-name="T7"> but as person. What is written is now embodied; </text:span><text:span text:style-name="T92">precisely the structural role of the Arcanum</text:span><text:span text:style-name="T7">. </text:span><text:span text:style-name="T93">It is no coincidence that the High Priestess sits aligned with the central pillar from Kether to Malkuth, with Tiphareth resting </text:span><text:span text:style-name="T94">hidden </text:span><text:span text:style-name="T93">within her womb. </text:span></text:p>
      <text:h text:style-name="P14" text:outline-level="2"><text:bookmark-start text:name="__RefHeading___Toc9158_3340506842"/><text:soft-page-break/>Esoteric Alignment<text:bookmark-end text:name="__RefHeading___Toc9158_3340506842"/></text:h>
      <text:p text:style-name="P30"><text:span text:style-name="T7">The High Priestess is attributed to Gimel, associated with the camel and the act of carrying across distance. On the Tree of Life, Gimel connects Kether to Tiphareth. </text:span><text:span text:style-name="T95">The RWS art places the High Priestess directly on this path. </text:span><text:span text:style-name="T7"><text:s/></text:span><text:span text:style-name="T96">The path of Gimel</text:span><text:span text:style-name="T7"> proceeds across the void of Da'ath, the hidden sefirah. The transmission is therefore concealed, passing through what is not fully knowable. </text:span><text:span text:style-name="T97">Crowley points out that this connects the Father in Kether with the Son in Tiphareth, reinforcing the role of Mary in the Incarnation.</text:span></text:p>
      <text:p text:style-name="P31">Gimel as a camel carrying divine revelation gains new context with the identification as Mary. The natural thought is of Mary being carried by a camel to Bethlehem for the census, bearing the Law within and brining it to the place of prophecy. </text:p>
      <text:h text:style-name="P14" text:outline-level="2"><text:bookmark-start text:name="__RefHeading___Toc9160_3340506842"/>Arc Integration<text:bookmark-end text:name="__RefHeading___Toc9160_3340506842"/></text:h>
      <text:p text:style-name="P12">The High Priestess follows the Magus as necessary complement. What is spoken must be received. What is structured must be preserved. This movement leads into the Empress, where what is contained begins to take on generative and outward form.</text:p>
      <text:h text:style-name="P14" text:outline-level="2"><text:bookmark-start text:name="__RefHeading___Toc9162_3340506842"/>The Position of the Reader<text:bookmark-end text:name="__RefHeading___Toc9162_3340506842"/></text:h>
      <text:p text:style-name="P11"><text:span text:style-name="T7">The reader stands in the position of receptivity and right orientation. </text:span><text:span text:style-name="T98">They are Mary being confronted by Gabriel at the Annunciation.</text:span><text:span text:style-name="T7"> The task </text:span><text:span text:style-name="T98">is</text:span><text:span text:style-name="T7"> to preserve and </text:span><text:span text:style-name="T99">carry in the right direction</text:span><text:span text:style-name="T7"> what has been given, </text:span><text:span text:style-name="T99">now internalised, </text:span><text:span text:style-name="T98">until it reaches the place of fulfilment</text:span><text:span text:style-name="T7">.</text:span></text:p>
      <text:h text:style-name="P14" text:outline-level="2"><text:bookmark-start text:name="__RefHeading___Toc9164_3340506842"/>Interpretive Implication<text:bookmark-end text:name="__RefHeading___Toc9164_3340506842"/></text:h>
      <text:p text:style-name="P12">In reading, The High Priestess signifies hidden knowledge, inward development, and the containment of meaning or potential. This is not absence, but preservation. <text:span text:style-name="T100">Mary clarifies this further as the internal manifestation of the Law from the Magus, now being carried by the camel of Gimel across the Abyss of Da’ath to the place where it can be made fully manifest. </text:span></text:p>
      <text:h text:style-name="P25" text:outline-level="1"><text:bookmark-start text:name="__RefHeading___Toc9166_3340506842"/>The High Priestess — Defence<text:bookmark-end text:name="__RefHeading___Toc9166_3340506842"/></text:h>
      <text:p text:style-name="P17">Mary accounts for the Priestess’s receptivity, concealment, and sacred inwardness, <text:span text:style-name="T101">and especially</text:span> for her specifically feminine and personal form: a young woman who is also a bearer of religious authority. <text:span text:style-name="T102">The card shows a specific figure as the embodiment of internally held revelation</text:span>. Mary uniquely preserves that figural specificity while gathering the card’s major symbolic contents into one coherent human embodiment.</text:p>
      <text:h text:style-name="P16" text:outline-level="3"><text:soft-page-break/>Card-Specific Pressure Points</text:h>
      <text:p text:style-name="Text_20_body"><text:span text:style-name="T103">The adaptation from</text:span><text:span text:style-name="T77"> </text:span><text:span text:style-name="Strong_20_Emphasis"><text:span text:style-name="T77">Isis to Mary</text:span></text:span><text:span text:style-name="T77"> may reflect theological preference more than structural necessity.</text:span></text:p>
      <text:p text:style-name="P17">The Marian reading stands because Isis in Thoth already functions in a role analogous to the method used throughout this work: she is Crowley’s own privileged manifestation of the card’s archetype. The question is not whether Isis belongs, but whether Isis is the fullest manifestation available within the present system. Mary strengthens Isis by preserving her major features— virginity, divine motherhood, sacred concealment— while also resolving more fully the specifically law-bearing and inwardly-incarnational structure that the card demands.</text:p>
      <text:h text:style-name="P16" text:outline-level="3">Alternative(s) Considered</text:h>
      <text:p text:style-name="Text_20_body"><text:span text:style-name="Strong_20_Emphasis"><text:span text:style-name="T47">Sophia </text:span></text:span><text:span text:style-name="Strong_20_Emphasis"><text:span text:style-name="T104">as the feminine manifestation of Wisdom</text:span></text:span><text:span text:style-name="T47">. This preserves the hidden-knowledge dimension, but again treats as identity what the Priestess more properly carries. Wisdom is one of the card’s contents; it is not enough to explain the whole card’s figural structure.</text:span></text:p>
      <text:p text:style-name="Text_20_body"><text:span text:style-name="Strong_20_Emphasis"><text:span text:style-name="T47">Isis herself</text:span></text:span><text:span text:style-name="T47">. </text:span><text:span text:style-name="T104">W</text:span><text:span text:style-name="T47">hile it preserves femininity, concealment, and sacred knowledge, it does not account as fully for the card’s specifically internalized law-bearing and incarnational humanity. Mary therefore replace</text:span><text:span text:style-name="T105">s</text:span><text:span text:style-name="T47"> Isis as a fuller privileged manifestation.</text:span></text:p>
      <text:h text:style-name="P16" text:outline-level="3">Failure Condition</text:h>
      <text:p text:style-name="P17">This attribution <text:span text:style-name="T106">has been tested by the ability of </text:span>Mary bear the card’s full symbolic burden more completely than <text:span text:style-name="T106">Sophia</text:span> or Isis, <text:span text:style-name="T106">and</text:span> integrating the card’s law, glory, and hidden-knowledge dimensions.</text:p>
      <text:p text:style-name="P12"/>
      <text:h text:style-name="P13" text:outline-level="1"><text:bookmark-start text:name="__RefHeading___Toc9168_3340506842"/><text:span text:style-name="T30">III. </text:span>The Empress<text:bookmark-end text:name="__RefHeading___Toc9168_3340506842"/></text:h>
      <text:h text:style-name="P14" text:outline-level="2"><text:bookmark-start text:name="__RefHeading___Toc9170_3340506842"/>Abstract<text:bookmark-end text:name="__RefHeading___Toc9170_3340506842"/></text:h>
      <text:p text:style-name="P12">The Empress is Eve. Where the High Priestess contains and preserves, the Empress expresses and offers. This card represents the outward manifestation of what has been held in potential: life made generative, nourishment made visible, and the first act through which humanity enters into division and consequence.</text:p>
      <text:h text:style-name="P14" text:outline-level="2"><text:bookmark-start text:name="__RefHeading___Toc9172_3340506842"/><text:soft-page-break/>Revealed Identity<text:bookmark-end text:name="__RefHeading___Toc9172_3340506842"/></text:h>
      <text:p text:style-name="P12">The Empress is Eve. She is named in Genesis as the Mother of All Living, and this title defines her position within the structure. She is the origin point through which life becomes extended, transmitted, and shared. Through her, life becomes participatory, and through that participation, humanity enters into knowledge, division, and mortality.</text:p>
      <text:h text:style-name="P14" text:outline-level="2"><text:bookmark-start text:name="__RefHeading___Toc9174_3340506842"/>Development / Role<text:bookmark-end text:name="__RefHeading___Toc9174_3340506842"/></text:h>
      <text:p text:style-name="P12">The Empress represents generative offering. Where the Priestess holds, the Empress gives. What was contained is now extended outward, and in that extension, life becomes relational. <text:span text:style-name="T107">Humanity exists no longer as pure individual, but as a family, defined by its relationships. </text:span></text:p>
      <text:p text:style-name="P11"><text:span text:style-name="T7">In Eve, the offering of the fruit establishes the pattern of taking, eating, and incorporating as the act through which transformation occurs. </text:span><text:span text:style-name="T108">Eve introduces Death, but this is the factor that necessitates humanity beyond the individual, and allows for eventual redemption.</text:span><text:span text:style-name="T7"> </text:span><text:span text:style-name="T109">This structure of internal transformation through physical consumption becomes itself a soteriological symbol</text:span><text:span text:style-name="T7">. At the Passover, the lamb whose blood marks the door-posts is also eaten by the household within. Sacrifice and nourishment become one act. This reaches completion in the Eucharistic declaration: 'Take, eat, this is my body ... this is my blood.' The structure remains identical; the consequence is reversed.</text:span></text:p>
      <text:h text:style-name="P14" text:outline-level="2"><text:bookmark-start text:name="__RefHeading___Toc9176_3340506842"/>Iconographic Justification<text:bookmark-end text:name="__RefHeading___Toc9176_3340506842"/></text:h>
      <text:p text:style-name="P12">The Empress is traditionally depicted as a figure of abundance, surrounded by vegetation, grain, and flowing life. Daleth, meaning door, provides the central interpretive key. The door is the threshold through which passage occurs, and in the Passover the door-posts are marked with blood as a sign of life preserved through sacrifice.</text:p>
      <text:p text:style-name="P12">This same threshold is inseparable from eating the lamb within the house. Th<text:span text:style-name="T110">is is reflected on the card via the</text:span> traditional image of the Pelican-in-her-Piety: <text:span text:style-name="T110">feeding and sustaining her children through her own flesh </text:span><text:span text:style-name="T111">and blood</text:span><text:span text:style-name="T110">, a reflection of the Eucharist</text:span>. Eve's fruit, 'good to eat,' initiates death; the later offering, taken and eaten, restores life.</text:p>
      <text:p text:style-name="P32">Eve is also the Door through her role as archetypal Mother in a dual sense: she is the Door by which all human and life beyond herself and Adam entered into the world; and likewise, through the protoevangelion, she is the door by which Salvation can enter into the fallen world. </text:p>
      <text:h text:style-name="P14" text:outline-level="2"><text:bookmark-start text:name="__RefHeading___Toc9178_3340506842"/><text:soft-page-break/>Esoteric Alignment<text:bookmark-end text:name="__RefHeading___Toc9178_3340506842"/></text:h>
      <text:p text:style-name="P12">The Empress is attributed to Daleth, the fourth letter of the Hebrew alphabet, meaning door. Daleth signifies passage through a threshold: the point at which one condition gives way to another. In the Empress, this threshold is the moment of participation - the act through which humanity passes from innocence into knowledge, from unity into division. <text:span text:style-name="T112">Daleth as threshold also carries the idea of physical birth, the first threshold that is encountered as passage into the world. </text:span></text:p>
      <text:h text:style-name="P14" text:outline-level="2"><text:bookmark-start text:name="__RefHeading___Toc9180_3340506842"/>Arc Integration<text:bookmark-end text:name="__RefHeading___Toc9180_3340506842"/></text:h>
      <text:p text:style-name="P12">The Empress develops directly from the High Priestess. What is contained becomes expressed; what is hidden becomes active. <text:span text:style-name="T113">The Tiphareth in the womb of II must be born through the Daleth of III. </text:span>This movement leads into the Emperor, where what has been generated is structured, ordered, and established as enduring form.</text:p>
      <text:h text:style-name="P14" text:outline-level="2"><text:bookmark-start text:name="__RefHeading___Toc9182_3340506842"/>The Position of the Reader<text:bookmark-end text:name="__RefHeading___Toc9182_3340506842"/></text:h>
      <text:p text:style-name="P12">The reader stands in the position of Adam, confronted with the act of taking and eating. In the original act, Adam receives from Eve the fruit that brings about the Fall. In the fulfilled structure, the reader is offered not the forbidden fruit, but the Bread of Life. </text:p>
      <text:h text:style-name="P14" text:outline-level="2"><text:bookmark-start text:name="__RefHeading___Toc9184_3340506842"/>Interpretive Implication<text:bookmark-end text:name="__RefHeading___Toc9184_3340506842"/></text:h>
      <text:p text:style-name="P12">In reading, The Empress signifies generative force, nourishment, and the outward expression of what has been held in potential. This is not passive life, but life enacted through participation.</text:p>
      <text:h text:style-name="P25" text:outline-level="1"><text:bookmark-start text:name="__RefHeading___Toc9186_3340506842"/>The Empress — Defence<text:bookmark-end text:name="__RefHeading___Toc9186_3340506842"/></text:h>
      <text:p text:style-name="P17">This attribution is defended on three grounds.</text:p>
      <text:p text:style-name="Text_20_body"><text:span text:style-name="T47">First, it sustains the card’s full symbolic burden rather than one layer only. Eve does not merely account for fertility or generation in the abstract, but for </text:span><text:span text:style-name="Strong_20_Emphasis"><text:span text:style-name="T47">motherhood as a total institution</text:span></text:span><text:span text:style-name="T47">: generative life, nourishment, sacrifice, authority, consequence, and the beginning of human continuity. The Empress is not abundant only in a decorative or natural sense, but in the specifically maternal sense of life given outward at cost. Eve is uniquely positioned to bear that full structure.</text:span></text:p>
      <text:p text:style-name="P17">Second, it remains stronger than plausible alternatives. Broader mother figures, nature goddesses, or Venusian femininity preserve important aspects of the card, but not its complete burden. Eve uniquely joins motherhood, consequence, threshold, sacrifice, and authority. She is not only the giver of life, but the point at which life, pain, nourishment, mortality, and redemption become structurally intertwined.</text:p>
      <text:p text:style-name="P17"><text:soft-page-break/>Third, it survives adversarial testing. The attribution does not depend on softening Eve into a generic life-mother, nor on treating her transgression as irrelevant. On the contrary, the card becomes stronger precisely because Eve’s painful, sacrificial, and threshold-bearing dimensions are retained. What appears at first to weaken the fit turns out to be what completes it.</text:p>
      <text:h text:style-name="P16" text:outline-level="3">Card-Specific Pressure Points</text:h>
      <text:p text:style-name="Text_20_body"><text:span text:style-name="T47">A objection to this attribution is that Eve may be too burdened by </text:span><text:span text:style-name="Strong_20_Emphasis"><text:span text:style-name="T47">Fall, rupture, and mortality</text:span></text:span><text:span text:style-name="T47"> to serve as the privileged manifestation of a card usually read as abundant, maternal, and sovereign.</text:span></text:p>
      <text:p text:style-name="P17">This objection has force because the Empress is often read in overwhelmingly positive terms. The attribution remains privileged because the Empress is not merely fertility in abstraction, but motherhood in full. Motherhood includes pain, blood, labour, sacrifice, and the irreversible transition into new life. Scripture itself marks this directly in Eve. Her ambivalence is not a contradiction of the card, but part of its necessary fullness. There is no motherhood without birth, and no redemptive history without Eve’s initiating act.</text:p>
      <text:p text:style-name="Text_20_body"><text:span text:style-name="T47">A second objection is that the </text:span><text:span text:style-name="Strong_20_Emphasis"><text:span text:style-name="T47">Passover and Eucharistic reading</text:span></text:span><text:span text:style-name="T47"> may be too retrospective, reading later sacramental theology back into a card whose immediate symbolism is simply nourishment and generative life.</text:span></text:p>
      <text:p text:style-name="P17">This objection has force because typological elegance alone is not enough. The attribution remains defensible because sacrificial nourishment is not externally imported into the Empress, but already embedded in the maternal structure itself. Crowley’s pelican-in-her-piety only makes this explicit. Even Eve’s sin is framed through nourishment—she gives what appears good to eat. The card is therefore already about life offered through incorporation. Passover and Eucharist do not distort that logic; they reveal its fuller historical and spiritual sequence.</text:p>
      <text:p text:style-name="Text_20_body"><text:span text:style-name="T47">A third objection is that Eve may fit maternity, but not </text:span><text:span text:style-name="Strong_20_Emphasis"><text:span text:style-name="T47">feminine authority</text:span></text:span><text:span text:style-name="T47">.</text:span></text:p>
      <text:p text:style-name="P17">This objection has force because the Empress is not only maternal but regal. The attribution remains privileged because Eve is not merely mother, but origin-point of lineage, naming, and redemptive pattern. She names Cain, Abel, and Seth, and thus actively sets the first sequence of humanity into motion. She also stands under the Protoevangelion as the woman through whom the enmity that will culminate in redemption is first declared. Her motherhood is not passive fertility; it is formative authority.</text:p>
      <text:p text:style-name="Text_20_body"><text:soft-page-break/><text:span text:style-name="T47">A fourth objection is that the </text:span><text:span text:style-name="Strong_20_Emphasis"><text:span text:style-name="T47">Passover / Eucharist / “take, eat” inversion</text:span></text:span><text:span text:style-name="T47"> may be rhetorically powerful but methodologically vulnerable.</text:span></text:p>
      <text:p text:style-name="P17">This objection is real, because strong rhetorical symmetry can outpace structural necessity. The defence is that these are not merely three similar acts with coincidentally shared symbolism, but three stages of one archetypal event across the Aeonic structure. Eve introduces death through nourishing incorporation. Passover introduces blood sacrifice as the surpassing of death. Eucharist fulfils blood sacrifice in the final victory over death. This is, <text:span text:style-name="T114">in Thelemic terms, </text:span>the same event unfolding through First, Second, and Third Aeons.</text:p>
      <text:h text:style-name="P16" text:outline-level="3">Alternative(s) Considered</text:h>
      <text:p text:style-name="Text_20_body"><text:span text:style-name="T47">A plausible alternative would be </text:span><text:span text:style-name="Strong_20_Emphasis"><text:span text:style-name="T47">Mother Nature</text:span></text:span><text:span text:style-name="T47"> or fertile creation in general. This explains abundance, vegetation, and sustaining life, but fails to account for the Empress’s authority, consequentiality, and redemptive threshold function. Nature reacts; the Empress acts.</text:span></text:p>
      <text:p text:style-name="Text_20_body"><text:span text:style-name="T47">A second plausible alternative would be </text:span><text:span text:style-name="Strong_20_Emphasis"><text:span text:style-name="T47">Venus</text:span></text:span><text:span text:style-name="T47">. This preserves femininity, fertility, beauty, and sensuality, but does not adequately account for motherhood in its full sacrificial, guiding, and enduring form.</text:span></text:p>
      <text:p text:style-name="Text_20_body"><text:span text:style-name="T47">A third plausible alternative would be </text:span><text:span text:style-name="Strong_20_Emphasis"><text:span text:style-name="T47">Mary</text:span></text:span><text:span text:style-name="T47">. She is certainly maternal, but she does not bear the same archetypal emphasis. Mary is the obedient receiver and bearer; Eve is the generative, naming, producing mother of all living. The Empress requires not merely maternity, but primordial motherhood in authority.</text:span></text:p>
      <text:p text:style-name="Text_20_body"><text:span text:style-name="T47">A fourth plausible alternative would be a broader </text:span><text:span text:style-name="Strong_20_Emphasis"><text:span text:style-name="T47">Great Mother</text:span></text:span><text:span text:style-name="T47"> figure such as Isis or Demeter. These preserve maternal nourishment and abundance, but lack the necessary specificity. They do not narrow the card beyond what “</text:span><text:span text:style-name="T115">Mother</text:span><text:span text:style-name="T47">” already broadly implies. Eve uniquely concentrates motherhood, authority, sacrifice, and threshold into one figure.</text:span></text:p>
      <text:h text:style-name="P16" text:outline-level="3">Failure Condition</text:h>
      <text:p text:style-name="P17">This attribution would weaken or fail if Eve’s transgression and mortality could not be shown to strengthen rather than distort the card’s maternal symbolism, if the sacrificial nourishment structure proved extrinsic rather than intrinsic to the Empress, or if a competing maternal figure explained abundance, authority, sacrifice, and redemptive threshold more fully and with less typological dependence.</text:p>
      <text:p text:style-name="P12"/>
      <text:h text:style-name="P13" text:outline-level="1"><text:bookmark-start text:name="__RefHeading___Toc9188_3340506842"/><text:soft-page-break/><text:span text:style-name="T30">IV. </text:span>The Emperor<text:bookmark-end text:name="__RefHeading___Toc9188_3340506842"/></text:h>
      <text:h text:style-name="P14" text:outline-level="2"><text:bookmark-start text:name="__RefHeading___Toc9190_3340506842"/>Abstract<text:bookmark-end text:name="__RefHeading___Toc9190_3340506842"/></text:h>
      <text:p text:style-name="P12">The Emperor is Abraham. Where the Empress brings forth life, the Emperor establishes it within structure, inheritance, and covenant. This card represents authority not merely as power, but as origin of lineage and the formation of a people.</text:p>
      <text:h text:style-name="P14" text:outline-level="2"><text:bookmark-start text:name="__RefHeading___Toc9192_3340506842"/>Revealed Identity<text:bookmark-end text:name="__RefHeading___Toc9192_3340506842"/></text:h>
      <text:p text:style-name="P12">The Emperor is Abraham. He is not merely a patriarch among others, but Father Abraham - the traditional title that defines his role not only as progenitor, but as the origin of a people bound by covenant. In direct parallel to Eve as the Mother of All Living, Abraham stands as the father of a lineage defined not simply by birth, but by promise.</text:p>
      <text:p text:style-name="P33">His role as both physical and covenantal Father of many nations tie him directly to the concepts of law, civilisation, and tradition. Where Eve presented humanity as a family, Abraham represents the point where that family develops beyond one genealogical structure into multiple civilisations. <text:s/></text:p>
      <text:h text:style-name="P14" text:outline-level="2"><text:bookmark-start text:name="__RefHeading___Toc9194_3340506842"/>Development / Role<text:bookmark-end text:name="__RefHeading___Toc9194_3340506842"/></text:h>
      <text:p text:style-name="P12">The Emperor represents ordered continuity. Where the Empress generates life, the Emperor establishes its structure. Life becomes lineage; generation becomes inheritance. In Abraham, this takes the form of covenant. The promise given is not confined to the individual, but extended across generations. Fatherhood and covenant-making are inseparable here.</text:p>
      <text:h text:style-name="P14" text:outline-level="2"><text:bookmark-start text:name="__RefHeading___Toc9196_3340506842"/>Iconographic Justification<text:bookmark-end text:name="__RefHeading___Toc9196_3340506842"/></text:h>
      <text:p text:style-name="P11"><text:span text:style-name="T7">The Emperor is traditionally depicted as a seated ruler, holding a sceptre and establishing dominion through presence and command. In this system, that authority is grounded in the Abrahamic covenant. The association with Aries introduces the element of fire and sacrifice, most clearly expressed in the near-sacrifice of Isaac. This act reinforces the authority of covenant over individual will, without being the origin of Abraham's role.</text:span></text:p>
      <text:h text:style-name="P14" text:outline-level="2"><text:bookmark-start text:name="__RefHeading___Toc9198_3340506842"/>Esoteric Alignment<text:bookmark-end text:name="__RefHeading___Toc9198_3340506842"/></text:h>
      <text:p text:style-name="P12">In the Thoth system, the Emperor is attributed to Tzaddi rather than Heh. Here that reassignment resolves naturally. Tzaddi is the fish-hook. Christ's promise to make his followers “fishers of men” is directed toward those who would become, through Pauline theology, the children of Abraham. The covenantal line founded in Abraham is the line into which the fish are gathered. The fish-hook is therefore structurally <text:soft-page-break/>necessary. <text:span text:style-name="T116">That the Golden Dawn attributed Heh to Abraham instead is no mistake: he is the Window to the heavens, from which the river holding these fish are poured, as will be seen more clearly in XVII. That H appears twice in YHWH indicates it must hold a dual functionality of some sort, and this clarifies the apparent contradiction between Thoth and the more traditional assignment. </text:span></text:p>
      <text:h text:style-name="P14" text:outline-level="2"><text:bookmark-start text:name="__RefHeading___Toc9200_3340506842"/>Arc Integration<text:bookmark-end text:name="__RefHeading___Toc9200_3340506842"/></text:h>
      <text:p text:style-name="P12">The Emperor develops directly from the Empress. What is generated is now structured. This movement leads into the Hierophant, where what is founded as covenant is transmitted and sustained as priestly order.</text:p>
      <text:h text:style-name="P14" text:outline-level="2"><text:bookmark-start text:name="__RefHeading___Toc9202_3340506842"/>The Position of the Reader<text:bookmark-end text:name="__RefHeading___Toc9202_3340506842"/></text:h>
      <text:p text:style-name="P12">The reader stands within the structure of inheritance. Identity is no longer self-originating, but received as part of an established order. The reader is no longer acting in isolation, but as part of a line that precedes and extends beyond them. <text:span text:style-name="T117">They are bound to a set of laws and traditions, not out of moral obligation as in the case of the Magus, but out of a civilisational duty. </text:span></text:p>
      <text:h text:style-name="P14" text:outline-level="2"><text:bookmark-start text:name="__RefHeading___Toc9204_3340506842"/>Interpretive Implication<text:bookmark-end text:name="__RefHeading___Toc9204_3340506842"/></text:h>
      <text:p text:style-name="P12">In reading, The Emperor signifies structure, authority, and the establishment of enduring systems. This is not control for its own sake, but order that sustains continuity. <text:span text:style-name="T118">He also signifies fatherhood, in both literal and figurative senses, and in both his fatherhood and kingship reflects the need at times for rigid consistency and law over emotion and personal preference. <text:s/></text:span></text:p>
      <text:h text:style-name="P25" text:outline-level="1"><text:bookmark-start text:name="__RefHeading___Toc9206_3340506842"/>The Emperor — Defence<text:bookmark-end text:name="__RefHeading___Toc9206_3340506842"/></text:h>
      <text:p text:style-name="P17">This attribution is defended on three grounds.</text:p>
      <text:p text:style-name="Text_20_body"><text:span text:style-name="T47">First, it sustains the card’s full symbolic burden rather than one layer only. Abraham accounts not merely for fatherhood, but for </text:span><text:span text:style-name="Strong_20_Emphasis"><text:span text:style-name="T47">patriarchy</text:span></text:span><text:span text:style-name="T47"> in the strongest possible sense: foundational governance over lineage, people-hood, religious identity, and inherited order. The Emperor is not merely a political ruler. He governs the household as father, the nation as sovereign, and—alongside the adjacent High Priest—religion and culture as well. Abraham uniquely carries that total burden.</text:span></text:p>
      <text:p text:style-name="P17">Second, it remains stronger than plausible alternatives. Other figures may embody kingship, authority, or paternity in part, but none resolves them at the same scale. David and Solomon are kings of Israel; Abraham is father of nations. Moses is a covenantal leader, but not a father in the archetypal and civilisational sense the card requires. Even the abstract appeal to God the Father ultimately resolves through <text:soft-page-break/>Abraham as the revealed patriarch of post-Flood humanity and the covenantal source of the people of God.</text:p>
      <text:p text:style-name="P17">Third, it survives adversarial testing. The attribution does not depend on fatherhood alone, nor on Aries alone, nor on Tzaddi alone. It is reinforced by the convergence of patriarchal authority, covenant, provision, sacrifice, and the broader Abrahamic structure of Western religion and occult inheritance. The card stands because Abraham bears the Emperor’s full structural load more completely than any competing figure.</text:p>
      <text:h text:style-name="P16" text:outline-level="3">Card-Specific Pressure Points</text:h>
      <text:p text:style-name="Text_20_body"><text:span text:style-name="T47">A objection to this attribution is that Abraham may be </text:span><text:span text:style-name="Strong_20_Emphasis"><text:span text:style-name="T47">too covenantal and paternal, but not specifically imperial enough</text:span></text:span><text:span text:style-name="T47"> for the Emperor’s more overtly royal and commanding imagery.</text:span></text:p>
      <text:p text:style-name="Text_20_body"><text:span text:style-name="T47">This objection has force, because “Emperor” appears at first glance to demand explicit monarchy. The attribution remains privileged because the Emperor’s authority is broader than political kingship alone. Abraham is not merely father, but </text:span><text:span text:style-name="Strong_20_Emphasis"><text:span text:style-name="T47">Patriarch</text:span></text:span><text:span text:style-name="T47">, and the “arch” here is structurally continuous with the “monarch” of Emperor: he is not simply the one who comes before, but the one who governs what follows. Through Isaac and Ishmael he becomes father not of a household alone, but of nations, and those nations continue to identify themselves through him to this day. Judaism, Christianity, and Islam all bear Abraham as founder, and Western occultism draws its primary symbolic inheritance from these Abrahamic sources. There can be no stronger imperial force than being the active governor of the symbolic and religious world that gives rise to the deck’s own tradition.</text:span></text:p>
      <text:p text:style-name="Text_20_body"><text:span text:style-name="T47">A second objection is that the </text:span><text:span text:style-name="Strong_20_Emphasis"><text:span text:style-name="T47">Tzaddi / fish-hook logic</text:span></text:span><text:span text:style-name="T47"> may seem too indirect, or too many steps removed from the card.</text:span></text:p>
      <text:p text:style-name="Text_20_body"><text:span text:style-name="T47">This objection has force, and it is likely the deepest pressure point in the entire attribution. The defence is that Tzaddi is not merely a clever symbolic coincidence, but a clarification of a mystery Crowley himself introduced when he declared, “Tzaddi is not the Star,” and reassigned it to the Emperor without formal explanation. The fish-hook is indeed the instrument of gathering, but more deeply it is the instrument of </text:span><text:span text:style-name="Strong_20_Emphasis"><text:span text:style-name="T47">provision</text:span></text:span><text:span text:style-name="T47">, and provision is already central to Abraham. This is made explicit at the near-sacrifice of Isaac, where Abraham names the mountain by divine provision. The fish in Scripture repeatedly serve as the sign and vehicle of provision: for Elijah in the wilderness, in the feeding of the five thousand, and in the resurrection breakfast of Christ with the saints. Provision as fish is therefore not </text:span><text:soft-page-break/><text:span text:style-name="T47">arbitrary. Abraham as Emperor is both recipient and vessel of provision, and Tzaddi intensifies that aspect rather than introducing it from outside.</text:span></text:p>
      <text:p text:style-name="Text_20_body"><text:span text:style-name="T47">A third objection is that the </text:span><text:span text:style-name="Strong_20_Emphasis"><text:span text:style-name="T47">Aries / fire / Isaac</text:span></text:span><text:span text:style-name="T47"> correspondence may be so strong that Abraham seems to fit chiefly through that single episode, making covenant and patriarchy look secondary.</text:span></text:p>
      <text:p text:style-name="P17">This objection has force because the near-sacrifice of Isaac is one of the clearest Abrahamic scenes that visibly matches the card’s fiery and sacrificial symbolism. The attribution remains privileged because the scene itself is not merely about ram and fire in isolation. It is fundamentally about covenant and fatherhood under ultimate testing. Abraham is asked to sacrifice not just any victim, but his son, and to do so in obedience to the God with whom he formed covenant. The ram is not merely an Aries-symbol, but divine provision; the fire is not merely elemental, but the fire of obedience and covenant. Thus even the strongest “Aries-only” evidence resolves back into the card’s deeper patriarchal and covenantal structure.</text:p>
      <text:p text:style-name="Text_20_body"><text:span text:style-name="T47">A fourth objection is that later figures such as </text:span><text:span text:style-name="Strong_20_Emphasis"><text:span text:style-name="T47">David, Solomon, Moses, or God the Father</text:span></text:span><text:span text:style-name="T47"> might better fit the Emperor’s sovereignty.</text:span></text:p>
      <text:p text:style-name="P17">This objection has force because each of these figures does embody a major aspect of the card. The defence is that each resolves the Emperor only partially. David has kingship and lineage, but not patriarchal origin. Solomon has throne and wisdom, but not fatherhood in the archetypal sense. Moses has authority and covenant, but not fatherhood on the scale of nations. God the Father may seem closest in a purely theological register, but even that resolves more strongly into Abraham within the deck’s own symbolic economy: Abraham is the means by which divine fatherhood is revealed to post-Flood humanity, and Pauline theology explicitly joins children of Abraham with children of God. Abraham therefore uniquely unites the physical, historical, and religious registers of the card at once.</text:p>
      <text:p text:style-name="Text_20_body"><text:span text:style-name="T47">A fifth objection is that Abraham may be made </text:span><text:span text:style-name="Strong_20_Emphasis"><text:span text:style-name="T47">too structurally central</text:span></text:span><text:span text:style-name="T47">, since covenantal lineage continues to echo through later cards.</text:span></text:p>
      <text:p text:style-name="P17">This objection has force only if covenant is treated as uniquely Abrahamic. It is not. Covenant is the through-line of the entire system: Adam and the Adamic covenant, Moses and the Law, Mary and the Incarnation, Eve and the Protoevangelion, Abraham and the patriarchal promise. This does not weaken Abraham’s place, but clarifies it. The Emperor’s covenant is distinctive not because it is the only covenant, but because it governs lineage, inheritance, and provision on the widest scale. That is exactly the kind of structured authority the card requires.</text:p>
      <text:p text:style-name="Text_20_body"><text:soft-page-break/><text:span text:style-name="T47">A sixth objection is that the </text:span><text:span text:style-name="Strong_20_Emphasis"><text:span text:style-name="T47">Heh/Tzaddi reversal</text:span></text:span><text:span text:style-name="T47"> remains controversial even if it becomes useful symbolically.</text:span></text:p>
      <text:p text:style-name="Text_20_body"><text:span text:style-name="T47">This objection is distinct from the fish-hook objection. The issue here is not whether Tzaddi can be made to fit Abraham, but whether that fit genuinely justifies Crowley’s reassignment. The defence is methodological: traditions that are not contradictory or unrelated are treated as complementary when their divergence increases coherence. Here the reversal does just that. What the Golden Dawn saw in the Star, Crowley saw in the Emperor; what the Golden Dawn saw in the Emperor, Crowley saw in the Star. This is not because one is wrong and the other right, but because both cards stand at the intersection of </text:span><text:span text:style-name="Strong_20_Emphasis"><text:span text:style-name="T47">revelation and provision</text:span></text:span><text:span text:style-name="T47">. Abraham as window of divine promise is still present, but the Emperor correctly emphasizes his role as patriarchal vessel of provision, while the Star later emphasizes the revelatory and fulfilled aspect of the same promise.</text:span></text:p>
      <text:h text:style-name="P16" text:outline-level="3">Alternative(s) Considered</text:h>
      <text:p text:style-name="Text_20_body"><text:span text:style-name="T47">A plausible alternative would be </text:span><text:span text:style-name="Strong_20_Emphasis"><text:span text:style-name="T47">David</text:span></text:span><text:span text:style-name="T47">. He has kingship, paternity, covenantal significance, and messianic lineage. He remains secondary because his scope is narrower. He is king of Israel; Abraham is patriarch of nations. David’s children are already children of Abraham. What David embodies in restricted national form, Abraham embodies at origin and at civilisational scale.</text:span></text:p>
      <text:p text:style-name="Text_20_body"><text:span text:style-name="T47">A second plausible alternative would be </text:span><text:span text:style-name="Strong_20_Emphasis"><text:span text:style-name="T47">Solomon</text:span></text:span><text:span text:style-name="T47">. He preserves wisdom, order, and enthroned power, but his role in covenant and fatherhood remains derivative and national rather than foundational.</text:span></text:p>
      <text:p text:style-name="Text_20_body"><text:span text:style-name="T47">A third plausible alternative would be </text:span><text:span text:style-name="Strong_20_Emphasis"><text:span text:style-name="T47">Moses</text:span></text:span><text:span text:style-name="T47">. He has leadership, authority, and covenantal force, but he fails at the decisive point of fatherhood. Gershom and Eliezer do not resolve patriarchal scope. Moses leads a people already named and structured from Abrahamic descent.</text:span></text:p>
      <text:p text:style-name="Text_20_body"><text:span text:style-name="T47">A fourth plausible alternative would be </text:span><text:span text:style-name="Strong_20_Emphasis"><text:span text:style-name="T47">God the Father</text:span></text:span><text:span text:style-name="T47">. This preserves pure paternal sovereignty, but risks removing the card from the deck’s human-covenantal structure. Abraham resolves the same paternal authority in both physical and religious senses at once, which makes him more structurally appropriate to the sequence.</text:span></text:p>
      <text:p text:style-name="Text_20_body"><text:span text:style-name="T47">A fifth plausible alternative would be </text:span><text:span text:style-name="Strong_20_Emphasis"><text:span text:style-name="T47">patriarchy as an abstract concept</text:span></text:span><text:span text:style-name="T47">. This fails for the same reason generic matriarchy failed in the Empress: it flattens the card to an already obvious aspect without sharpening it further. Abraham clarifies; abstraction does not.</text:span></text:p>
      <text:h text:style-name="P16" text:outline-level="3"><text:soft-page-break/>Failure Condition</text:h>
      <text:p text:style-name="P17">This attribution would weaken or fail if Abraham could not be shown to sustain the Emperor’s imperial dimension beyond mere fatherhood, if Tzaddi/provision/fish-symbolism proved decorative rather than structurally central, or if a competing figure explained fatherhood, covenant, kingship, lineage, and esoteric attribution together with less distortion and greater coherence.</text:p>
      <text:p text:style-name="P12"/>
      <text:h text:style-name="P13" text:outline-level="1"><text:bookmark-start text:name="__RefHeading___Toc9208_3340506842"/><text:span text:style-name="T30">V. </text:span>The Hierophant<text:bookmark-end text:name="__RefHeading___Toc9208_3340506842"/></text:h>
      <text:h text:style-name="P14" text:outline-level="2"><text:bookmark-start text:name="__RefHeading___Toc9210_3340506842"/>Abstract<text:bookmark-end text:name="__RefHeading___Toc9210_3340506842"/></text:h>
      <text:p text:style-name="P12">The Hierophant is Aaron. Where the Emperor establishes the covenant, the Hierophant administers it. This card represents the transmission of divine order into lived practice: ritual, priesthood, and the mediation between the divine and the people.</text:p>
      <text:h text:style-name="P14" text:outline-level="2"><text:bookmark-start text:name="__RefHeading___Toc9212_3340506842"/>Revealed Identity<text:bookmark-end text:name="__RefHeading___Toc9212_3340506842"/></text:h>
      <text:p text:style-name="P12">The Hierophant is Aaron. He is explicitly and historically the first High Priest of Israel. <text:span text:style-name="T119">He does not give, write, or construct the law as Moses did in The Magus: he administers and preserves it as it is already written.</text:span> Through Aaron, the priesthood is established as an enduring institution, and the covenant becomes something that can be enacted, maintained, and transmitted across generations.</text:p>
      <text:h text:style-name="P14" text:outline-level="2"><text:bookmark-start text:name="__RefHeading___Toc9214_3340506842"/>Development / Role<text:bookmark-end text:name="__RefHeading___Toc9214_3340506842"/></text:h>
      <text:p text:style-name="P12">The Hierophant represents mediation through structure. Where the Emperor forms the covenantal identity, the Hierophant sustains it through ritual continuity. The relationship between the divine and the people is no longer immediate or singular, but mediated through priesthood. <text:span text:style-name="T120">He presides over rituals, symbols, remembrances, altars, and festivals. The Law by itself is mere </text:span><text:span text:style-name="T121">m</text:span><text:span text:style-name="T120">orality: the Hierophant is the one who forms it into </text:span><text:span text:style-name="T121">r</text:span><text:span text:style-name="T120">eligion. </text:span></text:p>
      <text:h text:style-name="P14" text:outline-level="2"><text:bookmark-start text:name="__RefHeading___Toc9216_3340506842"/>Iconographic Justification<text:bookmark-end text:name="__RefHeading___Toc9216_3340506842"/></text:h>
      <text:p text:style-name="P12">The Hierophant is traditionally depicted as a religious authority seated between pillars, giving blessing or instruction, often accompanied by initiates. This reflects Aaron's position precisely.</text:p>
      <text:p text:style-name="P12">The association with Taurus is expressed through the bull, the specific offering of the High Priest on Yom Kippur. At the same time, Aaron's role in the Golden Calf <text:soft-page-break/>demonstrates the danger of misdirected mediation. The same faculty that sustains true worship can, when misapplied, produce idolatry. <text:span text:style-name="T122">The strength and power of the bull that must be slain and made subservient to the divine will is what the office of Priest exists to protect against, else it be worshipped to its own ends. This bull-headed will is not necessarily the precise animal, but is more broadly the animal instincts of Man that must be slain and made subservient to the divine. </text:span></text:p>
      <text:p text:style-name="P34">The Osirian <text:span text:style-name="T123">attributions given by Crowley</text:span> connect Aaron to the Aeon of Osiris, and the three 2000-year Aeons find their natural priestly lineage here: Melchizedek as the pre-Mosaic archetype (Genesis 14:18 — priest of El Elyon before the covenant was institutionalised, offering bread and wine), Aaron inaugurating the Levitical order, and the new era superseding it. Hebrews 7:11 states plainly that the Levitical priesthood's imperfection necessitates a new order — the Melchizedekian priesthood that Christ fulfils. The Thelemic three-aeon structure is not a rejection of this typology but its secular echo. The Hierophant stands at the middle term, the institutional form that the eschatological arc will ultimately transcend — which is precisely the position Hebrews assigns to Aaron. <text:span text:style-name="T124">The Levitical order was necessary for establishing the law for Christ to fulfil, just as Crowley depicts the Hierophant manifesting a small reflection of H</text:span><text:span text:style-name="T125">or</text:span><text:span text:style-name="T124">us.</text:span></text:p>
      <text:p text:style-name="P35">In Crowley’s depiction, he is also surrounded by the four Kerubim of Ezekiel’s vision: the symbol of divine presence and Aaronic practice carried on even during exile in Babylon, later reflected by John during his own exile. </text:p>
      <text:h text:style-name="P14" text:outline-level="2"><text:bookmark-start text:name="__RefHeading___Toc9218_3340506842"/>Esoteric Alignment<text:bookmark-end text:name="__RefHeading___Toc9218_3340506842"/></text:h>
      <text:p text:style-name="P12">The Hierophant is attributed to Vav, the Hebrew letter meaning hook or nail. Vav signifies connection. In the Tabernacle, hooks bind together the curtains and structural elements into a unified whole. Aaron's role as High Priest mirrors this exactly: he binds divine command and human participation into one functioning system. <text:span text:style-name="T126">Likewise, the continued office of the priesthood is the binding nail that carried these commands across time and space.</text:span> <text:span text:style-name="T123">This is also the nail that bound Christ to the cross: that which held together the veil around the Glory now becomes that binding Tiphareth to the Tree, as the office of High Priest moves from individual to universal.</text:span></text:p>
      <text:h text:style-name="P14" text:outline-level="2"><text:bookmark-start text:name="__RefHeading___Toc9220_3340506842"/>Arc Integration<text:bookmark-end text:name="__RefHeading___Toc9220_3340506842"/></text:h>
      <text:p text:style-name="P12">The Hierophant develops directly from the Emperor. What has been established as covenant is now maintained through practice. At the same time, this card completes a contained arc. Moses and Aaron are brothers, and together they form the structural <text:soft-page-break/>bounds of the first sequence of human figures. With this, the sequence transitions from identifiable historical figures into more symbolic acts and processes. <text:span text:style-name="T127">The bookending of brothers also transitions cleanly into the Gemini of VI, with the duality of brotherhood not seen as separate entities but as one whole. </text:span></text:p>
      <text:h text:style-name="P14" text:outline-level="2"><text:bookmark-start text:name="__RefHeading___Toc9222_3340506842"/>The Position of the Reader<text:bookmark-end text:name="__RefHeading___Toc9222_3340506842"/></text:h>
      <text:p text:style-name="P12">The reader <text:span text:style-name="T128">is a member of the Levitical priesthood. They</text:span> stand within a received and mediated structure. The reader is not creating the structure, but inheriting and engaging with it. The task is to receive, preserve, and correctly enact what has been given. <text:span text:style-name="T129">They are the Nail of Vav, a small but necessary member of </text:span><text:span text:style-name="T130">a </text:span><text:span text:style-name="T131">collection</text:span><text:span text:style-name="T130"> that</text:span><text:span text:style-name="T129">, in concert, preserve a greater structure. </text:span></text:p>
      <text:h text:style-name="P14" text:outline-level="2"><text:bookmark-start text:name="__RefHeading___Toc9224_3340506842"/>Interpretive Implication<text:bookmark-end text:name="__RefHeading___Toc9224_3340506842"/></text:h>
      <text:p text:style-name="P12">In reading, The Hierophant signifies tradition, ritual structure, and the transmission of established systems of meaning. This is authority as continuity. <text:span text:style-name="T132">It also signifies a transitional or connecting moment between broader events: Aaron as pivot between Aeons; Vav as the nail of connection. </text:span></text:p>
      <text:h text:style-name="P25" text:outline-level="1"><text:bookmark-start text:name="__RefHeading___Toc9226_3340506842"/>The Hierophant — Defence<text:bookmark-end text:name="__RefHeading___Toc9226_3340506842"/></text:h>
      <text:p text:style-name="P17">This attribution is defended on three grounds.</text:p>
      <text:p text:style-name="Text_20_body"><text:span text:style-name="T47">First, it sustains the card’s full symbolic burden rather than one layer only. Aaron is not merely priestly, but </text:span><text:span text:style-name="Strong_20_Emphasis"><text:span text:style-name="T47">foundationally priestly</text:span></text:span><text:span text:style-name="T47">. He accounts for initiation, doctrine, mediation, liturgical continuity, sacred authority, and institutional endurance. He is the first High Priest of Israel, the inaugural holder of the office rather than one later instance of it.</text:span></text:p>
      <text:p text:style-name="P17">Second, it remains stronger than plausible alternatives. Generic priesthood, institutional religion, or sacred mediation explain what the card already broadly signifies, but do not clarify it further. Melchizedek is a serious alternative, but lacks enduring institutional continuity across the Second Aeon. Moses remains the prophet rather than the priest. Aaron uniquely resolves the card as the beginning of priesthood as a lasting, transmissible order.</text:p>
      <text:p text:style-name="P17">Third, it survives adversarial testing. The strongest apparent weakness in Aaron—his involvement in the Golden Calf—does not disqualify him, but strengthens the attribution by preserving the card’s necessary duality. The Hierophant in upright form mediates divine order; in reversal, it subverts and corrupts that order. Aaron is one of the few figures who genuinely contains both sides.</text:p>
      <text:h text:style-name="P16" text:outline-level="3"><text:soft-page-break/>Card-Specific Pressure Points</text:h>
      <text:p text:style-name="Text_20_body"><text:span text:style-name="T47">A objection to this attribution is that Aaron may fit priesthood, but not the </text:span><text:span text:style-name="Strong_20_Emphasis"><text:span text:style-name="T47">full breadth of the Hierophant</text:span></text:span><text:span text:style-name="T47">, which often includes initiation, doctrinal transmission, institutional continuity, and visible religious authority.</text:span></text:p>
      <text:p text:style-name="Text_20_body"><text:span text:style-name="T47">This objection has force because the Hierophant is broader than “priest” in the narrow sense. The attribution remains privileged because Aaron fulfils all of these roles specifically as the </text:span><text:span text:style-name="Strong_20_Emphasis"><text:span text:style-name="T47">foundational High Priest</text:span></text:span><text:span text:style-name="T47">. Initiation is exact, because he is the initial priest. Transmission of doctrine is present both in his priestly office and in his role as spokesman for Moses, making him not merely a ritual officiant but a communicator of revealed order. Institutional continuity is especially precise: the budding rod of Aaron, the sign by which Levi is chosen, is placed within the Ark of the Covenant itself. The very instrument that establishes the enduring priestly line is enclosed by the clearest material symbol of covenantal permanence. This is not incidental, but exactly Hierophantic.</text:span></text:p>
      <text:p text:style-name="Text_20_body"><text:span text:style-name="T47">A second objection is that Aaron’s involvement in the </text:span><text:span text:style-name="Strong_20_Emphasis"><text:span text:style-name="T47">Golden Calf</text:span></text:span><text:span text:style-name="T47"> may weaken rather than strengthen the attribution.</text:span></text:p>
      <text:p text:style-name="P17">This objection has force because the Hierophant is expected to preserve sacred truth, not collapse into idolatrous misdirection. The attribution remains privileged because the card must preserve not only the ideal of priesthood, but the vulnerability of priesthood as a human office. The Hierophant reversed signifies rebellion, subversion, and corruption from within sacred structure. Aaron uniquely contains this duality. He is both the first High Priest and the chief figure in Israel’s first national idolatry. This tension is not an embarrassment to the card, but one of the reasons he fits it so exactly. The same pattern continues in his line: Nadab and Abihu embody disobedient priesthood, while Phinehas embodies faithful priesthood. Aaron therefore does not merely found a pure institution, but the full human reality of one.</text:p>
      <text:p text:style-name="Text_20_body"><text:span text:style-name="T47">A third objection is that the </text:span><text:span text:style-name="Strong_20_Emphasis"><text:span text:style-name="T47">bull / Taurus</text:span></text:span><text:span text:style-name="T47"> symbolism may be too unstable, pointing both to sacrificial legitimacy and to the Golden Calf.</text:span></text:p>
      <text:p text:style-name="Text_20_body"><text:span text:style-name="T47">This objection has force because the symbol does cut in two directions. The defence is that this ambivalence is precisely what makes it structurally apt. The bull is not just any sacrificial animal, but the specific </text:span><text:span text:style-name="Strong_20_Emphasis"><text:span text:style-name="T47">Yom Kippur sacrifice of the High Priest</text:span></text:span><text:span text:style-name="T47">, tying it directly to Aaron’s office in its most sacred and central form. At the same time, the Golden Calf reveals the possibility of false mediation. The symbol therefore preserves both priestly authority and priestly danger, which is exactly what the card requires if it is to account for upright and reversed readings alike.</text:span></text:p>
      <text:p text:style-name="Text_20_body"><text:soft-page-break/><text:span text:style-name="T47">A fourth objection is that </text:span><text:span text:style-name="Strong_20_Emphasis"><text:span text:style-name="T47">Vav as connector</text:span></text:span><text:span text:style-name="T47"> may be too abstract unless grounded very strongly in Aaron himself.</text:span></text:p>
      <text:p text:style-name="P17">This objection is fair. The attribution remains privileged because Aaron is a connector in multiple exact senses. As Moses’ spokesman, he connects Moses to Israel. As High Priest, he connects Israel back to God. His rod and robes are not merely personal symbols, but material connectors of the entire Levitical order. Vav therefore is not an abstract fit, but a direct naming of Aaron’s role: he joins what would otherwise remain separate.</text:p>
      <text:p text:style-name="P17">A fifth objection is that Moses and Aaron being brothers may risk making the first arc feel too neatly symmetrical.</text:p>
      <text:p text:style-name="Text_20_body"><text:span text:style-name="T47">This objection has force if the relation is only aesthetic. It remains structurally justified because the first arc is not merely symmetrical but </text:span><text:span text:style-name="Strong_20_Emphasis"><text:span text:style-name="T47">genealogical and covenantal</text:span></text:span><text:span text:style-name="T47">. Moses, Aaron, and Mary are children of Abraham, who is in turn a child of Adam and Eve. These figures are not simply related by blood, but by founding status. Adam founds the deck. Abraham founds the patriarchal covenant. Moses founds the Law. Aaron founds priesthood. Mary initiates Incarnation. They do not merely participate in covenant or fulfil it like Christ; they begin distinct orders within it. The sibling relation between Moses and Aaron is therefore not decorative, but helps clarify the first arc as one of foundational establishment. </text:span><text:span text:style-name="T133">They also bookend this arc and transition cleanly into Lovers at VI, the Gemini-twins not as separate but as one unit, precisely the role of VI as unifying the prior arc. </text:span></text:p>
      <text:h text:style-name="P16" text:outline-level="3">Alternative(s) Considered</text:h>
      <text:p text:style-name="Text_20_body"><text:span text:style-name="T47">A plausible alternative would be </text:span><text:span text:style-name="Strong_20_Emphasis"><text:span text:style-name="T47">priesthood itself</text:span></text:span><text:span text:style-name="T47">, or the priestly office in abstraction. This explains the broad function of the card, but it sharpens nothing. It says no more than the title already implies.</text:span></text:p>
      <text:p text:style-name="Text_20_body"><text:span text:style-name="T47">A second plausible alternative would be </text:span><text:span text:style-name="Strong_20_Emphasis"><text:span text:style-name="T47">Melchizedek</text:span></text:span><text:span text:style-name="T47">. This is the strongest competing figure, because he carries exalted priestly dignity and scriptural prestige. He remains secondary because his priesthood lacks enduring institutional continuity. The “Order of Melchizedek” disappears from historical continuity until Christ, whereas Aaron’s priesthood structures the entire liturgical and sacrificial life of the Second Aeon.</text:span></text:p>
      <text:p text:style-name="Text_20_body"><text:span text:style-name="T47">A third plausible alternative would be </text:span><text:span text:style-name="Strong_20_Emphasis"><text:span text:style-name="T47">Moses</text:span></text:span><text:span text:style-name="T47">. He explains doctrine, revelation, and sacred authority strongly, but precisely for that reason belongs elsewhere. Moses is prophet and lawgiver. Aaron is priest and mediator. Moses receives revelation from </text:span><text:soft-page-break/><text:span text:style-name="T47">God directly; Aaron communicates and upholds it in liturgical form. The distinction is exact and necessary.</text:span></text:p>
      <text:p text:style-name="Text_20_body"><text:span text:style-name="T47">A fourth plausible alternative would be </text:span><text:span text:style-name="Strong_20_Emphasis"><text:span text:style-name="T47">generic sacred mediator</text:span></text:span><text:span text:style-name="T47"> or institutional religion more broadly. As with abstract priesthood, this preserves the card’s broad valence but does not clarify it beyond what is already obvious.</text:span></text:p>
      <text:h text:style-name="P16" text:outline-level="3">Failure Condition</text:h>
      <text:p text:style-name="P17">This attribution would weaken or fail if Aaron could not be shown to bear initiation, doctrinal transmission, institutional continuity, and mediation together more fully than his alternatives; if the Golden Calf and bull symbolism introduced contradiction rather than necessary duality; or if a competing figure better explained the card’s priestly function, esoteric attribution, sequence placement, and upright/reversed structure with less distortion.</text:p>
      <text:p text:style-name="P12"/>
      <text:h text:style-name="P13" text:outline-level="1"><text:bookmark-start text:name="__RefHeading___Toc9228_3340506842"/><text:span text:style-name="T30">VI. </text:span>The Lovers<text:bookmark-end text:name="__RefHeading___Toc9228_3340506842"/></text:h>
      <text:h text:style-name="P14" text:outline-level="2"><text:bookmark-start text:name="__RefHeading___Toc9230_3340506842"/>Abstract<text:bookmark-end text:name="__RefHeading___Toc9230_3340506842"/></text:h>
      <text:p text:style-name="P12">The Lovers is Wedding. Where the Hierophant establishes covenant in ritual and institution, the Lovers enacts covenant in a decisive and binding a<text:span text:style-name="T134">ct at once cutting and binding</text:span>. This card represents the joining of two into one through a union that is simultaneously legal, fleshly, and alchemical.</text:p>
      <text:h text:style-name="P14" text:outline-level="2"><text:bookmark-start text:name="__RefHeading___Toc9232_3340506842"/>Revealed Identity<text:bookmark-end text:name="__RefHeading___Toc9232_3340506842"/></text:h>
      <text:p text:style-name="P12">The Lovers is Wedding. The act is foundationally defined in Genesis. A man leaves his prior household, is joined to his wife, and the two become one flesh. This establishes wedding as the decisive act by which covenantal union is entered, <text:span text:style-name="T135">but the former state is left behind entirely</text:span>.</text:p>
      <text:h text:style-name="P14" text:outline-level="2"><text:bookmark-start text:name="__RefHeading___Toc9234_3340506842"/>Development / Role<text:bookmark-end text:name="__RefHeading___Toc9234_3340506842"/></text:h>
      <text:p text:style-name="P12">The Lovers represents <text:span text:style-name="T136">entering purposefully into </text:span>covenant as participa<text:span text:style-name="T136">nt</text:span>. What was externally mediated is now personally entered. Wedding stands at the centre of the card as the paradigmatic act in which covenant becomes experiential. </text:p>
      <text:p text:style-name="P12">The union is not simple fusion. It depends upon distinction. True oneness is initiated not by removing distinction, but by binding it rightly in a decisive act. This distinction is important for the larger sequence. The Lovers is not yet marriage as sustained life. It is the wedding that establishes that life.</text:p>
      <text:h text:style-name="P14" text:outline-level="2"><text:bookmark-start text:name="__RefHeading___Toc9236_3340506842"/><text:soft-page-break/>Iconographic Justification<text:bookmark-end text:name="__RefHeading___Toc9236_3340506842"/></text:h>
      <text:p text:style-name="P12">The Lovers is traditionally depicted as a man and woman joined under a higher principle, <text:span text:style-name="T137">facing one another towards a centre of divine authority</text:span>. In the Rider-Waite-Smith tradition, this appears as the primordial pair <text:span text:style-name="T138">of Adam and Eve </text:span>under angelic oversight, directly recalling Genesis. In the Thoth deck, the same structure is rendered more explicitly as an alchemical operation, <text:span text:style-name="T139">with the </text:span><text:span text:style-name="T138">black king and white queen </text:span><text:span text:style-name="T139">being wed </text:span><text:span text:style-name="T138">around the grey Logos</text:span>.</text:p>
      <text:p text:style-name="P12">The Rebis appears as the visual logic of wedding: the union of distinct principles brought into one act. This becomes significant later, when the same alchemical unity returns in Art, not as inauguration but as sustained and lived relation. The English wording of Genesis adds a useful resonance: to cleave can mean both to join and to divide. This is an English resonance rather than an original-Hebrew proof, but it mirrors the card's paradox exactly.</text:p>
      <text:h text:style-name="P14" text:outline-level="2"><text:bookmark-start text:name="__RefHeading___Toc9238_3340506842"/>Esoteric Alignment<text:bookmark-end text:name="__RefHeading___Toc9238_3340506842"/></text:h>
      <text:p text:style-name="P36">The Lovers is attributed to Zayin, the sword. The sword separates and establishes distinction. Without separation, there can be no union - only undifferentiated sameness. Wedding requires distinction in order to produce one flesh. Zayin supplies the separation that makes relation meaningful. <text:span text:style-name="T140">This is the cutting action that separates objects into their constituent elements, preparing them to be re-bound and re-structured; it is the separation of the bride and groom leaving their prior families to create a new one.</text:span></text:p>
      <text:p text:style-name="P37"><text:span text:style-name="T141">Conversely, the attribution</text:span><text:span text:style-name="T7"> Gemini supplies the </text:span><text:span text:style-name="T142">duality </text:span><text:span text:style-name="T141">that allows two elements to synthesise into one greater whole without losing their individual properties.</text:span><text:span text:style-name="T7"> <text:s/></text:span><text:span text:style-name="T143">The family contains in its entirety the new Husband and Wife, but it exists beyond the sum of their properties, and it is an </text:span><text:span text:style-name="T144">indivisible</text:span><text:span text:style-name="T143"> unit</text:span><text:span text:style-name="T145">y</text:span><text:span text:style-name="T143"> in and of itself.</text:span></text:p>
      <text:p text:style-name="P37">This <text:span text:style-name="T146">split-and-combine, separate-and-unify </text:span>structure is expressed both materially and symbolically. In its immediate form, it appears as marriage—the joining of two into one flesh. In its alchemical form, it appears as the union of opposites into a single perfected being. In its theological fulfilment, it appears as the union of <text:span text:style-name="Strong_20_Emphasis">Christ and the Church</text:span>, in which what is distinct is joined into a single body.</text:p>
      <text:p text:style-name="P17">These are not separate meanings, but <text:span text:style-name="Strong_20_Emphasis">different expressions of the same act</text:span>. Each reflects the same structure: division, union, and continuity through relation.</text:p>
      <text:p text:style-name="P36"/>
      <text:h text:style-name="P14" text:outline-level="2"><text:bookmark-start text:name="__RefHeading___Toc9240_3340506842"/><text:soft-page-break/>Arc Integration<text:bookmark-end text:name="__RefHeading___Toc9240_3340506842"/></text:h>
      <text:p text:style-name="P12">The Lovers develops directly from the Hierophant. What was administered through priesthood now becomes embodied through relation. <text:span text:style-name="T147">It is not enforced externally, but it is willingly chosen to be entered into, with open acknowledgement of separation from prior connections and participation in a new entity.</text:span> This movement leads directly into the Chariot, where the covenantal act is no longer only entered, but carried forward through history under protection and direction.</text:p>
      <text:h text:style-name="P14" text:outline-level="2"><text:bookmark-start text:name="__RefHeading___Toc9242_3340506842"/>The Position of the Reader<text:bookmark-end text:name="__RefHeading___Toc9242_3340506842"/></text:h>
      <text:p text:style-name="P12">The reader stands within the act of covenantal participation. The reader is not a spectator of union, but a participant in the act that initiates it. <text:span text:style-name="T148">They are faced with a proposal, in precisely the matrimonial sense of the word; and if they accept it they become part of a union. </text:span></text:p>
      <text:h text:style-name="P14" text:outline-level="2"><text:bookmark-start text:name="__RefHeading___Toc9244_3340506842"/>Interpretive Implication<text:bookmark-end text:name="__RefHeading___Toc9244_3340506842"/></text:h>
      <text:p text:style-name="P12">In reading, The Lovers signifies Wedding: covenantal inauguration, right joining, and the necessity of distinction within union. This is not sentiment, but vow.</text:p>
      <text:h text:style-name="P25" text:outline-level="1"><text:bookmark-start text:name="__RefHeading___Toc9246_3340506842"/>The Lovers — Defence<text:bookmark-end text:name="__RefHeading___Toc9246_3340506842"/></text:h>
      <text:p text:style-name="P17">This attribution is defended on three grounds.</text:p>
      <text:p text:style-name="P17">First, it sustains the card’s full symbolic burden rather than one layer only. Wedding accounts not merely for love, union, or choice in isolation, but for their intersection: it is the conscious, structured act by which two opposites choose to become one while remaining distinct. In this sense, Wedding preserves love, polarity, morality, duality, and union more fully than any broader abstraction.</text:p>
      <text:p text:style-name="P17">Second, it remains stronger than plausible alternatives. Union, choice, alchemical conjunction, and covenantal union all preserve real aspects of the card, but each does so incompletely. Wedding alone holds together the bidirectional choice, the oppositional polarity, the binding structure, and the resulting union into a single act. It is therefore not merely one expression among others, but the most complete resolution of the card’s total burden.</text:p>
      <text:p text:style-name="P17">Third, it survives adversarial testing. The attribution does not depend on Christian sacramental language alone, nor on the Genesis pair alone, nor on alchemical symbolism alone. It is defended by the convergence of all three. Human wedding, alchemical conjunction, and divine union are not competing interpretations here, but different scales of the same act.</text:p>
      <text:h text:style-name="P16" text:outline-level="3"><text:soft-page-break/>Card-Specific Pressure Points</text:h>
      <text:p text:style-name="Text_20_body"><text:span text:style-name="T47">A objection to this attribution is that </text:span><text:span text:style-name="Strong_20_Emphasis"><text:span text:style-name="T47">Wedding may be too narrow a reduction</text:span></text:span><text:span text:style-name="T47"> of a card traditionally associated with love, union, choice, and polarity more broadly.</text:span></text:p>
      <text:p text:style-name="P17">This objection has force because “Wedding” appears, at first glance, more restrictive than those broader terms. The attribution remains privileged because Wedding is not being used here in a merely social or ritual sense. It is the act in which love, choice, duality, morality, and union are held together most precisely. The Lovers are not merely a couple in affection, nor merely a moral crossroads, but the point at which two distinct opposites actively and consciously choose to become a coherent whole. Wedding therefore clarifies rather than reduces the card.</text:p>
      <text:p text:style-name="Text_20_body"><text:span text:style-name="T47">A second objection is that the card’s longstanding association with </text:span><text:span text:style-name="Strong_20_Emphasis"><text:span text:style-name="T47">choice</text:span></text:span><text:span text:style-name="T47"> may be weakened if the emphasis shifts too heavily toward union.</text:span></text:p>
      <text:p text:style-name="P17">This objection has force because the choice-dimension is one of the most persistent traditional readings of the card. The attribution remains privileged because Wedding does not suppress that dimension, but intensifies it. Wedding is not passive union or emotional affinity. It is love at its most exacting precisely because it is chosen. The card’s moral and active structure is therefore not lost, but made more explicit: Wedding is the point where love becomes decision and decision becomes bond.</text:p>
      <text:p text:style-name="Text_20_body"><text:span text:style-name="T47">A third objection is that </text:span><text:span text:style-name="Strong_20_Emphasis"><text:span text:style-name="T47">alchemical conjunction</text:span></text:span><text:span text:style-name="T47"> may be a better identity than Wedding, especially in the Thoth tradition.</text:span></text:p>
      <text:p text:style-name="P17">This objection has force because the Rebis and the conjunction of opposites are indeed central to the card. The attribution remains privileged because Wedding incorporates everything alchemical conjunction preserves while adding what conjunction alone lacks. What the alchemical register expresses as the joining of male and female principles, the human register expresses as the joining of male and female persons, <text:span text:style-name="T149">and the theological register expresses as Christ and the Church</text:span>. Wedding therefore does not compete with alchemy; it names the act in which the alchemical, human, and divine levels become one coherent structure.</text:p>
      <text:p text:style-name="Text_20_body"><text:span text:style-name="T47">A fourth objection is that the movement from </text:span><text:span text:style-name="Strong_20_Emphasis"><text:span text:style-name="T47">figure to act</text:span></text:span><text:span text:style-name="T47"> may look methodologically inconsistent, as though the system abandons privileged manifestations when a figure becomes harder to identify.</text:span></text:p>
      <text:p text:style-name="P17">This objection has force and must be answered directly. The shift is not inconsistency, but necessity. The very structure of the Lovers demands an act rather than a single figure, because the card is constituted by the relation between <text:soft-page-break/>separation and binding, duality and wholeness, choice and structure. A singular figure cannot embody that without collapsing the duality the card requires. A pair of figures such as Adam and Eve would preserve the persons but shift the centre of gravity away from the act itself. The card therefore demands the action that unites, rather than the individuals being united.</text:p>
      <text:p text:style-name="Text_20_body"><text:span text:style-name="T47">A fifth objection is that </text:span><text:span text:style-name="T150">Lovers as </text:span><text:span text:style-name="Strong_20_Emphasis"><text:span text:style-name="T47">Wedding and Art as Marriage</text:span></text:span><text:span text:style-name="T47"> may be too neat a distinction, imposed for the sake of the larger system.</text:span></text:p>
      <text:p text:style-name="P17">This objection has force because elegant sequencing can always appear editorially convenient. The distinction remains privileged because it clarifies a structure already present in the cards themselves. <text:span text:style-name="T151">Crowley himself stated </text:span><text:span text:style-name="T152">of VI and XIV </text:span><text:span text:style-name="T151">in the Book of Thoth that “These two cards are so complementary that they cannot be studied separately, for full interpretation.” </text:span>Both the Lovers and Temperance/Art are explicitly concerned with balancing opposites into a coherent whole. The difference is temporal and structural, not artificially imposed. The Lovers is the initiating act; Art is the sustained life of that act after transformation. What begins as wedding is later lived as marriage. The names of the cards obscure this relation more than the symbolism does, and that is precisely what the system clarifies.</text:p>
      <text:h text:style-name="P16" text:outline-level="3">Alternative(s) Considered</text:h>
      <text:p text:style-name="Text_20_body"><text:span text:style-name="T47">A plausible alternative would be </text:span><text:span text:style-name="Strong_20_Emphasis"><text:span text:style-name="T47">Union</text:span></text:span><text:span text:style-name="T47">. This explains the card’s joining-force strongly, but loses the equally necessary dimensions of decision, separation, and polarity. Union alone does not require opposite principles or active choice. Wedding does.</text:span></text:p>
      <text:p text:style-name="Text_20_body"><text:span text:style-name="T47">A second plausible alternative would be </text:span><text:span text:style-name="Strong_20_Emphasis"><text:span text:style-name="T47">Choice</text:span></text:span><text:span text:style-name="T47">. This preserves the card’s moral tension, discernment, and activeness, but it fails to account for the resulting unification of two into one coherent whole. Choice alone keeps the distinction but not the bond. Wedding uniquely preserves both.</text:span></text:p>
      <text:p text:style-name="Text_20_body"><text:span text:style-name="T47">A third plausible alternative would be </text:span><text:span text:style-name="Strong_20_Emphasis"><text:span text:style-name="T47">Alchemical Conjunction</text:span></text:span><text:span text:style-name="T47">. This is the strongest occult alternative and remains a genuine partial expression of the card. It remains secondary because it captures polarity and combination without adequately preserving the card’s namesake dimension of love, nor the covenantal and personal register that Genesis and Tarot tradition both sustain.</text:span></text:p>
      <text:p text:style-name="Text_20_body"><text:span text:style-name="T47">A fourth plausible alternative would be </text:span><text:span text:style-name="Strong_20_Emphasis"><text:span text:style-name="T47">Covenantal Union</text:span></text:span><text:span text:style-name="T47">. This preserves sacred binding, but is too broad. Every prior card has already been covenantal in some way. What makes the Lovers distinct is not covenant alone, but the conscious, </text:span><text:soft-page-break/><text:span text:style-name="T47">bidirectional, polarity-bearing act by which covenant is entered. Wedding sharpens where covenantal union blurs.</text:span></text:p>
      <text:p text:style-name="Text_20_body"><text:span text:style-name="T47">A fifth plausible alternative would be </text:span><text:span text:style-name="Strong_20_Emphasis"><text:span text:style-name="T47">Adam and Eve as a pair</text:span></text:span><text:span text:style-name="T47">. This preserves the Genesis basis, but weakens the card by shifting attention from the act to the participants. The card is not most centrally about two people, but about the action that binds two opposite principles into one relation. The figures are present, but they are not the privileged manifestation.</text:span></text:p>
      <text:h text:style-name="P16" text:outline-level="3">Failure Condition</text:h>
      <text:p text:style-name="P17">This attribution would weaken or fail if Wedding could not be shown to preserve the card’s choice, union, duality, and alchemical dimensions simultaneously; if the move from figure to act introduced inconsistency rather than structural necessity; or if a broader competing identity explained the card’s iconography, esoteric symbolism, and place in sequence with greater completeness and less narrowing.</text:p>
      <text:p text:style-name="P12"/>
      <text:h text:style-name="P13" text:outline-level="1"><text:bookmark-start text:name="__RefHeading___Toc9248_3340506842"/><text:span text:style-name="T30">VII. </text:span>The Chariot<text:bookmark-end text:name="__RefHeading___Toc9248_3340506842"/></text:h>
      <text:h text:style-name="P14" text:outline-level="2"><text:bookmark-start text:name="__RefHeading___Toc9250_3340506842"/>Abstract<text:bookmark-end text:name="__RefHeading___Toc9250_3340506842"/></text:h>
      <text:p text:style-name="P12">The Chariot is Daniel. Where the Lovers establishes the covenantal act, the Chariot carries that act forward through history under protection and divine direction. This card represents movement that is neither aimless nor autonomous, but enclosed, preserved, and oriented toward a determined end. <text:span text:style-name="T153">The divine, generated, manifested, and passed down, now begins an active campaign of advancement. </text:span></text:p>
      <text:h text:style-name="P14" text:outline-level="2"><text:bookmark-start text:name="__RefHeading___Toc9252_3340506842"/>Revealed Identity<text:bookmark-end text:name="__RefHeading___Toc9252_3340506842"/></text:h>
      <text:p text:style-name="P11"><text:span text:style-name="T7">The Chariot is Daniel. He reveals the rise and fall of kingdoms as parts of a single divine movement. The individual empire and the age as a whole are seen together. This is precisely the function of the Chariot: motion governed, enclosed, and directed. </text:span>This identification arises as a resolution of the card’s defining condition: <text:span text:style-name="Strong_20_Emphasis"><text:span text:style-name="T154">movement directed by a higher order toward a fixed end</text:span></text:span><text:span text:style-name="T155">.</text:span> The Chariot <text:span text:style-name="T156">takes what was given and</text:span> but carries it forward through time <text:span text:style-name="T156">and space</text:span>, maintaining alignment between present action and ultimate fulfilment.</text:p>
      <text:p text:style-name="P17">Daniel occupies this position uniquely as the point at which <text:span text:style-name="Strong_20_Emphasis"><text:span text:style-name="T154">historical narrative and eschatological vision converge</text:span></text:span><text:span text:style-name="T154">.</text:span> His role is not confined to the present, nor removed into abstraction, but exists precisely at their intersection. What unfolds in history is, through him, revealed as part of a <text:span text:style-name="Strong_20_Emphasis"><text:span text:style-name="T154">determined progression toward a defined </text:span></text:span><text:soft-page-break/><text:span text:style-name="Strong_20_Emphasis"><text:span text:style-name="T154">conclusion</text:span></text:span><text:span text:style-name="T154">. </text:span><text:span text:style-name="T157">This includes his present exile as he makes his prophecies: they are a necessary step in his own journey, but also a repeated archetypal pattern, and this appointed task of carrying divine truth through hostile environments is precisely what necessitates the Chariot. <text:s/></text:span><text:span text:style-name="T156">He stands at the precise intersection of two scales: the </text:span><text:span text:style-name="Strong_20_Emphasis"><text:span text:style-name="T157">rise and fall of individual kingdoms; </text:span></text:span><text:span text:style-name="T156">and the structure of history as a whole, ordered into successive world-conditions. These are not separate domains. The succession of kingdoms is itself the expression of a larger structure, </text:span><text:span text:style-name="T158">exactly what Crowley identified as Aeons.</text:span><text:span text:style-name="T156"> Daniel reveals both simultaneously: the immediate and the total, the historical and the eschatological, as a single continuous movement.</text:span></text:p>
      <text:p text:style-name="P17">This distinguishes the Chariot from prior stages. The covenant is no longer only established, maintained, or enacted—it is now <text:span text:style-name="Strong_20_Emphasis"><text:span text:style-name="T154">in motion</text:span></text:span><text:span text:style-name="T154">,</text:span> directed toward fulfilment. <text:s/>Daniel does not alter this movement, but reveals its structure, showing that what appears as succession is in fact <text:span text:style-name="Strong_20_Emphasis"><text:span text:style-name="T154">ordered progression</text:span></text:span>. <text:span text:style-name="T159">It is also the introduction of divine opposition as external to the Reader, and something that must be actively resisted, as opposed to the prior task to openly accepted the divine into oneself. </text:span><text:span text:style-name="T160">What began as a personal decision within the Reader manifests its first external effects. </text:span></text:p>
      <text:p text:style-name="P12"/>
      <text:h text:style-name="P14" text:outline-level="2"><text:bookmark-start text:name="__RefHeading___Toc9254_3340506842"/>Development / Role<text:bookmark-end text:name="__RefHeading___Toc9254_3340506842"/></text:h>
      <text:p text:style-name="P12">The Chariot represents protected progression. Covenant is no longer merely entered; it must now endure and advance under pressure. Daniel stands within empire rather than outside it, and yet is preserved inside it. Babylon, Persia, and the succession of kingdoms become the stage on which divine purpose is disclosed.</text:p>
      <text:h text:style-name="P14" text:outline-level="2"><text:bookmark-start text:name="__RefHeading___Toc9256_3340506842"/>Iconographic Justification<text:bookmark-end text:name="__RefHeading___Toc9256_3340506842"/></text:h>
      <text:p text:style-name="P38"><text:span text:style-name="T161">The traditional image of the Chariot is one of controlled motion under tension: a central figure borne forward by opposed forces held in ordered relation. Daniel's visions of succession and his participation in the throne-chariot imagery align exactly with this. </text:span><text:span text:style-name="T47">This reflects not movement in general, but </text:span><text:span text:style-name="Strong_20_Emphasis"><text:span text:style-name="T50">governed</text:span></text:span><text:span text:style-name="Strong_20_Emphasis"><text:span text:style-name="T47"> </text:span></text:span><text:span text:style-name="Strong_20_Emphasis"><text:span text:style-name="T50">progression</text:span></text:span><text:span text:style-name="T47">. The charioteer does not create the path, but maintains alignment, ensuring that motion continues toward its intended destination despite opposing conditions.</text:span></text:p>
      <text:p text:style-name="P39"><text:span text:style-name="T47">This corresponds directly to Daniel’s position as the one who </text:span><text:span text:style-name="Strong_20_Emphasis"><text:span text:style-name="T50">interprets the movement of history itself</text:span></text:span><text:span text:style-name="T50">.</text:span><text:span text:style-name="T47"> The succession of kingdoms, the rise and fall of powers, and the unfolding of events are not random, but </text:span><text:span text:style-name="Strong_20_Emphasis"><text:span text:style-name="T50">ordered and directed</text:span></text:span><text:span text:style-name="T50">,</text:span><text:span text:style-name="T47"> forming a coherent trajectory.</text:span></text:p>
      <text:p text:style-name="Text_20_body"><text:span text:style-name="T47">The dual forces depicted </text:span><text:span text:style-name="T162">pulling</text:span><text:span text:style-name="T47"> the Char</text:span><text:span text:style-name="T162">iot, opposite in polarity but united in direction and motion, </text:span><text:span text:style-name="T47">reflect the apparent contradictions within history. Thus, the </text:span><text:soft-page-break/><text:span text:style-name="T47">Chariot represents not the absence of opposition, but the ability of </text:span><text:span text:style-name="Strong_20_Emphasis"><text:span text:style-name="T50">ordered purpose to govern it</text:span></text:span><text:span text:style-name="T50">. </text:span><text:span text:style-name="T163">In Crowley's image of VII, the animals pulling the Chariot are precisely the four Kerubim of Ezekiel, already established in V as the persistence of divine will in Babylonian exile. </text:span><text:span text:style-name="T164">That John reiterates them in Apocalypse establishes their eschatological purpose, which is itself the domain of Daniel. </text:span><text:span text:style-name="T165">The Chariot itself, as manifest divine will, is another exact image seen in the visions of Ezekiel </text:span><text:span text:style-name="T166">and Daniel</text:span><text:span text:style-name="T165">. </text:span></text:p>
      <text:p text:style-name="P12"/>
      <text:h text:style-name="P14" text:outline-level="2"><text:bookmark-start text:name="__RefHeading___Toc9258_3340506842"/>Esoteric Alignment<text:bookmark-end text:name="__RefHeading___Toc9258_3340506842"/></text:h>
      <text:p text:style-name="P40">The Chariot is attributed to Cheth, the Hebrew letter meaning fence or enclosure. The card is not simply about motion, but about motion that occurs within protection. <text:span text:style-name="T167">This is the Chariot as instrument of war, the device that allows for advancing campaigns of cavalry while simultaneously offering protection from attack.</text:span> Astrologically, Cancer reinforces this same principle of carrying and sheltering <text:span text:style-name="T168">through the hard shell of the crab and its intense, directed motion</text:span>. The imagery of protection is made concrete in Daniel's life. First, he carries the Mosaic dietary laws through opposition within the king's court and is uplifted by fidelity. Second, he continues to pray to the God of Abraham even when such prayer is outlawed, leading directly to the lions' den, where he is preserved. In both cases he carries a covenantal act through hostile conditions and is enclosed by divine protection.</text:p>
      <text:h text:style-name="P14" text:outline-level="2"><text:bookmark-start text:name="__RefHeading___Toc9260_3340506842"/>Arc Integration<text:bookmark-end text:name="__RefHeading___Toc9260_3340506842"/></text:h>
      <text:p text:style-name="P11"><text:span text:style-name="T7">The Chariot develops directly from the Lovers. What was joined in covenant must now be carried through time. It also introduces the duality that later becomes explicit: Daniel reveals both the historical and eschatological structure of Babylonia</text:span><text:span text:style-name="T169">n</text:span><text:span text:style-name="T7"> judgement. This movement prepares Adjustment. </text:span><text:span text:style-name="T170">Motion toward an end is now not merely implied, as it was in prior Arcana from the Protoevangelion and the Law as a shape to be fulfilled, but actively seen. </text:span></text:p>
      <text:h text:style-name="P14" text:outline-level="2"><text:bookmark-start text:name="__RefHeading___Toc9262_3340506842"/>The Position of the Reader<text:bookmark-end text:name="__RefHeading___Toc9262_3340506842"/></text:h>
      <text:p text:style-name="P12">The reader stands as the protected faithful within history. Like Daniel, the reader carries acts of fidelity through conditions that oppose them. The task is not conquest, but endurance with vision. <text:span text:style-name="T171">The end is determined: but the path to reach it must still be followed </text:span><text:span text:style-name="T172">with conviction</text:span><text:span text:style-name="T171">. </text:span></text:p>
      <text:h text:style-name="P14" text:outline-level="2"><text:bookmark-start text:name="__RefHeading___Toc9264_3340506842"/>Interpretive Implication<text:bookmark-end text:name="__RefHeading___Toc9264_3340506842"/></text:h>
      <text:p text:style-name="P12">In reading, The Chariot signifies guided progression, preserved motion, and advancement under tension. This is not victory as domination, but continuance <text:soft-page-break/>under protection. <text:span text:style-name="T173">It signifies that the contradictory forces surrounding the Reader are not mere chaos, but are pulling them towards a defined end. <text:s/></text:span></text:p>
      <text:h text:style-name="P25" text:outline-level="1"><text:bookmark-start text:name="__RefHeading___Toc9266_3340506842"/>The Chariot — Defence<text:bookmark-end text:name="__RefHeading___Toc9266_3340506842"/></text:h>
      <text:p text:style-name="P17">This attribution is defended on three grounds.</text:p>
      <text:p text:style-name="P17">First, it sustains the card’s full symbolic burden rather than one layer only. Daniel accounts for protected movement, disciplined self-mastery, guided progression through hostile terrain, the management of opposing identities, and the revelation of history as governed motion. He does not merely fit prophecy in the abstract; he fits the Chariot’s precise paradox of victory through control, enclosure, and alignment with higher power.</text:p>
      <text:p text:style-name="P17">Second, it remains stronger than plausible alternatives. More obviously conquering or royal figures preserve the external force of the card, but do not explain its inward discipline, protected enclosure, and tension-held balance as fully as Daniel does. More abstract readings such as “divine protection through history” preserve part of the card’s logic, but fail to sharpen it into a privileged manifestation.</text:p>
      <text:p text:style-name="P17">Third, it survives adversarial testing. The attribution does not depend only on Daniel’s visions, or only on his protection, or only on his historical setting. It is strengthened by the convergence of all three. Daniel is not merely a prophet of history, but one preserved within Babylon itself, carried by the same providential structure he interprets, and thus uniquely positioned to embody the card’s full force.</text:p>
      <text:h text:style-name="P16" text:outline-level="3">Card-Specific Pressure Points</text:h>
      <text:p text:style-name="Text_20_body"><text:span text:style-name="T47">A objection to this attribution is that Daniel may appear </text:span><text:span text:style-name="Strong_20_Emphasis"><text:span text:style-name="T47">too passive</text:span></text:span><text:span text:style-name="T47"> for a card traditionally associated with victory, force, and directed conquest.</text:span></text:p>
      <text:p text:style-name="P17">This objection has force, because the Chariot’s imagery is visually triumphant and active. The attribution remains privileged because Daniel clarifies the card’s central paradox rather than contradicting it. The Chariot is not merely conquest; it is conquest under discipline, moderation, and self-control. It is an external force of victory, but one the Reader does not personally command. Daniel and the Reader ar<text:span text:style-name="T174">e not</text:span> in <text:span text:style-name="T174">command of</text:span> the Chariot, but <text:span text:style-name="T175">are </text:span>the ones protected by it. True victory here lies not in violent self-assertion, but in recognizing powers beyond oneself and submitting to the higher order that governs them. Daniel’s passivity is therefore not weakness but wisdom, and it reveals the inner meaning of the card more fully than a conqueror would.</text:p>
      <text:p text:style-name="Text_20_body"><text:soft-page-break/><text:span text:style-name="T47">A second objection is that Daniel is </text:span><text:span text:style-name="Strong_20_Emphasis"><text:span text:style-name="T47">not the rider of the chariot</text:span></text:span><text:span text:style-name="T47">, but at most an observer of the prophetic field around it.</text:span></text:p>
      <text:p text:style-name="Text_20_body"><text:span text:style-name="T47">This objection has force because the title and imagery of the card seem to demand a direct charioteer-figure. The attribution remains privileged because the Chariot is defined less by the person of the rider than by the </text:span><text:span text:style-name="Strong_20_Emphasis"><text:span text:style-name="T47">function of the chariot itself</text:span></text:span><text:span text:style-name="T47">: protection, ordered motion, and command over opposed forces. For Daniel it appears in preservation within the king’s court and in the lion’s den. Babylon itself stands in opposition to God, yet remains under providential control, and therefore cannot overcome Daniel. Daniel is not the rider because the card is not primarily about the glory of the rider, but about the force that protects and carries the faithful through opposition.</text:span></text:p>
      <text:p text:style-name="Text_20_body"><text:span text:style-name="T47">A third objection is that Daniel’s protection may not uniquely justify the card’s </text:span><text:span text:style-name="Strong_20_Emphasis"><text:span text:style-name="T47">Cheth/Cancer enclosure symbolism</text:span></text:span><text:span text:style-name="T47">, since many biblical figures are protected by God.</text:span></text:p>
      <text:p text:style-name="Text_20_body"><text:span text:style-name="T47">This objection has force because protection by itself is too broad to sharpen the card sufficiently. The attribution remains privileged because Daniel is not merely protected in general, but protected </text:span><text:span text:style-name="Strong_20_Emphasis"><text:span text:style-name="T47">within Babylon</text:span></text:span><text:span text:style-name="T47">, at the symbolic centre of opposition. This is exact to the Chariot’s structure of opposing forces held in conjunction rather than simply destroyed. Fortune, Lust, and the Devil later reveal that Babylon is not merely a temporal world-power but a symbol of the Adversary broadly. Daniel is preserved at the heart of that fortress. That is not generic protection, but the precise image of opposed powers enclosed and redirected under higher sovereignty.</text:span></text:p>
      <text:p text:style-name="Text_20_body"><text:span text:style-name="T47">A fourth objection is that the card’s theme of </text:span><text:span text:style-name="Strong_20_Emphasis"><text:span text:style-name="T47">mastery over opposing forces</text:span></text:span><text:span text:style-name="T47"> may not be fully preserved by Daniel, who endures rather than drives.</text:span></text:p>
      <text:p text:style-name="P17">This objection has force if mastery is understood only as outward domination. The attribution remains privileged because Daniel embodies mastery in the deeper form the card actually requires. His dual identity is crucial here: Daniel and Belteshazzar, Israelite and Babylonian, faithful to Mosaic law yet active in Nebuchadnezzar’s court. Neither identity erases the other. He inhabits both without being swallowed by either. This is not passive coexistence, but the disciplined management of opposites that the Chariot most deeply signifies.</text:p>
      <text:p text:style-name="Text_20_body"><text:span text:style-name="T47">A fifth objection is that Daniel may not adequately embody the card’s sense of </text:span><text:span text:style-name="Strong_20_Emphasis"><text:span text:style-name="T47">journey, movement, and momentum</text:span></text:span><text:span text:style-name="T47">.</text:span></text:p>
      <text:p text:style-name="P17"><text:soft-page-break/>This objection has force because Daniel is not remembered primarily as a traveller or military advance. The attribution remains privileged because Daniel embodies motion on every level. He is carried into Babylon by conquest, brought before Nebuchadnezzar and Belshazzar, cast into the lion’s den, and moved along by the very wheel of history he prophesies. The Chariot’s motion is therefore not literal travel only, but providential carriage through events. Daniel is borne by history exactly as the card requires.</text:p>
      <text:p text:style-name="Text_20_body"><text:span text:style-name="T47">A sixth objection is that the Daniel reading may depend too heavily on </text:span><text:span text:style-name="Strong_20_Emphasis"><text:span text:style-name="T47">later or adjacent cards</text:span></text:span><text:span text:style-name="T47">, especially Strength.</text:span></text:p>
      <text:p text:style-name="P17">This objection has force only if the attribution stands by borrowed support rather than its own structure. It remains defensible because Daniel as Chariot already stands independently: he embodies protected movement, the conjunction of opposites, and providential history on his own terms. The surrounding cards do not prop him up, but clarify the full sequence. Wedding before him illuminates his dual identity as Israelite and Babylonian. Adjustment after him reflects the writing on the wall: numbered, weighed, judged. The Hermit parallels his prophetic sojourning in exile. Fortune gives Nebuchadnezzar as the local turning of the same history. Strength and Lust reveal the preserved and eschatological forms of Babylon already present in Chariot. Daniel therefore does not need the neighbouring cards to stand, but becomes more fully manifest within them.</text:p>
      <text:h text:style-name="P16" text:outline-level="3">Alternative(s) Considered</text:h>
      <text:p text:style-name="Text_20_body"><text:span text:style-name="T47">A plausible alternative would be </text:span><text:span text:style-name="Strong_20_Emphasis"><text:span text:style-name="T47">Christ as Conquering Rider</text:span></text:span><text:span text:style-name="T47">. This is the strongest alternative, and its intuition is substantially correct. The rider who protects the faithful and defeats Babylon is indeed Christ, locally in the fiery furnace and eschatologically in Revelation. The attribution remains secondary because the card is not defined merely by its rider, but by the </text:span><text:span text:style-name="Strong_20_Emphasis"><text:span text:style-name="T47">function of the Chariot</text:span></text:span><text:span text:style-name="T47"> itself. Christ is the force of protection and victory; Daniel is the prophet and faithful one carried by that force. Since the card’s deeper meaning concerns protected motion and preserved discipline rather than only triumphant kingship, Daniel remains the more precise privileged manifestation.</text:span></text:p>
      <text:p text:style-name="Text_20_body"><text:span text:style-name="T47">A second plausible alternative would be </text:span><text:span text:style-name="Strong_20_Emphasis"><text:span text:style-name="T47">Joshua</text:span></text:span><text:span text:style-name="T47">. He preserves divine advance and martial obedience strongly, but he embodies conquest and expansion rather than protection and the balanced conjunction of opposites. What opposes Joshua is destroyed rather than integrated.</text:span></text:p>
      <text:p text:style-name="Text_20_body"><text:soft-page-break/><text:span text:style-name="T47">A third plausible alternative would be </text:span><text:span text:style-name="Strong_20_Emphasis"><text:span text:style-name="T47">David</text:span></text:span><text:span text:style-name="T47">. He preserves military rule, divine protection, and personal reflection, but again lacks the Chariot’s deeper union of opposites. He commands against enemies; he does not inhabit and balance opposing worlds as Daniel does.</text:span></text:p>
      <text:p text:style-name="Text_20_body"><text:span text:style-name="T47">A fourth plausible alternative would be </text:span><text:span text:style-name="Strong_20_Emphasis"><text:span text:style-name="T47">Elijah</text:span></text:span><text:span text:style-name="T47">. This is perhaps the strongest human alternative after Daniel. He is protected within an opposing nation, disciplined, introspective, and vindicated by divine fire. He remains secondary because he lacks the same historical and eschatological breadth. Daniel alone stands at the intersection of personal faithfulness, imperial history, and apocalyptic revelation.</text:span></text:p>
      <text:p text:style-name="Text_20_body"><text:span text:style-name="T47">A fifth plausible alternative would be the </text:span><text:span text:style-name="Strong_20_Emphasis"><text:span text:style-name="T47">Merkabah itself</text:span></text:span><text:span text:style-name="T47">, </text:span><text:span text:style-name="T176">the wheeled Chariot-throne of God from Daniel’s vision; </text:span><text:span text:style-name="T47">or divine sovereignty in motion. This preserves conquest and protection at a very high level, but turns the card away from its functional and reader-oriented meaning toward one manifestation alone. It also risks over-tilting the card into pure eschatological imagery at the expense of introspection, discipline, and historical endurance.</text:span></text:p>
      <text:p text:style-name="Text_20_body"><text:span text:style-name="T47">A sixth plausible alternative would be </text:span><text:span text:style-name="Strong_20_Emphasis"><text:span text:style-name="T47">protection through history</text:span></text:span><text:span text:style-name="T47"> as an abstract principle. This captures part of the card’s force, but does not sharpen it beyond one intersecting aspect. Daniel gives the principle a concrete, multi-layered manifestation.</text:span></text:p>
      <text:h text:style-name="P16" text:outline-level="3">Failure Condition</text:h>
      <text:p text:style-name="P17">This attribution would weaken or fail if Daniel could not sustain the Chariot’s victory-imagery without collapsing it into mere passivity, if the enclosure/protection logic proved too general rather than uniquely intensified in Babylon, or if a competing figure better explained the card’s force, motion, discipline, and oppositional balance with less distortion.</text:p>
      <text:p text:style-name="P12"/>
      <text:h text:style-name="P13" text:outline-level="1"><text:bookmark-start text:name="__RefHeading___Toc9268_3340506842"/><text:span text:style-name="T30">VIII. </text:span>Adjustment / Justice<text:bookmark-end text:name="__RefHeading___Toc9268_3340506842"/></text:h>
      <text:h text:style-name="P14" text:outline-level="2"><text:bookmark-start text:name="__RefHeading___Toc9270_3340506842"/>Abstract<text:bookmark-end text:name="__RefHeading___Toc9270_3340506842"/></text:h>
      <text:p text:style-name="P12">Adjustment is Providence. Where the Chariot carries covenant through history under protection, Adjustment keeps that movement in right proportion. This card represents the balancing, correcting, and guiding hand through which divine order is maintained within time.</text:p>
      <text:h text:style-name="P14" text:outline-level="2"><text:bookmark-start text:name="__RefHeading___Toc9272_3340506842"/><text:soft-page-break/>Revealed Identity<text:bookmark-end text:name="__RefHeading___Toc9272_3340506842"/></text:h>
      <text:p text:style-name="P12">Adjustment is Providence. Justice and Adjustment are not separate meanings, but two aspects of the same reality. Justice is the achieved state of balance; Adjustment is the active process by which that balance is maintained. <text:span text:style-name="T177">The divine presence that oversaw the Wedding of VI is seen actively balancing it; the four Kerubim that pulled VII are correcting its course. The human Judge of Justice is the civilisational tool by which the Divine enacts its order; the impartial natural equilibrium of Adjustment is what assures it reaches its natural end. Together, they form Providence, the guiding hand of the divine on all scales, both human and natural. </text:span></text:p>
      <text:h text:style-name="P14" text:outline-level="2"><text:bookmark-start text:name="__RefHeading___Toc9274_3340506842"/>Development / Role<text:bookmark-end text:name="__RefHeading___Toc9274_3340506842"/></text:h>
      <text:p text:style-name="P12">Adjustment represents measured correction. Preservation alone is not sufficient. Motion must be weighed, corrected, and kept within the measure appointed to it. <text:span text:style-name="T177">The Law of Moses and the Law of Nature exist in separate registers, but reflect each other in their enforcement. Where there is crime, there is punishment in equal measure. Where there is action, there is reaction. This is the very effect that allows VI to exist, and is why Wedding is a fundamentally legal act. It is also the reins by which the Chariot of VII is controlled, and all things are likewise redirected towards their proper end. This is the truth Joseph elucidates in Genesis 50:20-- what his brothers meant to harm him, Providence redirected to accomplish the divine purpose. </text:span></text:p>
      <text:h text:style-name="P14" text:outline-level="2"><text:bookmark-start text:name="__RefHeading___Toc9276_3340506842"/>Iconographic Justification<text:bookmark-end text:name="__RefHeading___Toc9276_3340506842"/></text:h>
      <text:p text:style-name="P12">The traditional image of Justice presents a figure with scales and sword. Crowley's Adjustment intensifies the same image into living balance. The inclusion of Alpha and Omega in the Thoth imagery deepens this meaning: the balancing act extends from beginning to end and is tied to Providence. <text:span text:style-name="T178">Crowley himself identifies the Alpha and Omega in Adjustment as the apocalyptic Two Witnesses, the ultimate eschatological symbols of both Providential authority and human justice. </text:span><text:span text:style-name="T179">The Judge of Judgement sits between the two pillars of the Sephirot: Mercy and Severity, both of which are necessary for proper judgement. The figure in Adjustment is blindfolded with impartiality, her scales perfectly balanced. There are four spheres in the corners of the card, echoing the Kerubim of V (and later X and XXI), but they are empty: the divine presence need not be illustrated explicitly because she is that presence herself.</text:span></text:p>
      <text:h text:style-name="P14" text:outline-level="2"><text:bookmark-start text:name="__RefHeading___Toc9278_3340506842"/>Esoteric Alignment<text:bookmark-end text:name="__RefHeading___Toc9278_3340506842"/></text:h>
      <text:p text:style-name="P12">Adjustment is attributed to Lamed, the ox-goad. The goad does not create motion but keeps it aligned. Providence functions in precisely this way, guiding throughout <text:soft-page-break/>rather than judging only at the end. <text:span text:style-name="T180">Crowley connects the ox-goad of Lamed to the ox of Aleph: it is the force of Providence that guides the formless potential of the Fool, leading it to its determined end. Initial innocence and terminal justice as beginning and end, Aleph and Omega, two sides of one coin. </text:span><text:s/><text:span text:style-name="T178">VIII is also attributed to Libra, the scales. </text:span><text:span text:style-name="T180">The scales are the symbol of the Judge and the Scientist alike, assuring justice and precision in all things, from the smallest atoms to the broadest societies. The symbol of Libra itself is partly composed of Omega, hinting at </text:span><text:span text:style-name="T181">perfect</text:span><text:span text:style-name="T180"> balance as the natural end of all things. </text:span></text:p>
      <text:h text:style-name="P14" text:outline-level="2"><text:bookmark-start text:name="__RefHeading___Toc9280_3340506842"/>Arc Integration<text:bookmark-end text:name="__RefHeading___Toc9280_3340506842"/></text:h>
      <text:p text:style-name="P12">Adjustment develops directly from the Chariot. What is protected must now be weighed. This movement leads into the Hermit, where external balancing gives way to inward preparation and hidden guidance. <text:span text:style-name="T182">The Mother and Father of III and IV are balanced by her, the inward faith and outward practice of II and V are united by her, and she carries on the Wedding of VI and steers the Chariot of VII. It is the Fool and the Magus that have not yet reached their full conclusion, but they will be echoed again in IX, </text:span><text:span text:style-name="T183">where Providence ceases to be an abstract external force and is directly encountered for the first time</text:span><text:span text:style-name="T182">. </text:span></text:p>
      <text:h text:style-name="P14" text:outline-level="2"><text:bookmark-start text:name="__RefHeading___Toc9282_3340506842"/>The Position of the Reader<text:bookmark-end text:name="__RefHeading___Toc9282_3340506842"/></text:h>
      <text:p text:style-name="P12">The reader stands within the field of correction. Progress alone is not the goal; proportion is. The reader is guided through correction.</text:p>
      <text:h text:style-name="P14" text:outline-level="2"><text:bookmark-start text:name="__RefHeading___Toc9284_3340506842"/>Interpretive Implication<text:bookmark-end text:name="__RefHeading___Toc9284_3340506842"/></text:h>
      <text:p text:style-name="P12">In reading, Adjustment signifies proportion, correction, and the restoration of right relation. This is Providence in operation. <text:span text:style-name="T184">Though it may signify human justice, it can also more broadly indicate that injustices at play are ordered towards a broader divine balance. In the words of Joseph: “You meant it for evil; God meant it for good.” </text:span></text:p>
      <text:h text:style-name="P41" text:outline-level="1"><text:bookmark-start text:name="__RefHeading___Toc9286_3340506842"/><text:span text:style-name="T185">Adjustment / Justice — Defence</text:span><text:bookmark-end text:name="__RefHeading___Toc9286_3340506842"/></text:h>
      <text:p text:style-name="P17">This attribution is defended on three grounds.</text:p>
      <text:p text:style-name="P17">First, it sustains the card’s full symbolic burden rather than one layer only. Providence accounts not merely for what is right, nor only for what is balanced, but for the objective standard, operative force, and final end by which rightness and balance are made meaningful. It preserves the card at personal, material, historical, and cosmological scale simultaneously.</text:p>
      <text:p text:style-name="P17">Second, it remains stronger than plausible alternatives. Justice, right order, equilibrium, rectification, and divine judgement all preserve real aspects of the card, <text:soft-page-break/>but each does so only partially. Providence uniquely encompasses the card as state, process, law, and force: the state of Justice, the process of Adjustment, the law by which order must obtain, and the force by which that order is actually brought about.</text:p>
      <text:p text:style-name="P17">Third, it survives adversarial testing. The attribution does not abstract the card into a vague theological term, but sharpens its function within the whole deck. Providence explains not only the card in isolation, but its role in the larger sequence: the force that begins and preserves covenants, authorizes Wedding, governs the protective structure of the Chariot, and carries all things toward their right place in the New Creation.</text:p>
      <text:h text:style-name="P16" text:outline-level="3">Card-Specific Pressure Points</text:h>
      <text:p text:style-name="Text_20_body"><text:span text:style-name="T47">A objection to this attribution is that </text:span><text:span text:style-name="Strong_20_Emphasis"><text:span text:style-name="T47">Providence may be too broad or abstract</text:span></text:span><text:span text:style-name="T47">, where Justice and Adjustment already provide intelligible and traditional meanings.</text:span></text:p>
      <text:p text:style-name="P17">This objection has force, because “Justice” and “Adjustment” are already strong card-titles, and Providence could appear to be a theological overlay rather than a clarification. The attribution remains privileged because Justice and Adjustment describe only partial manifestations of the same deeper structure. Justice names the completed condition of rightness; Adjustment names the active process of correction. But neither term states clearly enough what rightness means, what governs it, or why it must obtain. Providence does. It introduces an objective criterion: all stages of existence, from the personal to the cosmological, possess a divine purpose and role within the Great Work. What is unjust is not merely culturally or morally wrong, but misaligned with that purpose. Providence therefore sharpens rather than diffuses the card.</text:p>
      <text:p text:style-name="Text_20_body"><text:span text:style-name="T47">A second objection is that Providence may still be </text:span><text:span text:style-name="Strong_20_Emphasis"><text:span text:style-name="T47">too broad to function as a privileged manifestation</text:span></text:span><text:span text:style-name="T47">, since it could be invoked almost anywhere order, guidance, or correction appears.</text:span></text:p>
      <text:p text:style-name="P17">This objection has force because breadth can easily become vagueness. The attribution remains privileged because this card is itself unusually broad. It is not Adjuster or Judge, but Adjustment and Justice: not a person, but an innate property of the world. The card must therefore reflect what binds the whole system together. Providence does exactly that. It is the same force that begins covenant, preserves order, authorizes passage, protects the faithful, and drives every card toward consummation. In that sense, its breadth is not a weakness but the precise mark of its suitability here.</text:p>
      <text:p text:style-name="Text_20_body"><text:soft-page-break/><text:span text:style-name="T47">A third objection is that </text:span><text:span text:style-name="Strong_20_Emphasis"><text:span text:style-name="T47">Providence may explain the relation between Justice and Adjustment without being the card’s identity</text:span></text:span><text:span text:style-name="T47">, functioning as commentary rather than manifestation.</text:span></text:p>
      <text:p text:style-name="P17">This objection has force, and if Providence did only reconcile the two titles, it would indeed be insufficient. The attribution remains privileged because Providence does more than interpret their relation. It extends naturally beyond them in ways the Arcanum already requires. Providence is not only the state of Justice and the process of Adjustment, but the law that Justice must result and the force by which Adjustment occurs. It therefore does not merely explain the card; it completes the card.</text:p>
      <text:p text:style-name="Text_20_body"><text:span text:style-name="T47">A fourth objection is that </text:span><text:span text:style-name="Strong_20_Emphasis"><text:span text:style-name="T47">Lamed as ox-goad</text:span></text:span><text:span text:style-name="T47"> may support correction generally, but not Providence specifically.</text:span></text:p>
      <text:p text:style-name="P17">This objection is fair and must be answered precisely. The ox-goad implies force, direction, correction, and intended result all at once. None of the competing concepts carries the full field. Moral law indicates the rows of the field but does not itself adjust. Discipline provides force but not the standard of right order. Judgement enacts but does not explain the law or end. Rectification straightens but does not encompass the total structure. Right order names the end-state but not the means. Only Providence includes the force, process, law, and result together. In this sense it uniquely fulfils the full symbolism of Lamed.</text:p>
      <text:p text:style-name="Text_20_body"><text:span text:style-name="T47">A fifth objection is that the </text:span><text:span text:style-name="Strong_20_Emphasis"><text:span text:style-name="T47">Alpha and Omega</text:span></text:span><text:span text:style-name="T47"> imagery may point more naturally to general divine sovereignty or eternity than to Providence specifically.</text:span></text:p>
      <text:p text:style-name="Text_20_body"><text:span text:style-name="T47">This objection has force because Alpha and Omega are indeed names of totality. The attribution remains privileged because, in the Thoth imagery, Alpha and Omega are not simply displayed as divine symbols in the abstract: they are weighed in the scales. The issue is therefore not totality alone, but </text:span><text:span text:style-name="Strong_20_Emphasis"><text:span text:style-name="T47">measured totality</text:span></text:span><text:span text:style-name="T47">—history and reality weighed against their proper order from beginning to end. That is exactly the work of Providence. Adjustment is not entropic balancing, but correction in relation to the full structure of sacred history.</text:span></text:p>
      <text:p text:style-name="Text_20_body"><text:span text:style-name="T47">A </text:span><text:span text:style-name="T186">sixth</text:span><text:span text:style-name="T47"> objection is that Providence may blur the distinction between this card and </text:span><text:span text:style-name="Strong_20_Emphasis"><text:span text:style-name="T47">Judgement</text:span></text:span><text:span text:style-name="T47"> later in the sequence.</text:span></text:p>
      <text:p text:style-name="P17">This objection is serious because the sequence must remain sharp. The attribution remains privileged because the two cards are related not as duplicates, but as process and consummation. Providence is the ongoing corrective ordering by which all things are weighed and directed. Judgement is the final act in which that <text:soft-page-break/>providential process reaches terminal separation. The relation is analogous to Lovers and Art: one initiates or governs an ongoing process; the later card fulfils or consummates it.</text:p>
      <text:h text:style-name="P16" text:outline-level="3">Alternative(s) Considered</text:h>
      <text:p text:style-name="Text_20_body"><text:span text:style-name="T47">A plausible alternative would be </text:span><text:span text:style-name="Strong_20_Emphasis"><text:span text:style-name="T47">Justice itself</text:span></text:span><text:span text:style-name="T47">. This is a correct and traditional reading, and the title preserves a genuine part of the card’s meaning. It remains incomplete because justice can be interpreted subjectively or culturally, while Providence identifies the objective governing force that makes justice more than local moral convention.</text:span></text:p>
      <text:p text:style-name="Text_20_body"><text:span text:style-name="T47">A</text:span><text:span text:style-name="T187">nother</text:span><text:span text:style-name="T47"> alternative would be </text:span><text:span text:style-name="Strong_20_Emphasis"><text:span text:style-name="T47">Right Order</text:span></text:span><text:span text:style-name="T47"> or </text:span><text:span text:style-name="Strong_20_Emphasis"><text:span text:style-name="T47">Equilibrium</text:span></text:span><text:span text:style-name="T47">. These preserve the result of the card, but not the process, force, or inevitability by which that result is obtained.</text:span></text:p>
      <text:h text:style-name="P16" text:outline-level="3">Failure Condition</text:h>
      <text:p text:style-name="P17">This attribution would weaken or fail if Providence could not be shown to clarify the card more sharply than Justice or Adjustment alone, if it proved too diffuse to function as a privileged manifestation, or if a competing principle better explained the card as state, process, law, and force together with less abstraction and greater structural precision.</text:p>
      <text:p text:style-name="P12"/>
      <text:h text:style-name="P13" text:outline-level="1"><text:bookmark-start text:name="__RefHeading___Toc9288_3340506842"/><text:span text:style-name="T30">IX. </text:span>The Hermit<text:bookmark-end text:name="__RefHeading___Toc9288_3340506842"/></text:h>
      <text:h text:style-name="P14" text:outline-level="2"><text:bookmark-start text:name="__RefHeading___Toc9290_3340506842"/>Abstract<text:bookmark-end text:name="__RefHeading___Toc9290_3340506842"/></text:h>
      <text:p text:style-name="P12">The Hermit is Moses. Where Adjustment maintains the path through continual correction, the Hermit withdraws from the public movement of that path into solitude, concealment, and imminent revelation. This card represents the hidden threshold at which divine guidance is no longer merely inferred from order, but approached directly in the wilderness. <text:span text:style-name="T188">It is the Divine encountered not on a corporate or impersonal scale, but the beginning of personal relationship. </text:span></text:p>
      <text:h text:style-name="P14" text:outline-level="2"><text:bookmark-start text:name="__RefHeading___Toc9292_3340506842"/>Revealed Identity<text:bookmark-end text:name="__RefHeading___Toc9292_3340506842"/></text:h>
      <text:p text:style-name="P12">The Hermit is Moses, but specifically Moses in Midian, withdrawn and poised before the Burning Bush. The Magus presented Moses in his outward, articulating function; the Hermit presents him in his concealed and preparatory one. <text:span text:style-name="T189">The structure and order of I is cast off for nomadic solitude and uncertainty. The authority and </text:span><text:soft-page-break/><text:span text:style-name="T189">command of I is inverted: he is not executor of the divine will but its subject, chastised for wearing shoes on holy ground. </text:span></text:p>
      <text:p text:style-name="P12">This makes the Hermit the exact counterpart to the Fool at a higher level. The Fool is Adam before the Fall, threshold of the Adamic covenant and First Aeon; the Hermit is Moses before the Burning Bush, threshold of the Mosaic covenant and Second Aeon. <text:span text:style-name="T188">He has lost both his Egyptian and Hebrew identities that defined him as Magus, but that leaves him empty and prepared to accept </text:span><text:span text:style-name="T190">the divine.</text:span></text:p>
      <text:p text:style-name="P42"/>
      <text:h text:style-name="P14" text:outline-level="2"><text:bookmark-start text:name="__RefHeading___Toc9294_3340506842"/>Development / Role<text:bookmark-end text:name="__RefHeading___Toc9294_3340506842"/></text:h>
      <text:p text:style-name="P43">The Hermit represents hidden preparation. The card represents not wisdom completed, but wisdom about to be given. <text:s/>What is unnecessary has fallen away so that what is essential may be received. <text:span text:style-name="T191">This separation and both external and internal emptiness are what allow him to reclaim the conditions for personal relationship with the divine. Adam existed before the Law of I and V, but also before the opposition of VII. Standing in isolation, the Hermit has achieved this state of formless potential, but with a key difference: it follows the intentional covenant wedding of VI. It is not the natural state of things, the status quo; it is an intentional choice to respond to the divine calling. </text:span><text:span text:style-name="T192">It is thus a more intimate and personal relationship: Adam walked with God, but Moses knew His Name. </text:span></text:p>
      <text:p text:style-name="P43"/>
      <text:h text:style-name="P14" text:outline-level="2"><text:bookmark-start text:name="__RefHeading___Toc9296_3340506842"/>Iconographic Justification<text:bookmark-end text:name="__RefHeading___Toc9296_3340506842"/></text:h>
      <text:p text:style-name="P12">In the Thoth deck, the Hermit is a hidden bearer of light moving through darkness. The lantern is the central symbol: not generalized wisdom, but contained divine illumination. Its function is analogous to the Burning Bush: a vessel filled with divine fire and glory, yet not consumed by it. <text:span text:style-name="T193">Crowley reveals the light of the lantern as the spark of Yod: the initial of the Tetragrammaton and the Hand of Creation. </text:span></text:p>
      <text:p text:style-name="P12">The card mirrors the Fool directly. Both figures carry a staff and both stand at an Aeonic threshold. In RWS the Fool is accompanied by a dog; in Thoth the Hermit by Cerberus. The Fool stands <text:span text:style-name="T194">on a cliff</text:span> before the first descent; the Hermit has <text:span text:style-name="T194">ascended onto a peak</text:span> and now approaches revelation from beyond that threshold. <text:span text:style-name="T195">Both reflect the potential of emptiness, and a personal relationship with the divine. </text:span><text:span text:style-name="T196">But Adam stands in a garden and Moses in a desert: the boon to be received is not physical, but spiritual. </text:span><text:span text:style-name="T195"><text:s/></text:span></text:p>
      <text:h text:style-name="P14" text:outline-level="2"><text:bookmark-start text:name="__RefHeading___Toc9298_3340506842"/><text:soft-page-break/>Esoteric Alignment<text:bookmark-end text:name="__RefHeading___Toc9298_3340506842"/></text:h>
      <text:p text:style-name="P12">The Hermit is attributed to Yod, the smallest letter of the Hebrew alphabet and the first letter of the Divine Name. <text:span text:style-name="T197">As all other Hebrew letters are constructed of Yod, all personal revelation begins at the Hermit. </text:span>Moses has not yet spoken the Name, but stands at the exact threshold of receiving it. Virgo reinforces concealment, refinement, and hidden fullness. </text:p>
      <text:h text:style-name="P14" text:outline-level="2"><text:bookmark-start text:name="__RefHeading___Toc9300_3340506842"/>Arc Integration<text:bookmark-end text:name="__RefHeading___Toc9300_3340506842"/></text:h>
      <text:p text:style-name="P44">The Hermit develops directly from Adjustment. What has been externally corrected is now inwardly concentrated. This leads into Fortune, where what is approached in hidden form now begins to manifest openly in history. <text:span text:style-name="T193">Yod means hand, reflecting the Hand of Providence of VIII, here not revealed on its own but in the full context of the Name. The Hand of God in Adjustment now becomes the full Face of God in Hermit. </text:span><text:span text:style-name="T198">Knowledge has shifted from corporate to personal, and thus so have the attacks of the enemy, as is soon to be seen. </text:span></text:p>
      <text:h text:style-name="P14" text:outline-level="2"><text:bookmark-start text:name="__RefHeading___Toc9302_3340506842"/>The Position of the Reader<text:bookmark-end text:name="__RefHeading___Toc9302_3340506842"/></text:h>
      <text:p text:style-name="P12">The reader stands in the position of Moses before the call: not yet seeing the full glory, not yet bearing the Name publicly, but already enclosed within the conditions that make revelation possible. <text:span text:style-name="T199">They have met the conditions of solitary Hermitage, and a new and personal relationship with the Divine is about to begin. <text:s/></text:span></text:p>
      <text:h text:style-name="P14" text:outline-level="2"><text:bookmark-start text:name="__RefHeading___Toc9304_3340506842"/>Interpretive Implication<text:bookmark-end text:name="__RefHeading___Toc9304_3340506842"/></text:h>
      <text:p text:style-name="P12">In reading, The Hermit signifies solitude ordered toward revelation, hidden preparation, and inward guidance not yet made public. This is concealment as readiness. <text:span text:style-name="T199">It represents not loneliness itself, but an emptiness of purpose preparing the way for new revelation. It indicates not corporate knowledge but one-on-one intimacy. </text:span></text:p>
      <text:h text:style-name="P25" text:outline-level="1"><text:bookmark-start text:name="__RefHeading___Toc9306_3340506842"/>The Hermit — Defence<text:bookmark-end text:name="__RefHeading___Toc9306_3340506842"/></text:h>
      <text:p text:style-name="P45"/>
      <text:p text:style-name="P45"/>
      <text:p text:style-name="P45"/>
      <text:p text:style-name="P17">This attribution is defended on three grounds.</text:p>
      <text:p text:style-name="P17">First, it sustains the card’s full symbolic burden rather than one layer only. Moses in Midian accounts for solitude, inward preparation, hidden divine guidance, threshold-wisdom, the beginning of personal revelation, and the transition from <text:soft-page-break/>external covenant to inward relation. The card is not merely about wisdom possessed, but wisdom stripped of all external function until only communion remains.</text:p>
      <text:p text:style-name="P17">Second, it remains stronger than plausible alternatives. Elijah, John the Baptist, generic asceticism, or <text:span text:style-name="T200">other </text:span>abstract Yod-principles each preserve real aspects of the card, but none resolves the full structure as precisely as Moses before the Burning Bush. Moses uniquely binds together wilderness, hidden divine fire, the revelation of the Divine Name, the inward turn of vocation, and the structural mirror to the earlier Magus.</text:p>
      <text:p text:style-name="P17">Third, it survives adversarial testing. The attribution does not depend on one image alone, nor on reusing Moses loosely. It is defended by the convergence of sequence, Yod, the lantern as contained divine light, the Fool/Hermit mirror, and the distinction between public wisdom and private revelation. Moses here is not the same manifestation as Moses in the Magus, but a second and precisely different station of the same figure within the deck’s unfolding structure.</text:p>
      <text:h text:style-name="P16" text:outline-level="3">Card-Specific Pressure Points</text:h>
      <text:p text:style-name="Text_20_body"><text:span text:style-name="T47">A objection to this attribution is that </text:span><text:span text:style-name="Strong_20_Emphasis"><text:span text:style-name="T47">using Moses twice may weaken the precision of the system</text:span></text:span><text:span text:style-name="T47">.</text:span></text:p>
      <text:p text:style-name="P17">This objection has force, because if the same figure can recur without rule, the method risks becoming too elastic. The attribution remains privileged because Moses’ double appearance is not coincidence or convenience, but a reflection of an underlying duality already built into the deck. The Magus is the first purely human figure encountered; the Hermit is the last. Both are holders and givers of wisdom, but in radically different modes. The Beth of the Magus introduces Torah, the beginning of external and legal relationship to God. The Yod of the Hermit introduces the Tetragrammaton, the beginning of internal and personal relationship to God. At Sinai, God gives Moses the tablet of revelation; at the Burning Bush, He gives Moses His <text:span text:style-name="T201">N</text:span>ame. The recurrence therefore does not dilute specificity, but reveals the structural transformation of the same figure across the arc.</text:p>
      <text:p text:style-name="Text_20_body"><text:span text:style-name="T47">A second objection is that </text:span><text:span text:style-name="Strong_20_Emphasis"><text:span text:style-name="T47">Moses before the Burning Bush may be too transitional or preparatory</text:span></text:span><text:span text:style-name="T47"> for a card often associated with completed wisdom.</text:span></text:p>
      <text:p text:style-name="Text_20_body"><text:span text:style-name="T47">This objection has force because the Hermit is traditionally read as wise, self-contained, and mature. The attribution remains privileged because the card’s wisdom is not merely possessed but </text:span><text:span text:style-name="Strong_20_Emphasis"><text:span text:style-name="T47">deepened through withdrawal</text:span></text:span><text:span text:style-name="T47">. The Hermit is isolated for a reason: the stripping away of distraction, role, and external obligation </text:span><text:soft-page-break/><text:span text:style-name="T47">is what allows internal and personal wisdom to emerge. Moses is in this exact condition. He is alone, redefined, and about to be addressed by God in uniquely personal form through the Divine Name. This is not less wisdom than the traditional Hermit, but the condition by which that wisdom becomes inward and transformative rather than external and functional.</text:span></text:p>
      <text:p text:style-name="Text_20_body"><text:span text:style-name="T47">A third objection is that the </text:span><text:span text:style-name="Strong_20_Emphasis"><text:span text:style-name="T47">lantern / Burning Bush connection</text:span></text:span><text:span text:style-name="T47"> may be too interpretive.</text:span></text:p>
      <text:p text:style-name="P17">This objection has force because the lantern is not literally a bush <text:span text:style-name="T202">or a flame</text:span>. The attribution remains privileged because the connection is functional and theological rather than literal. The lantern is contained divine light serving as wisdom and guidance. The same fire that burns in the Bush becomes the pillar of fire that guides Israel through the wilderness. The same God who reveals His <text:span text:style-name="T202">N</text:span>ame to Moses there later gives the Law and leads the people out of Egypt. What is broad and symbolic in the Magus becomes specific and inward in the Hermit. The lantern is therefore not an ornamental analogy, but the card’s exact mode of divine presence: contained, personal, guiding, and not yet publicly proclaimed. <text:span text:style-name="T203">The fire of Yod contained within the bush is the same as that contained within the lantern. </text:span></text:p>
      <text:p text:style-name="Text_20_body"><text:span text:style-name="T47">A fourth objection is that the </text:span><text:span text:style-name="Strong_20_Emphasis"><text:span text:style-name="T47">Fool/Hermit mirror</text:span></text:span><text:span text:style-name="T47"> may seem too architecturally neat.</text:span></text:p>
      <text:p text:style-name="P17">This objection has force because elegant large-scale correspondences can always appear editorially imposed. The attribution remains privileged because the mirror clarifies rather than merely beautifies the structure. The Fool begins emptiness and potential; the Hermit begins fullness and inward completion on the personal scale. The Fool begins covenantal relation at the outer level; the Hermit begins internal and personal relation. All external revelation has now been encountered and carried through history; it must be turned inward before reaching fulfilment in the Hanged Man. The mirror is therefore not <text:span text:style-name="T204">merely</text:span> symmetry, but the exact logic of the card’s place in sequence.</text:p>
      <text:p text:style-name="Text_20_body"><text:span text:style-name="T47">A </text:span><text:span text:style-name="T205">fifth</text:span><text:span text:style-name="T47"> objection is that </text:span><text:span text:style-name="Strong_20_Emphasis"><text:span text:style-name="T47">pre-commission Moses</text:span></text:span><text:span text:style-name="T47"> may be too early in the sequence for so late and inward a card, </text:span><text:span text:style-name="T205">especially as it represents a Moses earlier than the one represented in I</text:span><text:span text:style-name="T47">.</text:span></text:p>
      <text:p text:style-name="P17">This objection has force only if “before commission” is mistaken for spiritual immaturity. The attribution remains privileged because the issue is not chronological lateness but symbolic refinement. At the Magus, Moses bears prophecy, signs, and leadership. At the Hermit, all of that is stripped away. What remains is Moses, the Divine Presence, and communion between them. This is exactly the card’s role in <text:soft-page-break/>spiritual development. The personal relationship does not arise from signs or law, but from the removal of all that stands between the soul and God. <text:span text:style-name="T206">The difference in the Reader’s position likewise reflects this development. Moses as Magus was external to the Reader: they stood as the Israelites being commanded. Moses as Hermit reflects both external and internal dimensions, with the Yod-spark wisdom of the Hermit coming from the Burning Bush, and the Hermit’s meditative isolation from Moses himself. This is not only expected but required of the deck’s transition from external, isolated figures to forces and concepts. <text:s/></text:span></text:p>
      <text:h text:style-name="P16" text:outline-level="3">Alternative(s) Considered</text:h>
      <text:p text:style-name="Text_20_body"><text:span text:style-name="T47">A plausible alternative would be </text:span><text:span text:style-name="Strong_20_Emphasis"><text:span text:style-name="T47">Elijah</text:span></text:span><text:span text:style-name="T47">. He preserves wilderness, prophetic isolation, introspection, divine encounter, and hidden sustenance strongly. He remains secondary because his arc resolves outwardly: he culminates in manifest divine fire and the destruction of false prophets. The Hermit requires inward commencement rather than outward demonstration.</text:span></text:p>
      <text:p text:style-name="Text_20_body"><text:span text:style-name="T47">A second plausible alternative would be </text:span><text:span text:style-name="Strong_20_Emphasis"><text:span text:style-name="T47">John the Baptist</text:span></text:span><text:span text:style-name="T47">. He preserves wilderness, direct relation to God, and the threshold of a new covenant. He remains secondary because his vocation is outward and preparatory for others. He points beyond himself publicly. The Hermit here requires the moment of inward and personal beginning, not the later public witness to it.</text:span></text:p>
      <text:p text:style-name="Text_20_body"><text:span text:style-name="T47">A fourth </text:span><text:span text:style-name="T207">third</text:span><text:span text:style-name="T47"> alternative would be </text:span><text:span text:style-name="Strong_20_Emphasis"><text:span text:style-name="T47">Wisdom, seed, or Yod-principle itself</text:span></text:span><text:span text:style-name="T47">. These preserve inward concentration and transition, but flatten the card into function rather than manifestation. They explain the card’s role, but not its personal and relational content.</text:span></text:p>
      <text:h text:style-name="P16" text:outline-level="3">Failure Condition</text:h>
      <text:p text:style-name="P17">This attribution would weaken or fail if Moses’ second appearance could not be shown to be structurally distinct from the Magus, if the Burning Bush/lantern/Yod cluster proved merely decorative rather than central, or if a competing figure better explained the card’s inwardness, threshold function, personal revelation, and position as the final human wisdom-card with less distortion.</text:p>
      <text:p text:style-name="P12"/>
      <text:h text:style-name="P13" text:outline-level="1"><text:bookmark-start text:name="__RefHeading___Toc9308_3340506842"/><text:soft-page-break/><text:span text:style-name="T30">X. </text:span>Fortune<text:bookmark-end text:name="__RefHeading___Toc9308_3340506842"/></text:h>
      <text:h text:style-name="P14" text:outline-level="2"><text:bookmark-start text:name="__RefHeading___Toc9310_3340506842"/>Abstract<text:bookmark-end text:name="__RefHeading___Toc9310_3340506842"/></text:h>
      <text:p text:style-name="P12">Fortune is Nebuchadnezzar. Where the Hermit gathers revelation in hidden form, Fortune displays that revelation in motion through history. This card represents the visible turning of Providence in the rise, culmination, fall, and restoration of power. It is not chance, but the ordered cycle by which dominion is granted, judged, and returned.</text:p>
      <text:h text:style-name="P14" text:outline-level="2"><text:bookmark-start text:name="__RefHeading___Toc9312_3340506842"/>Revealed Identity<text:bookmark-end text:name="__RefHeading___Toc9312_3340506842"/></text:h>
      <text:p text:style-name="P12">Fortune is Nebuchadnezzar. He uniquely embodies the full motion of the Wheel in a single life. He rises into imperial dominance, reaches the summit of worldly sovereignty, falls into beast-like degradation, and is ultimately restored under recognition of higher authority. The Wheel becomes visible through him.</text:p>
      <text:p text:style-name="P12">He functions both as a specific historical king and as the archetype of political power itself. What happens to him is what happens to rule, empire, and dominion as such. <text:span text:style-name="T208">It is through him that the protection of VII over Daniel is established, that the adversarial testing of XI’s Babylon is accomplished, and that the divine retribution of XVI is demonstrated. He thus covers the full breadth of the Wheel of History as seen in X. </text:span></text:p>
      <text:h text:style-name="P14" text:outline-level="2"><text:bookmark-start text:name="__RefHeading___Toc9314_3340506842"/>Development / Role<text:bookmark-end text:name="__RefHeading___Toc9314_3340506842"/></text:h>
      <text:p text:style-name="P12">Fortune represents the turning of governed history. Where the Hermit approaches revelation inwardly, Fortune reveals it outwardly at the level of kingdoms and ages. Power is given, measured, and withdrawn.</text:p>
      <text:h text:style-name="P14" text:outline-level="2"><text:bookmark-start text:name="__RefHeading___Toc9316_3340506842"/>Iconographic Justification<text:bookmark-end text:name="__RefHeading___Toc9316_3340506842"/></text:h>
      <text:p text:style-name="P12">Across Tarot traditions, the Wheel bears three creatures marking ascent, summit, and descent. This triplicity corresponds directly to Nebuchadnezzar's arc. <text:span text:style-name="T209">The rising Hermanubis reflects scholarly ascent, the Sphinx atop represents the delicate balance of power and wisdom in kingly rule, and the descending serpentine and monstrous Typhon represents the</text:span> degradation into beastliness <text:span text:style-name="T209">that Nebuchadnezzar embodied in both archetypal and literal senses</text:span>. The Moirai <text:span text:style-name="T210">of the Greeks</text:span> reinforce the same triplicity <text:span text:style-name="T210">of fate</text:span>, and the deeper lineage of the Wheel may be traced to the Ophanim, the living wheels full of eyes - not blind mechanisms, but seeing structures moved by divine will.</text:p>
      <text:p text:style-name="P46">The RWS tradition illustrates the four Kerubim in the corners of the card, now well established as principles of divine presence. Thoth excludes them visually, but <text:soft-page-break/>Crowley identifies the Sphinx directly with them as a composite human-eagle-bull-lion figure. <text:span text:style-name="T211">Through Ezekiel and John, these figures likewise carry both a literal connection to Babylonian exile and its eschatological echo, furthering the card’s relation to History at all scales.</text:span></text:p>
      <text:p text:style-name="P47">The RWS illustration carries the Divine Name directly inscribed on the wheel, itself but another manifestation of the same fourfold symmetry of divine presence the Kerubim represent. Interlaced between them are letters that, depending on starting point, can be read as either ROTA or TARO: connecting the whole of the deck itself to the rotating wheel of history. </text:p>
      <text:h text:style-name="P14" text:outline-level="2"><text:bookmark-start text:name="__RefHeading___Toc9318_3340506842"/>Esoteric Alignment<text:bookmark-end text:name="__RefHeading___Toc9318_3340506842"/></text:h>
      <text:p text:style-name="P48">Fortune is attributed to Jupiter, <text:span text:style-name="T212">who reflects the same archetypal king-hood as Nebuchadnezzar himself. </text:span><text:span text:style-name="T213">Just as Jupiter ruled not a single domain but the gods themselves, so Nebuchadnezzar did not rule Babylon alone but through it the entire collection of world powers.</text:span></text:p>
      <text:p text:style-name="P48"><text:span text:style-name="T213">Fortune is attributed also</text:span> to Kaph, the hand. The Wheel does not move by itself; it is turned. Kaph signifies both reception and subordination: the hand that receives power, and the hand by which power is moved, measured, and withdrawn. <text:span text:style-name="T214">Nebuchadnezzar’s beastly transformation calls to mind images of hooves instead of hands, reflecting that no matter the heights of human influence, only the divine hand of Providence can retain perfect control. </text:span></text:p>
      <text:h text:style-name="P14" text:outline-level="2"><text:bookmark-start text:name="__RefHeading___Toc9320_3340506842"/>Arc Integration<text:bookmark-end text:name="__RefHeading___Toc9320_3340506842"/></text:h>
      <text:p text:style-name="P12">Fortune develops from <text:span text:style-name="T215">Adjustment </text:span>the Hermit. <text:s/><text:span text:style-name="T215">The universal effects of VIII’s <text:s/>Providence are seen not merely from the perspective of their balanced end goal, but now in terms of their cyclical motion throughout history. The work prepared for in IX is now being begun on all levels, from the personal to the global. </text:span>It also develops directly from the Chariot: Nebuchadnezzar is the local, short-term fulfilment of Daniel's prophecies. <text:span text:style-name="T216">The same divine presence that pulled the wheels of the Chariot likewise turns the Wheel of History that surrounds it.</text:span> This card also introduces Babylon explicitly as the field in which Providence is seen operating through worldly power, <text:span text:style-name="T217">an idea hinted at in VII and about to develop significantly in XI</text:span>.</text:p>
      <text:h text:style-name="P14" text:outline-level="2"><text:bookmark-start text:name="__RefHeading___Toc9322_3340506842"/>The Position of the Reader<text:bookmark-end text:name="__RefHeading___Toc9322_3340506842"/></text:h>
      <text:p text:style-name="P12">The reader stands not as the king upon the Wheel, but as the one who learns to recognize its turning. The task is not to control the Wheel, but to understand that rise and fall are not self-determined. <text:span text:style-name="T218">Whether the Reader’s current position is most closely aligned with the ascent of wisdom, the delicate balance of authority, or the </text:span><text:soft-page-break/><text:span text:style-name="T218">fall of beastliness is not the focus: it is on the continuous cycle between them, and understanding that the Wheel as a whole is necessary. </text:span></text:p>
      <text:h text:style-name="P14" text:outline-level="2"><text:bookmark-start text:name="__RefHeading___Toc9324_3340506842"/>Interpretive Implication<text:bookmark-end text:name="__RefHeading___Toc9324_3340506842"/></text:h>
      <text:p text:style-name="P12">In reading, Fortune signifies the turning of conditions under a higher order. This is not fate as blindness, but Providence in rotation. <text:span text:style-name="T219">It may point to a specific change, but the focus is on the larger order that change preserves, not the development in and of itself. </text:span><text:span text:style-name="T220">The subject in concern is also one that recurs on all scales: the personal reflects the global, the current reflects the historical. </text:span></text:p>
      <text:h text:style-name="P25" text:outline-level="1"><text:bookmark-start text:name="__RefHeading___Toc9326_3340506842"/>Fortune — Defence<text:bookmark-end text:name="__RefHeading___Toc9326_3340506842"/></text:h>
      <text:p text:style-name="P17">This attribution is defended on three grounds.</text:p>
      <text:p text:style-name="P17">First, it sustains the card’s full symbolic burden rather than one layer only. Nebuchadnezzar uniquely accounts for rise, enthronement, fall, degradation, and restoration; but more importantly, he embodies these not merely as personal events, but as the same process operating simultaneously at the level of the individual, the state, and the structure of history itself. He is not only a man on the Wheel, but the king of Babylon, and therefore a manifestation of world-order in motion.</text:p>
      <text:p text:style-name="P17">Second, it remains stronger than plausible alternatives. Abstract readings such as Fate, Fortune, or cyclical change preserve the breadth of the card but fail to sharpen it. Broader figures such as “kingship” or Babylon as a system preserve the historical dimension but lose the personal and experiential one. Nebuchadnezzar alone holds all levels together without collapse into abstraction or fragmentation.</text:p>
      <text:p text:style-name="P17">Third, it survives adversarial testing. The attribution does not depend on a single symbolic layer, but on the convergence of Danielic prophecy, the threefold creature structure, Kaph as the Hand, and the cyclical pattern of history. Each of these independently supports the attribution; together they render it uniquely precise.</text:p>
      <text:h text:style-name="P16" text:outline-level="3">Card-Specific Pressure Points</text:h>
      <text:p text:style-name="Text_20_body"><text:span text:style-name="T221">One</text:span><text:span text:style-name="T47"> objection to this attribution is that </text:span><text:span text:style-name="Strong_20_Emphasis"><text:span text:style-name="T47">Nebuchadnezzar may be a vivid example of the Wheel, but not its privileged manifestation</text:span></text:span><text:span text:style-name="T47">.</text:span></text:p>
      <text:p text:style-name="P17">This objection has force, because many figures rise and fall. The attribution remains privileged because Nebuchadnezzar is not merely an instance within the cycle, but a figure explicitly interpreted in scripture as both individual and archetype. Daniel’s prophecies apply to him personally and simultaneously to kingdoms and world-structure. This dual reading is not incidental but essential. Fortune is not merely <text:soft-page-break/>personal fate nor purely cosmological cycle, but the same process manifest across all scales. Nebuchadnezzar uniquely embodies that convergence.</text:p>
      <text:p text:style-name="Text_20_body"><text:span text:style-name="T47">A second objection is that the </text:span><text:span text:style-name="Strong_20_Emphasis"><text:span text:style-name="T47">Wheel is too cosmological to be reduced to one historical king</text:span></text:span><text:span text:style-name="T47">.</text:span></text:p>
      <text:p text:style-name="P17">This objection has force if Nebuchadnezzar is treated as merely historical. The attribution remains privileged because Nebuchadnezzar is not functioning here as a local king, but as the king of Babylon, which in the system represents the structure of worldly power itself. He is simultaneously man, ruler, city, and world-order. In him, the cosmological becomes visible in the historical without loss of scale.</text:p>
      <text:p text:style-name="Text_20_body"><text:span text:style-name="T47">A third objection is that the </text:span><text:span text:style-name="Strong_20_Emphasis"><text:span text:style-name="T47">three-creature structure may be imposed onto Nebuchadnezzar’s narrative</text:span></text:span><text:span text:style-name="T47">.</text:span></text:p>
      <text:p text:style-name="P17">This objection has force because symbolic overlays can be retrofitted. The attribution remains privileged because the correspondence is not generic but exact. The rising figure corresponds not merely to ascent, but to ascent through cunning and ordered governance. The enthroned figure corresponds not merely to stability, but to divinely sanctioned rule at its apex. The descending figure corresponds not merely to fall, but to the specific collapse into chaotic beast-hood. <text:span text:style-name="T222">It is also not merely a progression but a cycle: the end of beast-hood must lead back into the ascend of humble wisdom.</text:span> Nebuchadnezzar’s narrative uniquely preserves all three in distinct <text:span text:style-name="T222">sequential </text:span>and <text:span text:style-name="T222">cyclical</text:span> form.</text:p>
      <text:p text:style-name="Text_20_body"><text:span text:style-name="T47">A fourth objection is that </text:span><text:span text:style-name="Strong_20_Emphasis"><text:span text:style-name="T47">beastly fall is too general a motif to uniquely indicate Nebuchadnezzar</text:span></text:span><text:span text:style-name="T47">.</text:span></text:p>
      <text:p text:style-name="P17">This objection has force, because many traditions depict rulers becoming beast-like. The attribution remains privileged because Nebuchadnezzar’s case is not metaphorical but literal and synchronized. His transformation into a beast coincides exactly with his loss of kingship, and his restoration coincides exactly with the return of his reason. This simultaneity of political fall and ontological degradation is unique. It also extends beyond the personal: Babylon itself later appears as the Beast in its eschatological defeat, linking the personal and cosmic levels.</text:p>
      <text:p text:style-name="Text_20_body"><text:span text:style-name="T47">A </text:span><text:span text:style-name="T223">fifth</text:span><text:span text:style-name="T47"> objection is that the card may be </text:span><text:span text:style-name="Strong_20_Emphasis"><text:span text:style-name="T47">better left abstract rather than tied to a figure</text:span></text:span><text:span text:style-name="T47">.</text:span></text:p>
      <text:p text:style-name="P17">This objection has force because Fortune is already intelligible as a principle. The attribution remains privileged because the card must operate at both personal and universal levels simultaneously. Tarot reading tradition consistently applies Fortune <text:soft-page-break/>to the querent’s lived circumstance, not merely to cosmic abstraction. Nebuchadnezzar uniquely resolves this tension: he is both an individual subject to reversal and the embodiment of world-power undergoing the same process.</text:p>
      <text:p text:style-name="Text_20_body"><text:span text:style-name="T47">A </text:span><text:span text:style-name="T224">sixth</text:span><text:span text:style-name="T47"> objection is that </text:span><text:span text:style-name="Strong_20_Emphasis"><text:span text:style-name="T47">Kaph / the Hand may not point specifically enough to Nebuchadnezzar</text:span></text:span><text:span text:style-name="T47">.</text:span></text:p>
      <text:p text:style-name="P17">This objection has force because many rulers act under divine authority. The attribution remains privileged because scripture explicitly identifies Nebuchadnezzar with the Hand in a direct and repeated way. Israel is delivered into captivity not merely by Babylonian armies, but by the Hand of Nebuchadnezzar. Later, when Babylon falls out of alignment, the Hand of God appears to write judgement against Belshazzar. <text:span text:style-name="T225">Nebuchadnezzar’s loss of reason shifts his identification from dexterous man to hoofed beast. </text:span>In <text:span text:style-name="T225">all</text:span> cases, the Hand is the operative force turning history. This dual manifestation—human hand enacting divine will, and divine hand correcting human misalignment—exactly mirrors the turning of the Wheel.</text:p>
      <text:p text:style-name="Text_20_body"><text:span text:style-name="T47">A final objection is that </text:span><text:span text:style-name="Strong_20_Emphasis"><text:span text:style-name="T47">Nebuchadnezzar’s restoration may over-determine the card toward redemption rather than instability</text:span></text:span><text:span text:style-name="T47">.</text:span></text:p>
      <text:p text:style-name="P17">This objection has force because the Wheel is often read as neutral or unpredictable. The attribution remains privileged because the Wheel in Tarot is not arbitrary chaos, but structured motion toward an end. Across traditions, the Wheel is marked as ordered: engraved with divine names, surrounded by fixed symbols, or explicitly turned by a governing hand. Each cycle repeats pattern, but also advances toward completion. Nebuchadnezzar’s restoration does not distort the card, but clarifies that its turning is directed rather than random.</text:p>
      <text:h text:style-name="P16" text:outline-level="3">Alternative(s) Considered</text:h>
      <text:p text:style-name="Text_20_body"><text:span text:style-name="T47">A plausible alternative would be </text:span><text:span text:style-name="Strong_20_Emphasis"><text:span text:style-name="T47">Fortune or Fate itself</text:span></text:span><text:span text:style-name="T47">. This preserves the card’s breadth and traditional reading, but fails to sharpen it beyond what the title already provides, and does not resolve the tension between personal and cosmological application.</text:span></text:p>
      <text:p text:style-name="Text_20_body"><text:span text:style-name="T47">A second plausible alternative would be </text:span><text:span text:style-name="Strong_20_Emphasis"><text:span text:style-name="T47">Babylon</text:span></text:span><text:span text:style-name="T47">. This preserves the historical and structural dimension strongly, but loses the personal dimension central to Tarot practice.</text:span></text:p>
      <text:p text:style-name="Text_20_body"><text:soft-page-break/><text:span text:style-name="T47">A </text:span><text:span text:style-name="T226">third</text:span><text:span text:style-name="T47"> plausible alternative would be </text:span><text:span text:style-name="Strong_20_Emphasis"><text:span text:style-name="T47">Providence as rotating order</text:span></text:span><text:span text:style-name="T47">. This preserves the governing force, but conflates the mover of the Wheel with the Wheel itself, collapsing the distinction established in Adjustment.</text:span></text:p>
      <text:h text:style-name="P16" text:outline-level="3">Failure Condition</text:h>
      <text:p text:style-name="P17">This attribution would weaken or fail if Nebuchadnezzar could not be shown to operate simultaneously across personal and cosmological scales, if the threefold structure proved generic rather than specific, or if a competing interpretation better unified the card’s cyclical motion, symbolic structure, and practical application with greater precision and less reliance on convergence.</text:p>
      <text:p text:style-name="P12"/>
      <text:h text:style-name="P13" text:outline-level="1"><text:bookmark-start text:name="__RefHeading___Toc9328_3340506842"/><text:span text:style-name="T30">XI. </text:span>Lust / Strength<text:bookmark-end text:name="__RefHeading___Toc9328_3340506842"/></text:h>
      <text:h text:style-name="P14" text:outline-level="2"><text:bookmark-start text:name="__RefHeading___Toc9330_3340506842"/>Abstract<text:bookmark-end text:name="__RefHeading___Toc9330_3340506842"/></text:h>
      <text:p text:style-name="P12">Lust, <text:span text:style-name="T227">alongside</text:span> its traditional counterpart Strength, is Babylon in dual form. As Strength, it is Babylon historically encountered: the threatening power of the lion subdued under divine authority, most clearly in Daniel in the Lion's Den. As Lust, it is Babylon eschatologically fulfilled: Babalon, the Great Whore, united with the Beast in the apocalyptic consummation of worldly corruption. <text:span text:style-name="T228">Where X gave the script of history, XI stands within it as the Actors, the pure and overwhelming power of Action on all scales. </text:span></text:p>
      <text:h text:style-name="P14" text:outline-level="2"><text:bookmark-start text:name="__RefHeading___Toc9332_3340506842"/>Revealed Identity<text:bookmark-end text:name="__RefHeading___Toc9332_3340506842"/></text:h>
      <text:p text:style-name="P12">Lust is Babalon. Strength is Daniel in the Lion's Den. These are not separate archetypes, but two aspects of the same one. Strength shows Babylon as historical threat under restraint; Lust shows Babylon as eschatological corruption in its final manifestation. <text:span text:style-name="T229">Nebuchadnezzar in X represented the subjection of kings and world-powers to Providence and History: XI now explores the effects they themselves exert. </text:span><text:span text:style-name="T230">Babylon is typologically adversarial to Providence, exerting force and control in opposition to it; </text:span><text:span text:style-name="T231">a structure to be seen again in XV and XVI</text:span><text:span text:style-name="T230">. The cyclical nature of X, guided by the Kaph-hand of Providence, has determined that Babylon must fall. </text:span><text:span text:style-name="T231">This is why the Golden Dawn tradition was able to counter-change VII and XI without significant change: both represent the application of power and its effect on history. </text:span></text:p>
      <text:h text:style-name="P14" text:outline-level="2"><text:bookmark-start text:name="__RefHeading___Toc9334_3340506842"/>Development / Role<text:bookmark-end text:name="__RefHeading___Toc9334_3340506842"/></text:h>
      <text:p text:style-name="P12">This card represents the internalization and escalation of Babylon. In Fortune, Babylon appeared externally in Nebuchadnezzar, <text:span text:style-name="T229">its rise and fall seen from outside </text:span><text:soft-page-break/><text:span text:style-name="T229">and afar</text:span>. Here, that same structure divides into its two necessary forms: historical threat and eschatological fulfilment. <text:span text:style-name="T229">This is the tyranny of rule; the oppression of Babylon at its peak, whether it be embodied as governments themselves, or more local individuals or forces. </text:span><text:span text:style-name="T232">It is the temptation of power, and the destructive potential latent within it. </text:span></text:p>
      <text:h text:style-name="P14" text:outline-level="2"><text:bookmark-start text:name="__RefHeading___Toc9336_3340506842"/>Iconographic Justification<text:bookmark-end text:name="__RefHeading___Toc9336_3340506842"/></text:h>
      <text:p text:style-name="P12">The traditional Strength image gives the first side of the archetype. The lion is Babylon in its historical mode: visible, political, threatening, and immediate. The woman who closes its jaws corresponds to the divine protection that preserved Daniel in the den. <text:span text:style-name="T233">This is the preservation of VII, not as a passive environmental fact but as an active force and occurrence. </text:span></text:p>
      <text:p text:style-name="P12">The Thoth image reveals the other side. Here the woman is enthroned upon the Beast, aligning directly with the Johannine image of the Great Whore riding the Beast. The continuity between the two is crucial. The lion of Strength and the Beast of Lust are different forms of the same adversarial power. <text:span text:style-name="T234">Where Strength reflects the Chariot directly, Lust mirrors it: the Woman does not guide the Beast, but the Beast guides the woman. </text:span><text:span text:style-name="T235">In identifying herself with Babylon, she integrates it instead of resisting it. But this does not give her more control; rather, less. </text:span></text:p>
      <text:h text:style-name="P14" text:outline-level="2"><text:bookmark-start text:name="__RefHeading___Toc9338_3340506842"/>Esoteric Alignment<text:bookmark-end text:name="__RefHeading___Toc9338_3340506842"/></text:h>
      <text:p text:style-name="P49">The card is attributed to Leo, <text:span text:style-name="T235">the Lion itself. It serves as the symbol of power and authority, of rule and regality; but likewise of voracious appetite and consuming fire. This reflects the duality of the Arcanum: a useful force when properly tamed and contained; otherwise a destructively overwhelming one. </text:span></text:p>
      <text:p text:style-name="P50"><text:span text:style-name="T236">Lust is attributed also to</text:span> Teth, the serpent. <text:span text:style-name="T237">It is no coincidence that this is the form temptation itself takes when presenting Eve with the Fruit of Knowledge. The promise “ye shall become as gods”, is the very same one Babalon herself offers.</text:span> The serpent of Eden, the lion of Babylon, and the Beast of Apocalypse are stages of the same adversarial pattern. <text:span text:style-name="T238">Power is offered, but when accepted, the power is not given to the tempted but held over them. </text:span></text:p>
      <text:h text:style-name="P14" text:outline-level="2"><text:bookmark-start text:name="__RefHeading___Toc9340_3340506842"/>Arc Integration<text:bookmark-end text:name="__RefHeading___Toc9340_3340506842"/></text:h>
      <text:p text:style-name="P12">This card develops directly from Fortune. <text:span text:style-name="T239">Nebuchadnezzar’s collapse when he became overwhelmed by power led to precisely the same human-beast union pictured in Lust.</text:span> <text:span text:style-name="T240">The kings and empires on the Wheel of X are not seen from the top-down view of Providential guidance, but from a bottom-up view of the oppressed </text:span><text:soft-page-break/><text:span text:style-name="T240">and overwhelmed citizen. </text:span><text:span text:style-name="T241">Control is offered; but it is a false temptation. The true method of development is the submission that will come next in XII. </text:span></text:p>
      <text:h text:style-name="P14" text:outline-level="2"><text:bookmark-start text:name="__RefHeading___Toc9342_3340506842"/>The Position of the Reader<text:bookmark-end text:name="__RefHeading___Toc9342_3340506842"/></text:h>
      <text:p text:style-name="P12">The reader stands with Daniel in Strength, and with the apocalyptic faithful in Lust. In both historical and eschatological modes, the reader is among the protected faithful, not among the devouring or the damned. <text:span text:style-name="T242">There may be a powerful consuming force around them, but they are protected and assured. </text:span></text:p>
      <text:h text:style-name="P14" text:outline-level="2"><text:bookmark-start text:name="__RefHeading___Toc9344_3340506842"/>Interpretive Implication<text:bookmark-end text:name="__RefHeading___Toc9344_3340506842"/></text:h>
      <text:p text:style-name="P12">In reading, this card signifies confrontation with power in its seductive, threatening, or dominating forms. It is power revealed as beastly when severed from the divine. <text:span text:style-name="T230">The indication is not to respond in kind: any equally forceful response will allow the power to consume and corrupt the Reader. Instead, the solution is quiet, patience endurance and trust in the protection of VII and VIII. </text:span></text:p>
      <text:h text:style-name="P25" text:outline-level="1"><text:bookmark-start text:name="__RefHeading___Toc9346_3340506842"/>Lust / Strength — Defence<text:bookmark-end text:name="__RefHeading___Toc9346_3340506842"/></text:h>
      <text:p text:style-name="P17">This attribution is defended on three grounds.</text:p>
      <text:p text:style-name="P17">First, it sustains the card’s full symbolic burden rather than one layer only. Babylon accounts for power, will, instinct, excess, domination, and their limits. It preserves both sides of the Arcanum: the presence of overwhelming force and the necessity of its proper mastery. It does not reduce Strength to control alone, nor Lust to indulgence alone, but holds both in tension.</text:p>
      <text:p text:style-name="P17">Second, it remains stronger than plausible alternatives. Figures like Samson or David preserve physical mastery but collapse the card into force overcoming force. Abstract readings such as “inner mastery” preserve the internal dimension but lose the external test. Babalon preserves ecstatic power but narrows the scope to one expression. Babylon alone unifies political power, instinct, desire, and historical force at their maximum intensity.</text:p>
      <text:p text:style-name="P17">Third, it survives adversarial testing. The attribution does not depend on a single symbol (lion or serpent), nor on a single narrative (Daniel), but on structural position in the arc. It explains why Strength must precede the Hanged Man, why force cannot resolve force, and why the Reader must shift from external engagement to internal surrender.</text:p>
      <text:h text:style-name="P16" text:outline-level="3">Card-Specific Pressure Points</text:h>
      <text:p text:style-name="Text_20_body"><text:span text:style-name="T47">A objection to this attribution is that </text:span><text:span text:style-name="Strong_20_Emphasis"><text:span text:style-name="T47">Babylon represents overwhelming force, but not mastery of force</text:span></text:span><text:span text:style-name="T47">, which is central to Strength/Lust.</text:span></text:p>
      <text:p text:style-name="Text_20_body"><text:soft-page-break/><text:span text:style-name="T47">This objection has force, because Babylon appears as domination rather than control. The attribution remains privileged because the card’s mastery is not exercised </text:span><text:span text:style-name="Emphasis"><text:span text:style-name="T47">by</text:span></text:span><text:span text:style-name="T47"> Babylon, but </text:span><text:span text:style-name="Emphasis"><text:span text:style-name="T47">against</text:span></text:span><text:span text:style-name="T47"> it. Babylon represents the highest possible expression of force and will. Because nothing exceeds it on its own level, it cannot be mastered through force alone. This clarifies the card’s central teaching: true mastery is not domination within the same order, but alignment with a higher order. The woman in Strength and Babalon in Lust do not overpower the beast through greater violence; they govern it through a superior principle. Babylon, as maximal force, is therefore the necessary condition that reveals this truth.</text:span></text:p>
      <text:p text:style-name="Text_20_body"><text:span text:style-name="T47">A second objection is that </text:span><text:span text:style-name="Strong_20_Emphasis"><text:span text:style-name="T47">Babylon may belong more naturally to Devil or Tower</text:span></text:span><text:span text:style-name="T47">.</text:span></text:p>
      <text:p text:style-name="Text_20_body"><text:span text:style-name="T47">This objection has force because Babylon later appears in explicitly adversarial and judgement contexts. The attribution remains privileged because those later cards express different functions. The Devil represents bondage and deception; the Tower represents collapse and judgement. Babylon in Lust represents neither deception nor destruction, but </text:span><text:span text:style-name="Strong_20_Emphasis"><text:span text:style-name="T47">the testing of strength through power and will</text:span></text:span><text:span text:style-name="T47">. It is not yet fallen, nor yet exposed as illusion, but fully operative. This is precisely why it must appear here: as the moment where the Reader confronts force at its height and must respond correctly before moving to surrender in the Hanged Man.</text:span></text:p>
      <text:p text:style-name="Text_20_body"><text:span text:style-name="T47">A third objection is that </text:span><text:span text:style-name="Strong_20_Emphasis"><text:span text:style-name="T47">Babylon represents corruption by instinct rather than integration of it</text:span></text:span><text:span text:style-name="T47">.</text:span></text:p>
      <text:p text:style-name="Text_20_body"><text:span text:style-name="T47">This objection is especially strong against the Thoth interpretation. The attribution remains privileged because the card does not depict Babylon as the achieved state, but as the </text:span><text:span text:style-name="Strong_20_Emphasis"><text:span text:style-name="T47">field of confrontation</text:span></text:span><text:span text:style-name="T47">. Lust explicitly shows that even the fullest expression of power—Babalon herself—does not abolish the beast, </text:span><text:span text:style-name="T243">nor is eaten by it,</text:span><text:span text:style-name="T47"> but </text:span><text:span text:style-name="T243">she</text:span><text:span text:style-name="T47"> </text:span><text:span text:style-name="T244">becomes one with</text:span><text:span text:style-name="T47"> it. Babylon represents what happens when instinct and will operate without higher alignment; the card shows that such force must be integrated under something beyond itself. Thus, Babylon does not contradict the card’s meaning, but defines the stakes of it.</text:span></text:p>
      <text:p text:style-name="Text_20_body"><text:span text:style-name="T47">A fourth objection is that the </text:span><text:span text:style-name="Strong_20_Emphasis"><text:span text:style-name="T47">lion symbolism may not naturally point to Babylon</text:span></text:span><text:span text:style-name="T47">.</text:span></text:p>
      <text:p text:style-name="P17">This objection has force if the lion is taken only as courage or vitality. The attribution remains privileged because the lion also signifies royalty, dominion, and devouring power. Babylon is the pinnacle of political kingship and imperial force. The lion as devourer—“seeking whom it may consume”—aligns directly with Babylon’s role as consuming world-power. The symbol therefore does not merely decorate the attribution, but anchors it.</text:p>
      <text:p text:style-name="Text_20_body"><text:soft-page-break/><text:span text:style-name="T47">A fifth objection is that </text:span><text:span text:style-name="Strong_20_Emphasis"><text:span text:style-name="T47">Teth (serpent / primal force)</text:span></text:span><text:span text:style-name="T47"> may not uniquely indicate Babylon.</text:span></text:p>
      <text:p text:style-name="P17">This objection has force because serpent symbolism is broad. The attribution remains privileged because Babylon is the fullest historical manifestation of that primal force. The serpent represents both instinct and the Adversary; Babylon represents both overwhelming worldly power and opposition to divine order. In Babylon, instinct, will, domination, and opposition converge at maximum scale. It is therefore not merely one instance of Teth, but its fullest historical embodiment.</text:p>
      <text:p text:style-name="Text_20_body"><text:span text:style-name="T47">A sixth objection is that </text:span><text:span text:style-name="Strong_20_Emphasis"><text:span text:style-name="T47">Babylon is too negative to capture the card’s positive dimension</text:span></text:span><text:span text:style-name="T47">.</text:span></text:p>
      <text:p text:style-name="Text_20_body"><text:span text:style-name="T47">This objection has force because Strength/Lust includes vitality and power, not only warning. The attribution remains privileged because the positive dimension is not located in Babylon itself, but in its </text:span><text:span text:style-name="Strong_20_Emphasis"><text:span text:style-name="T47">subjugation to higher order</text:span></text:span><text:span text:style-name="T47">, already implied in the surrounding arcana. In Strength, the lion’s mouth is closed; in Lust, the beast is reined. Babylon, though maximal in power, is already subject to Providence (VIII) and to the Wheel (X). The card therefore carries not only warning but assurance: even the greatest force cannot overcome properly ordered spiritual strength.</text:span></text:p>
      <text:p text:style-name="Text_20_body"><text:span text:style-name="T47">A seventh objection is that the sequence from </text:span><text:span text:style-name="Strong_20_Emphasis"><text:span text:style-name="T47">Fortune to Lust may become overly deterministic</text:span></text:span><text:span text:style-name="T47">.</text:span></text:p>
      <text:p text:style-name="P17">This objection has force if the cards are read as rigid progression. The attribution remains privileged because the cards are complementary, not deterministic. Fortune establishes the turning of history and the rise of power; Lust asks whether any expression of that power can escape its limits. Babylon answers that question: even at its height, power remains subject to a higher order.</text:p>
      <text:p text:style-name="Text_20_body"><text:span text:style-name="T47">An eighth objection is that </text:span><text:span text:style-name="Strong_20_Emphasis"><text:span text:style-name="T47">Babylon may shift the card too far outward, weakening its application to the Reader</text:span></text:span><text:span text:style-name="T47">.</text:span></text:p>
      <text:p text:style-name="P17">This objection has force because Strength is often read as internal mastery. The attribution remains privileged because Babylon forces that inward turn. As the pinnacle of external power, it demonstrates that no external means can overcome it. <text:span text:style-name="T245">Any attempt to achieve greater power results in </text:span><text:span text:style-name="T246">being overcome with </text:span><text:span text:style-name="T245">the very consuming fire that Babylon seeks to expand.</text:span> The only remaining path is internal alignment with the higher order. The card therefore becomes more, not less, centred on the Reader’s internal state.</text:p>
      <text:h text:style-name="P51" text:outline-level="3"><text:soft-page-break/><text:span text:style-name="T247">Alternative(s) Considered</text:span></text:h>
      <text:p text:style-name="Text_20_body"><text:span text:style-name="T47">A plausible alternative would be </text:span><text:span text:style-name="Strong_20_Emphasis"><text:span text:style-name="T47">Samson</text:span></text:span><text:span text:style-name="T47">. He represents physical strength, </text:span><text:span text:style-name="T248">and connections to the lion symbol;</text:span><text:span text:style-name="T47"> but </text:span><text:span text:style-name="T248">he</text:span><text:span text:style-name="T47"> functions as the anti-archetype: reliance on external force leads to blindness and downfall, not mastery.</text:span></text:p>
      <text:p text:style-name="Text_20_body"><text:span text:style-name="T47">A </text:span><text:span text:style-name="T248">second</text:span><text:span text:style-name="T47"> plausible alternative would be </text:span><text:span text:style-name="Strong_20_Emphasis"><text:span text:style-name="T47">Babalon</text:span></text:span><text:span text:style-name="Strong_20_Emphasis"><text:span text:style-name="T50">, </text:span></text:span><text:span text:style-name="Strong_20_Emphasis"><text:span text:style-name="T249">the Great Mystery herself in specific</text:span></text:span><text:span text:style-name="T47">. This preserves ecstatic power and control, but narrows the card to one expression within the broader system. Babylon includes both institutional and instinctual power, and is therefore more complete.</text:span></text:p>
      <text:p text:style-name="Text_20_body"><text:span text:style-name="T47">A </text:span><text:span text:style-name="T250">third</text:span><text:span text:style-name="T47"> plausible alternative would be </text:span><text:span text:style-name="Strong_20_Emphasis"><text:span text:style-name="T47">the Adversary</text:span></text:span><text:span text:style-name="T47">. This captures opposition, but reduces the card to antagonism, whereas Strength is also a tool that can serve divine order when properly governed.</text:span></text:p>
      <text:h text:style-name="P16" text:outline-level="3">Failure Condition</text:h>
      <text:p text:style-name="P17">This attribution would weaken or fail if Babylon could not be shown to represent both the presence and limit of force, if the card’s internal mastery dimension were not preserved, or if a competing figure or concept better unified power, instinct, will, and their transcendence with greater precision and less structural dependence.</text:p>
      <text:p text:style-name="P12"/>
      <text:h text:style-name="P13" text:outline-level="1"><text:bookmark-start text:name="__RefHeading___Toc9348_3340506842"/><text:span text:style-name="T30">XII. </text:span>The Hanged Man<text:bookmark-end text:name="__RefHeading___Toc9348_3340506842"/></text:h>
      <text:h text:style-name="P14" text:outline-level="2"><text:bookmark-start text:name="__RefHeading___Toc9350_3340506842"/>Abstract<text:bookmark-end text:name="__RefHeading___Toc9350_3340506842"/></text:h>
      <text:p text:style-name="P12">The Hanged Man is Christ. It represents voluntary sacrifice, inversion, and passage through the threshold that transforms the meaning of death itself. More than this, it is the central hinge of the Major Arcana: where the path begun in Adam is re-begun in Christ, and where the personal and historical sequences of the first half are superseded by the spiritual fulfilment of the second. This card is the turning point of the entire Work. </text:p>
      <text:h text:style-name="P14" text:outline-level="2"><text:bookmark-start text:name="__RefHeading___Toc9352_3340506842"/>Revealed Identity<text:bookmark-end text:name="__RefHeading___Toc9352_3340506842"/></text:h>
      <text:p text:style-name="P12">The Hanged Man is Christ, not merely as sacrificial victim, but as the Second Adam. Where the Fool opened with Adam at the beginning of the Adamic covenant, the Hanged Man reopens the path at a higher level: Christ as the New Adam, through whom humanity is no longer defined by the corrupted paternity of Adam, but by divine sonship.</text:p>
      <text:p text:style-name="P12"><text:soft-page-break/>This same hinge completes the arc first opened in the Magus. Moses began the Second Aeon, the age of the Law; Christ fulfills and exhausts it. Thus the Second Aeon <text:span text:style-name="T251">is</text:span> brought to completion here, and the Third begins.</text:p>
      <text:h text:style-name="P14" text:outline-level="2"><text:bookmark-start text:name="__RefHeading___Toc9354_3340506842"/>Development / Role<text:bookmark-end text:name="__RefHeading___Toc9354_3340506842"/></text:h>
      <text:p text:style-name="P12">The Hanged Man represents redemptive inversion. Where Lust shows Babylon in its fullest corruption, the Hanged Man introduces the only force capable of overturning that order without becoming its mirror. The answer to the Beast is not greater force, but willing self-offering. <text:span text:style-name="T251">The Death of XIII is not inflicted by XI; it is purposefully entered into in order to overcome it. </text:span><text:span text:style-name="T252">Lust proposes that Dominion is the highest order of things; through its aspect of Inversion, the Hanged Man instead asserts that the greatest strength lies in Submission. <text:s/></text:span></text:p>
      <text:p text:style-name="P12"/>
      <text:h text:style-name="P14" text:outline-level="2"><text:bookmark-start text:name="__RefHeading___Toc9356_3340506842"/>Iconographic Justification<text:bookmark-end text:name="__RefHeading___Toc9356_3340506842"/></text:h>
      <text:p text:style-name="P12">The central image is unmistakably Christological. In the Thoth deck, the figure is suspended from a cross, and the nails in the hands and feet make clear that this is not a generic hanging, but a cruciform execution transposed into esoteric form. In other traditions, the figure hangs from a cross-barred tree, preserving the scriptural language of Christ as one hung upon a tree. The upside-down posture signifies reversal and answers the Fool directly. Adam fell downward; Christ is lifted up. The first beginning moved into exile; the second opens into restoration. <text:span text:style-name="T253">It also calls to mind St. Peter, the figurehead of the Church; who himself </text:span><text:span text:style-name="T254">traditionally is stated to have</text:span><text:span text:style-name="T253"> asked to be crucified upside-down, as he was unworthy to occupy the same position of Christ. </text:span></text:p>
      <text:p text:style-name="P52">Crowley states of the Arcanum in the Book of Thoth that “it is a baptism which is also a death”, that it “represents the descent of light into darkness in order to redeem it”, and that it “is the card of the Dying God”. Each of these symbols on their own points to a Christ-like figure, and together with the implications of surrender, self-sacrifice, and inversion, it resolves uniquely upon Christ Himself. That even a system explicitly seeking to eschew traditional Christian thought would land upon such a broad selection of symbols that still point so precisely to Christ alone is perhaps one of the strongest supports of this particular system. </text:p>
      <text:h text:style-name="P14" text:outline-level="2"><text:bookmark-start text:name="__RefHeading___Toc9358_3340506842"/>Esoteric Alignment<text:bookmark-end text:name="__RefHeading___Toc9358_3340506842"/></text:h>
      <text:p text:style-name="P12">The Hanged Man is attributed to Mem, and through it to Water. But Mem must be understood in its full depth: not merely as water, nor merely as grave, nor merely as <text:soft-page-break/>womb, but as all three at once. It is the temporary crossing-place through which one state passes into another. <text:span text:style-name="T255"><text:s/></text:span></text:p>
      <text:p text:style-name="P12">The womb dimension becomes especially decisive in light of the scriptural language. Adamic humanity is born of the flesh. The humanity opened by Christ is born of the Spirit. Nicodemus names the paradox directly when he asks, 'Can I enter again into my mother's womb?' Mem signifies the womb not as biological repetition, but as spiritual re-beginning.https://www.vxinstagram.com/p/DSuu2-9ky8q/?igsh=MWRiOXlibGFxa2g5eQ==</text:p>
      <text:p text:style-name="P53"><text:span text:style-name="T255">Th</text:span><text:span text:style-name="T256">is</text:span><text:span text:style-name="T255"> exact water-grave-womb triplicity occurs in the sacrament of Baptism, in which old identity is willingly cast off and buried in a grave of water; the same body of water which simultaneously becomes the womb from which a new identity is born. </text:span><text:span text:style-name="T256">This matches precisely the method of transformation XII implies, and indicates exactly the Death of XIII and (along with the Church’s identification as Bride) Wedding of XIV that directly proceed.</text:span></text:p>
      <text:h text:style-name="P14" text:outline-level="2"><text:bookmark-start text:name="__RefHeading___Toc9360_3340506842"/>Arc Integration<text:bookmark-end text:name="__RefHeading___Toc9360_3340506842"/></text:h>
      <text:p text:style-name="P54">The Hanged Man develops directly from Lust/Strength. Babylon can neither be mastered by appetite nor conquered by counter-force. It must be overturned from outside its own logic.</text:p>
      <text:p text:style-name="P54">From this point onward, every card follows from the fact that sacrifice has already transformed the structure of death and history. In the first six cards the experience was personal. In the next six it became historical. At the Hanged Man the sequence becomes spiritual; <text:span text:style-name="T257">in fact, it is the very last card with a man as the central figure</text:span>.</text:p>
      <text:p text:style-name="P54"><text:span text:style-name="T258">It is thus a “hinge” about which the whole structure of the deck revolves. </text:span>At the Fool, Adam as primordial humanity corresponds to the Tree of Life as body-structure. At the Hanged Man, Christ as the New Adam reveals the Tree as spiritual reality. What began in flesh is here re-begun in spirit.</text:p>
      <text:h text:style-name="P14" text:outline-level="2"><text:bookmark-start text:name="__RefHeading___Toc9362_3340506842"/>The Position of the Reader<text:bookmark-end text:name="__RefHeading___Toc9362_3340506842"/></text:h>
      <text:p text:style-name="P12">The reader stands at the central threshold of the Work. No longer simply as a child of Adam, nor only as one carried through covenantal history, but as one called to pass from flesh into spirit through participation in the pattern of Christ. The card's pattern is not only archetypal, but participatory: 'Take up your cross' and 'I die daily.' <text:span text:style-name="T259">The Reader is, in every sense, being baptised. </text:span></text:p>
      <text:h text:style-name="P14" text:outline-level="2"><text:bookmark-start text:name="__RefHeading___Toc9364_3340506842"/><text:soft-page-break/>Interpretive Implication<text:bookmark-end text:name="__RefHeading___Toc9364_3340506842"/></text:h>
      <text:p text:style-name="P12">In reading, The Hanged Man signifies willing suspension, sacrificial inversion, and passage through a threshold that changes the meaning of suffering and death. This is re-beginning through sacrifice.</text:p>
      <text:h text:style-name="P25" text:outline-level="1"><text:bookmark-start text:name="__RefHeading___Toc9366_3340506842"/>The Hanged Man — Defence<text:bookmark-end text:name="__RefHeading___Toc9366_3340506842"/></text:h>
      <text:p text:style-name="P17">This attribution is defended on three grounds.</text:p>
      <text:p text:style-name="P17">First, it preserves and unifies all traditional symbolic elements of the card. The Hanged Man has consistently represented voluntary sacrifice, suspension, reversal, and altered perception. The figure is bound, inverted, and positioned as one condemned, yet depicted with serenity or illumination. These elements are not independent: they form a coherent structure requiring a figure who is willingly subjected to external punishment, not as a criminal, but as a sacrificial act that produces transformation. The attribution satisfies all constraints simultaneously: divine status, imposed execution, willing participation, and resulting alignment with a higher order.</text:p>
      <text:p text:style-name="P17">Second, it remains stronger than plausible alternatives. Abstract interpretations such as suspension, inversion, or perspective preserve individual aspects but fail to unify them into a single manifestation. Mythological parallels such as Odin preserve sacrifice for wisdom, but lack the necessary mediation between human and divine and do not fully integrate imposed judgement with voluntary acceptance. The attribution uniquely preserves all dimensions—legal, symbolic, spiritual, and cosmological—without reduction.</text:p>
      <text:p text:style-name="P17">Third, it survives adversarial testing at the structural level. The Hanged Man is not assigned as a hinge arbitrarily; it is the only card whose symbolism already operates at the boundary between domains. It is simultaneously physical (a body suspended), psychological (a change in perception), and spiritual (alignment with higher order). Because it alone fully inhabits all three levels at once, it is uniquely capable of mediating the transition from the external and force-driven arc (0–XI) to the internal and spiritual arc (XIII+).</text:p>
      <text:h text:style-name="P16" text:outline-level="3">Card-Specific Pressure Points</text:h>
      <text:p text:style-name="Text_20_body"><text:span text:style-name="T47">A objection is that the attribution may be </text:span><text:span text:style-name="Strong_20_Emphasis"><text:span text:style-name="T47">overdetermined by theology rather than emerging from Tarot itself</text:span></text:span><text:span text:style-name="T47">.</text:span></text:p>
      <text:p text:style-name="P17">This objection has force, particularly given the specificity of the attribution. It fails because the symbolic constraints of the card independently require a figure with <text:soft-page-break/>these exact properties. The Hanged Man is not merely suspended; he is suspended in the position of punishment reserved for criminals, yet is depicted as innocent and illuminated. The suspension is not self-inflicted, yet is willingly accepted. The figure is not merely human, as indicated by the halo and esoteric identifications such as Osiris. These constraints are not introduced by the system—they are inherited from Tarot tradition. The attribution follows from them rather than imposing them.</text:p>
      <text:p text:style-name="Text_20_body"><text:span text:style-name="T47">A second objection is that the card traditionally emphasizes </text:span><text:span text:style-name="Strong_20_Emphasis"><text:span text:style-name="T47">suspension and altered perspective, not sacrifice or redemption</text:span></text:span><text:span text:style-name="T47">.</text:span></text:p>
      <text:p text:style-name="P17">This objection has force if the symbols are treated independently. The attribution remains privileged because it explains why these elements must coexist. The suspension produces stillness; the stillness enables transformation; the inversion signifies not defeat but reorientation. The change in perspective is not incidental to the sacrifice—it is its result. Thus, the attribution does not expand the card beyond its meaning, but clarifies the internal relationship between its components.</text:p>
      <text:p text:style-name="Text_20_body"><text:span text:style-name="T47">A third objection is that the hinge role may be </text:span><text:span text:style-name="Strong_20_Emphasis"><text:span text:style-name="T47">retrofitted rather than inherent</text:span></text:span><text:span text:style-name="T47">.</text:span></text:p>
      <text:p text:style-name="P17">This objection has force only if the card is viewed in isolation. Within the sequence, however, the hinge is already implied. The arc prior to XII is dominated by external forces: authority, structure, power, and will. The arc following XII shifts toward internal, spiritual, and transformative processes. The transition requires a point that is neither purely external nor purely internal. The Hanged Man uniquely fulfills this requirement: it is a physical act that produces a spiritual transformation. The system therefore does not impose hinge status, but makes explicit what the card already performs.</text:p>
      <text:p text:style-name="Text_20_body"><text:span text:style-name="T47">A </text:span><text:span text:style-name="T260">fourth</text:span><text:span text:style-name="T47"> objection is that the card represents </text:span><text:span text:style-name="Strong_20_Emphasis"><text:span text:style-name="T47">liminality rather than decisive transformation</text:span></text:span><text:span text:style-name="T47">.</text:span></text:p>
      <text:p text:style-name="P17">This objection has force because the card depicts suspension rather than action. The attribution remains privileged because the liminal state is itself the transformation. The act is not external change but internal reordering. The figure is not yet in the state of Death or Judgement, but has entered the condition that makes them possible. As such, the card is not resolution, but the necessary turning point that enables resolution.</text:p>
      <text:p text:style-name="Text_20_body"><text:span text:style-name="T47">A </text:span><text:span text:style-name="T260">fifth</text:span><text:span text:style-name="T47"> objection is that the card represents </text:span><text:span text:style-name="Strong_20_Emphasis"><text:span text:style-name="T47">psychological perspective shift, not ontological change</text:span></text:span><text:span text:style-name="T47">.</text:span></text:p>
      <text:p text:style-name="P17"><text:soft-page-break/>This objection has force in modern readings. The attribution remains privileged because Tarot operates across multiple levels simultaneously. On the individual level, the card manifests as a shift in perception. On broader levels, the same pattern manifests as real transformation in state and relation. The attribution preserves both, rather than collapsing the card into one dimension.</text:p>
      <text:h text:style-name="P16" text:outline-level="3">Alternative(s) Considered</text:h>
      <text:p text:style-name="Text_20_body"><text:span text:style-name="T47">A plausible alternative is </text:span><text:span text:style-name="Strong_20_Emphasis"><text:span text:style-name="T47">suspension or inversion</text:span></text:span><text:span text:style-name="T47">. This preserves the visual and psychological elements but lacks explanatory power and fails to unify the symbols.</text:span></text:p>
      <text:p text:style-name="Text_20_body"><text:span text:style-name="T47">A second plausible alternative is </text:span><text:span text:style-name="Strong_20_Emphasis"><text:span text:style-name="T47">initiation or threshold</text:span></text:span><text:span text:style-name="T47">. This preserves the hinge function but remains too abstract to account for the card’s specific imagery, </text:span><text:span text:style-name="T261">which itself encompasses both through baptism</text:span><text:span text:style-name="T47">.</text:span></text:p>
      <text:p text:style-name="Text_20_body"><text:span text:style-name="T47">A third plausible alternative is </text:span><text:span text:style-name="Strong_20_Emphasis"><text:span text:style-name="T47">Odin</text:span></text:span><text:span text:style-name="T47">. This preserves sacrificial wisdom, </text:span><text:span text:style-name="T262">and the iconography of a god hung upon a tree, </text:span><text:span text:style-name="T47">but lacks the necessary mediation between human and divine and does not fully integrate imposed punishment with voluntary acceptance.</text:span></text:p>
      <text:h text:style-name="P16" text:outline-level="3">Failure Condition</text:h>
      <text:p text:style-name="P17">This attribution would weaken or fail if the symbolic elements of the card—suspension, inversion, illumination, imposed punishment, and voluntary acceptance—could be more coherently unified under an alternative figure or concept, or if the card could be shown to function structurally without serving as the transition between external force and internal transformation.</text:p>
      <text:h text:style-name="P13" text:outline-level="1"><text:bookmark-start text:name="__RefHeading___Toc9368_3340506842"/><text:span text:style-name="T30">XIII. </text:span>Death<text:bookmark-end text:name="__RefHeading___Toc9368_3340506842"/></text:h>
      <text:h text:style-name="P14" text:outline-level="2"><text:bookmark-start text:name="__RefHeading___Toc9370_3340506842"/>Abstract<text:bookmark-end text:name="__RefHeading___Toc9370_3340506842"/></text:h>
      <text:p text:style-name="P12">Death is Resurrection. Following the Hanged Man, in which sacrifice transforms death into passage, Death reveals what death becomes once it has been entered and overcome. It is not finality, but the final operation of a non-final force: decisive, ordered, and subordinate to divine purpose. The card is traditionally nameless because death has no independent identity of its own.</text:p>
      <text:h text:style-name="P14" text:outline-level="2"><text:bookmark-start text:name="__RefHeading___Toc9372_3340506842"/>Revealed Identity<text:bookmark-end text:name="__RefHeading___Toc9372_3340506842"/></text:h>
      <text:p text:style-name="P12">Death is Resurrection. <text:span text:style-name="T263">It may seem absurd to equate the Arcanum with what is, on its face, its opposite: however, its historical dimension of transformation makes it clear. </text:span><text:span text:style-name="T264">Resurrection is also the aspect of XIII that, consistent with all other attributions </text:span><text:soft-page-break/><text:span text:style-name="T264">herein, operates at all scales from the local-personal to the global-eschatological.</text:span><text:span text:style-name="T263"> The nameless Arcanum was given the name Death not as complete misnomer, but merely as the initiatory act of the true process within.</text:span> Once death has been willingly entered and transformed into passage, Death cannot still mean death as mere ending. It must instead reveal the result of that passage: that death remains operative, but no longer ultimate. The traditional absence of a name is not <text:span text:style-name="T265">out of respect</text:span> <text:span text:style-name="T265">or lack of knowledge, but as a conscious recognition of the underlying process</text:span>. Death is left unnamed because it possesses no independent identity. It is only intelligible as a function within a greater order. “<text:span text:style-name="T265">Metamorphosis” alone is meaningless: what gives it purpose is the underlying object being transformed. </text:span></text:p>
      <text:h text:style-name="P14" text:outline-level="2"><text:bookmark-start text:name="__RefHeading___Toc9374_3340506842"/>Development / Role<text:bookmark-end text:name="__RefHeading___Toc9374_3340506842"/></text:h>
      <text:p text:style-name="P12">Death represents finality under command. The Hanged Man opened the crossing-place; Death completes the crossing. Death still occurs, but no longer as sovereign force. It has become ordered, bounded, and subordinated. <text:span text:style-name="T266">It is also idempotent: Death, once encountered, no longer holds any power. “O Death, where is thy sting?” This is why the power of XI no longer means any threat. It also marks a transition into the spiritual arc of the deck, as the physical is now incidental: it has been cast aside, replaced with something greater. </text:span></text:p>
      <text:h text:style-name="P14" text:outline-level="2"><text:bookmark-start text:name="__RefHeading___Toc9376_3340506842"/>Iconographic Justification<text:bookmark-end text:name="__RefHeading___Toc9376_3340506842"/></text:h>
      <text:p text:style-name="P12">Across Tarot traditions, Death appears as a skeletal rider: the Pale Horseman of apocalyptic vision, the final horseman. This gives the card its true force: not random cessation, but finality within a structure. <text:span text:style-name="T267">The skeleton itself suggests the idea of structure; it is the underlying framework by which life is supported, and the last thing to remain after decomposition. The structure established in I-XII is thus not cast off entirely, but what it supports shifts from the body to the spirit. <text:s/></text:span></text:p>
      <text:p text:style-name="P12">Th<text:span text:style-name="T268">e Reaper figure of the card</text:span> aligns with the Angel of Death in the tenth plague of Egypt, traditionally identified as Azrael. Azrael is not the identity of the card, but the clearest example of its function. The plague reveals Death not only as judgement, but as metamorphosis within divine order: it softens Pharaoh, transitions Israel from Egypt to covenantal nationhood, and shows that Death is superseded by the blood of the Passover Lamb.</text:p>
      <text:h text:style-name="P14" text:outline-level="2"><text:bookmark-start text:name="__RefHeading___Toc9378_3340506842"/>Esoteric Alignment<text:bookmark-end text:name="__RefHeading___Toc9378_3340506842"/></text:h>
      <text:p text:style-name="P12">Death is attributed to Scorpio. <text:span text:style-name="T269">The scorpion exists as a creature of transformative, decisive action. </text:span>Scripture itself gives the image its sharpest expression: 'O Death, where is thy sting?' The sting belongs to the scorpion, and the question announces its <text:soft-page-break/>defeat. <text:span text:style-name="T269">Not because it necessarily lacks power, but because it has accomplished its asserted divine purpose, and thus can go no further. </text:span></text:p>
      <text:p text:style-name="P11"><text:span text:style-name="T7">The Hebrew letter Nun is the fish. This becomes explicit in the Christian Ichthys. The fish are the followers of Christ, and through Pauline theology the children of Abraham. Abraham, through Tzaddi, was the fish-hook - the covenantal gathering point. Here, through Nun, those fish are shown not merely as gathered, but as preserved through death. The hook gathers, and the fish endure. </text:span><text:span text:style-name="T270">The watery grave-womb of XII is where the transformation takes place, and so what better to identify its inhabitants than fish. The school of fish is a large and diverse yet unified body descended from the same parent, exactly as the Church is. Crowley himself mentions the many fish-centred miracles of the Gospels, and says “Nor is it an accident that St. Peter was a fisherman.” </text:span><text:span text:style-name="T271">The same Peter that led as figurehead in the inverse crucifixion of XII is now the one in command of the Church-fish of XIII. </text:span></text:p>
      <text:h text:style-name="P14" text:outline-level="2"><text:bookmark-start text:name="__RefHeading___Toc9380_3340506842"/>Arc Integration<text:bookmark-end text:name="__RefHeading___Toc9380_3340506842"/></text:h>
      <text:p text:style-name="P12">Death develops directly from the Hanged Man. What was entered willingly in sacrifice is now shown in its transformed operation. It is the first great consequence of the central reversal introduced in XII. It leads directly into Art, where what has passed through death becomes lived union; <text:span text:style-name="T272">the same union out of which both deeper growth blossoms and from which adversarial vigour is reignited</text:span>.</text:p>
      <text:h text:style-name="P14" text:outline-level="2"><text:bookmark-start text:name="__RefHeading___Toc9382_3340506842"/>The Position of the Reader<text:bookmark-end text:name="__RefHeading___Toc9382_3340506842"/></text:h>
      <text:p text:style-name="P12">The reader stands as one who must pass through finality without treating it as ultimate. Death remains final within its operation, but the reader is positioned within the covenantal logic that makes such endings transitional rather than total. </text:p>
      <text:h text:style-name="P14" text:outline-level="2"><text:bookmark-start text:name="__RefHeading___Toc9384_3340506842"/>Interpretive Implication<text:bookmark-end text:name="__RefHeading___Toc9384_3340506842"/></text:h>
      <text:p text:style-name="P12">In reading, Death signifies finalized transformation under divine order. This is the completion of what can no longer remain as it was. <text:span text:style-name="T273">The physical and temporary is cast off in order for new spiritual growth to begin. The state of IX and the act of XII together allow for Resurrection, a spiritual birth, the emerging of the Nun-fish from the womb of Mem. </text:span></text:p>
      <text:h text:style-name="P25" text:outline-level="1"><text:bookmark-start text:name="__RefHeading___Toc9386_3340506842"/>Death — Defence <text:bookmark-end text:name="__RefHeading___Toc9386_3340506842"/></text:h>
      <text:p text:style-name="P17">This attribution is defended on three grounds.</text:p>
      <text:p text:style-name="Text_20_body"><text:span text:style-name="T47">First, it preserves the traditional core of the card while clarifying its function within sequence. Death has always signified termination, transition, and transformation. This system does not alter those meanings but specifies their role: Death is the </text:span><text:soft-page-break/><text:span text:style-name="Strong_20_Emphasis"><text:span text:style-name="T47">inevitable process</text:span></text:span><text:span text:style-name="T47"> that follows the voluntary alignment initiated in the Hanged Man. It is not optional, not avoidable, and not contingent; it is the universal condition through which all forms pass.</text:span></text:p>
      <text:p text:style-name="Text_20_body"><text:span text:style-name="T47">Second, it remains stronger than plausible alternatives. Abstract readings such as “change” or “transformation” preserve continuity but lose the necessary finality implied by Death. Purely cyclical readings preserve renewal but obscure the decisive break required for metamorphosis. Personifications such as the Reaper preserve imagery but not mechanism. Only Death as </text:span><text:span text:style-name="Strong_20_Emphasis"><text:span text:style-name="T47">terminating transformation ordered toward renewal</text:span></text:span><text:span text:style-name="T47"> preserves finality, process, universality, and outcome simultaneously.</text:span></text:p>
      <text:p text:style-name="Text_20_body"><text:span text:style-name="T47">Third, it survives adversarial testing by maintaining both neutrality and differentiation of outcome. Death itself does not change based on prior alignment; its </text:span><text:span text:style-name="Strong_20_Emphasis"><text:span text:style-name="T47">results</text:span></text:span><text:span text:style-name="T47"> do. What is misaligned is consumed and discarded; what is aligned is transformed and elevated. This dual potential is not introduced by the system but inherent in the card’s long-standing association with both destruction and rebirth.</text:span></text:p>
      <text:h text:style-name="P55" text:outline-level="2"><text:bookmark-start text:name="__RefHeading___Toc9388_3340506842"/><text:span text:style-name="T247">Card-Specific Pressure Points</text:span><text:bookmark-end text:name="__RefHeading___Toc9388_3340506842"/></text:h>
      <text:p text:style-name="Text_20_body"><text:span text:style-name="T47">A objection is that Death becomes </text:span><text:span text:style-name="Strong_20_Emphasis"><text:span text:style-name="T47">redundant after the Hanged Man</text:span></text:span><text:span text:style-name="T47">.</text:span></text:p>
      <text:p text:style-name="Text_20_body"><text:span text:style-name="T47">This objection has force if XII is interpreted as completing transformation. The attribution resolves this by distinguishing </text:span><text:span text:style-name="Strong_20_Emphasis"><text:span text:style-name="T47">initiation from process</text:span></text:span><text:span text:style-name="T47">. The Hanged Man represents the act of surrender and alignment; Death represents the inevitable transformation that follows. This mirrors the structural pairing seen elsewhere (e.g., Lovers initiating union, </text:span><text:span text:style-name="T274">Art</text:span><text:span text:style-name="T47"> maintaining it). Without Death, the act in XII would have no consequence; without XII, Death would lack differentiation in outcome.</text:span></text:p>
      <text:p text:style-name="Text_20_body"><text:span text:style-name="T47">A second objection is that Death is traditionally </text:span><text:span text:style-name="Strong_20_Emphasis"><text:span text:style-name="T47">impersonal and inevitable</text:span></text:span><text:span text:style-name="T47">, whereas the system introduces conditional results.</text:span></text:p>
      <text:p text:style-name="Text_20_body"><text:span text:style-name="T47">This objection has force if inevitability is confused with uniformity. The attribution preserves inevitability fully: Death applies equally to all. What differs is not whether Death occurs, but </text:span><text:span text:style-name="Strong_20_Emphasis"><text:span text:style-name="T47">how its process resolves</text:span></text:span><text:span text:style-name="T47">. This distinction is already implicit in the card’s association with both decay and renewal. The system clarifies, rather than alters, this duality.</text:span></text:p>
      <text:p text:style-name="Text_20_body"><text:span text:style-name="T47">A </text:span><text:span text:style-name="T275">third</text:span><text:span text:style-name="T47"> objection is that Death represents </text:span><text:span text:style-name="Strong_20_Emphasis"><text:span text:style-name="T47">cyclical renewal</text:span></text:span><text:span text:style-name="T47">, not directional progression.</text:span></text:p>
      <text:p text:style-name="P17">This objection has force given traditional associations with natural cycles. The attribution resolves this by integrating both models. Death participates in cycles, but <text:soft-page-break/>those cycles are not static repetitions. As with the Wheel of Fortune, recurrence operates within a broader progression toward completion. Endings generate beginnings, but not identical ones; each cycle advances the system toward its final state.</text:p>
      <text:p text:style-name="Text_20_body"><text:span text:style-name="T47">A </text:span><text:span text:style-name="T275">fourth</text:span><text:span text:style-name="T47"> objection is that Death’s destructive tone conflicts with a system oriented toward </text:span><text:span text:style-name="Strong_20_Emphasis"><text:span text:style-name="T47">restoration or completion</text:span></text:span><text:span text:style-name="T47">.</text:span></text:p>
      <text:p text:style-name="Text_20_body"><text:span text:style-name="T47">This objection has force if destruction is seen as terminal. The attribution resolves this by emphasizing that destruction is </text:span><text:span text:style-name="Strong_20_Emphasis"><text:span text:style-name="T47">instrumental, not ultimate</text:span></text:span><text:span text:style-name="T47">. Death removes what cannot persist in higher order. Like metamorphosis, dissolution is not failure but precondition. The caterpillar does not survive the process unchanged; it is transformed through the loss of its prior form.</text:span></text:p>
      <text:h text:style-name="P55" text:outline-level="2"><text:bookmark-start text:name="__RefHeading___Toc9390_3340506842"/><text:span text:style-name="T247">Alternative(s) Considered</text:span><text:bookmark-end text:name="__RefHeading___Toc9390_3340506842"/></text:h>
      <text:p text:style-name="Text_20_body"><text:span text:style-name="T47">A plausible alternative is </text:span><text:span text:style-name="Strong_20_Emphasis"><text:span text:style-name="T47">Transformation</text:span></text:span><text:span text:style-name="T47">. This preserves continuity but lacks the finality and necessity conveyed by Death.</text:span></text:p>
      <text:p text:style-name="Text_20_body"><text:span text:style-name="T47">A second plausible alternative is </text:span><text:span text:style-name="Strong_20_Emphasis"><text:span text:style-name="T47">Cyclical Renewal</text:span></text:span><text:span text:style-name="T47">. This preserves regeneration but weakens the decisive break required for progression.</text:span></text:p>
      <text:p text:style-name="Text_20_body"><text:span text:style-name="T47">A </text:span><text:span text:style-name="T276">third</text:span><text:span text:style-name="T47"> plausible alternative is </text:span><text:span text:style-name="Strong_20_Emphasis"><text:span text:style-name="T47">Ego Death</text:span></text:span><text:span text:style-name="T47">. This preserves the internal dimension but neglects the card’s universality and physical inevitability.</text:span></text:p>
      <text:h text:style-name="P55" text:outline-level="2"><text:bookmark-start text:name="__RefHeading___Toc9392_3340506842"/><text:span text:style-name="T247">Failure Condition</text:span><text:bookmark-end text:name="__RefHeading___Toc9392_3340506842"/></text:h>
      <text:p text:style-name="P17">This attribution would weaken or fail if Death could be shown to function without distinction from XII, if its inevitability were compromised by conditional interpretation, or if an alternative formulation better preserved finality, transformation, universality, and progression without introducing redundancy.</text:p>
      <text:h text:style-name="P13" text:outline-level="1"><text:bookmark-start text:name="__RefHeading___Toc9394_3340506842"/><text:span text:style-name="T30">XIV. </text:span>Art / <text:span text:style-name="T30">Temperance</text:span><text:bookmark-end text:name="__RefHeading___Toc9394_3340506842"/></text:h>
      <text:h text:style-name="P14" text:outline-level="2"><text:bookmark-start text:name="__RefHeading___Toc9396_3340506842"/>Abstract<text:bookmark-end text:name="__RefHeading___Toc9396_3340506842"/></text:h>
      <text:p text:style-name="P12">Art is Marriage. Where the Lovers is Wedding - the covenantal act that initiates union - Art is the lived continuation of that union after transformation. Following the hinge of the Hanged Man and Death, this card represents marriage no longer merely in the order of flesh, but as sustained spiritual, covenantal, and alchemical life.</text:p>
      <text:h text:style-name="P14" text:outline-level="2"><text:bookmark-start text:name="__RefHeading___Toc9398_3340506842"/>Revealed Identity<text:bookmark-end text:name="__RefHeading___Toc9398_3340506842"/></text:h>
      <text:p text:style-name="P12">Art is Marriage. Wedding initiates the bond; marriage is the life that bond must become. The distinction is necessary. The Lovers is the act of entry. Art is the <text:soft-page-break/>endurance, practice, and continuing reality of the union once entered. <text:span text:style-name="T277">This is why Temperance can be rightly renamed as Art: while it does require careful and delicate balance to sustain, the result is not merely balance, but a new creation entirely. This is likewise seen in the card’s alchemical imagery across traditions: thesis and antithesis become synthesis, distinct elements are combined into one whole with new and unique properties. </text:span></text:p>
      <text:h text:style-name="P14" text:outline-level="2"><text:bookmark-start text:name="__RefHeading___Toc9400_3340506842"/>Development / Role<text:bookmark-end text:name="__RefHeading___Toc9400_3340506842"/></text:h>
      <text:p text:style-name="P56">Art represents union sustained. In the New Testament, marriage becomes the living figure of Christ and the Church, governed by sacrificial love: 'Love your wife as Christ loved the Church.' Art is therefore impossible without the hinge of the Hanged Man. It is marriage after the Cross, not merely after the wedding. <text:span text:style-name="T278">The Tree of Life represents this visually: the path of XIV is the path between Tiphareth and Yesod, between Sun and Moon, between Christ and the Church. It is a direct connection, and one of central position. </text:span></text:p>
      <text:p text:style-name="P57">It also occurs on both physical and spiritual levels. It was initiated in VI, Wedding as always being a foreshadowing of the true union to come. But after the transformation of XIII, its consummation is seen, the true spiritual dimension of the work. This is represented alchemically with the inscription of VITRIOL, <text:span text:style-name="T279">VISITA INTERIORA TERRAE RECTIFICANDO INVENIES OCCULTUM LAPIDEM,</text:span><text:span text:style-name="T280"> or “Visit the interior parts of the earth: by rectification thou shalt find the hidden stone.” The inner-earth visitation was accomplished through the grave of XIII, and now the Philosopher’s stone is seen as the immediate result in XIV. <text:s text:c="3"/></text:span></text:p>
      <text:h text:style-name="P14" text:outline-level="2"><text:bookmark-start text:name="__RefHeading___Toc9402_3340506842"/>Iconographic Justification<text:bookmark-end text:name="__RefHeading___Toc9402_3340506842"/></text:h>
      <text:p text:style-name="P11"><text:span text:style-name="T7">Across Tarot traditions, Temperance depicts the measured pouring and mixing of fluids. In Thoth, this becomes explicit alchemy. Opposites are joined, exchanged, and held together in a precise process. </text:span><text:span text:style-name="T7">The visual continuity with the Lovers is especially important. In the Lovers, the Rebis appears as the sign of conjunction - the wedding of opposites. In Art, that same logic returns, no longer as inauguration, but as the continuing process by which the conjunction is maintained and perfected in lived form.</text:span></text:p>
      <text:p text:style-name="P58">It is noteworthy that the mixture is depicted as an ongoing process, not a static result. It would seem to be contradictory in that it is already a new and unified object, with its own properties distinct from its ingredients; yet it is still shown being actively mixed and balanced. This same duality is present in Wedding as concept, where the <text:soft-page-break/>Wedding is both its own entity and encompasses the necessary and continuous balancing processes to maintain it. </text:p>
      <text:h text:style-name="P14" text:outline-level="2"><text:bookmark-start text:name="__RefHeading___Toc9404_3340506842"/>Esoteric Alignment<text:bookmark-end text:name="__RefHeading___Toc9404_3340506842"/></text:h>
      <text:p text:style-name="P59">Art is attributed to Samekh, the prop or support. Samekh does not initiate the union. It sustains it. <text:span text:style-name="T281">Samekh is a pillar, calling to mind the Arcanum’s position in the central pillar of the Sephirot, the pillar of balance; again connecting its fundamental concepts of ongoing support </text:span><text:span text:style-name="T282">and</text:span><text:span text:style-name="T281"> unified opposites. </text:span></text:p>
      <text:p text:style-name="P59"><text:span text:style-name="T283">The astrological attribution is</text:span> Sagittarius, <text:span text:style-name="T283">which stands in the Zodiac as the opposite of VI’s Gemini. This</text:span> gives the card direction and teleology - union oriented toward fulfilment. <text:span text:style-name="T283">The focus is no longer on the duality of combined opposites, but on their mutual direction, oriented towards the same goal. </text:span></text:p>
      <text:h text:style-name="P14" text:outline-level="2"><text:bookmark-start text:name="__RefHeading___Toc9406_3340506842"/>Arc Integration<text:bookmark-end text:name="__RefHeading___Toc9406_3340506842"/></text:h>
      <text:p text:style-name="P12">Art develops directly from Death. What has passed through finality and been preserved now becomes a stable condition of life. This is the spiritual counterpart to the Lovers. The Lovers established Wedding in the order of flesh and covenantal initiation. Art reveals Marriage in the order of spirit and sustained communion. <text:span text:style-name="T284">It is the first spiritual development to come out of XII and XIII’s submission and transformation, the consummation of the Wedding in VI, and what draws out the full adversarial force that is to be seen next in XV. </text:span></text:p>
      <text:h text:style-name="P14" text:outline-level="2"><text:bookmark-start text:name="__RefHeading___Toc9408_3340506842"/>The Position of the Reader<text:bookmark-end text:name="__RefHeading___Toc9408_3340506842"/></text:h>
      <text:p text:style-name="P12">The reader stands within Marriage as a lived covenant. The task is no longer simply to choose rightly, but to remain rightly joined. Because XII stands behind this card, the bond is explicitly spiritual and sacrificial. </text:p>
      <text:h text:style-name="P14" text:outline-level="2"><text:bookmark-start text:name="__RefHeading___Toc9410_3340506842"/>Interpretive Implication<text:bookmark-end text:name="__RefHeading___Toc9410_3340506842"/></text:h>
      <text:p text:style-name="P12">In reading, Art signifies sustained union, lived covenant, and the ongoing work of holding opposites together in fruitful coherence. This is married life in the spirit. <text:span text:style-name="T285">It suggests direction and purpose, as well as stability. It represents a direct connection to the divine and the divine work. </text:span></text:p>
      <text:h text:style-name="P25" text:outline-level="1"><text:bookmark-start text:name="__RefHeading___Toc9412_3340506842"/>Art / Temperance — Defence<text:bookmark-end text:name="__RefHeading___Toc9412_3340506842"/></text:h>
      <text:p text:style-name="P17">This attribution is defended on three grounds.</text:p>
      <text:p text:style-name="Text_20_body"><text:span text:style-name="T47">First, it sustains the card’s full symbolic burden rather than one layer only. Marriage accounts not merely for union, but for </text:span><text:span text:style-name="Strong_20_Emphasis"><text:span text:style-name="T47">the continued process that results from Wedding</text:span></text:span><text:span text:style-name="T47">. Because Wedding was already clarified as physical, spiritual, and cosmic </text:span><text:soft-page-break/><text:span text:style-name="T47">at once, Marriage inherits that same scale. Temperance / Art is therefore not mere mixture, combination, or transmutation, but the active and ongoing process by which opposite polarities are held together in balanced unity across all levels.</text:span></text:p>
      <text:p text:style-name="P17">Second, it remains stronger than plausible alternatives. Alchemy, integration, equilibrium, covenantal endurance, and reconstitution all preserve real aspects of the card, but each does so only partially. Marriage alone preserves the necessary combination of:</text:p>
      <text:list text:style-name="L1">
        <text:list-item>
          <text:p text:style-name="P60">ongoing process rather than single act </text:p>
        </text:list-item>
        <text:list-item>
          <text:p text:style-name="P60">divine mediation rather than self-contained combination </text:p>
        </text:list-item>
        <text:list-item>
          <text:p text:style-name="P60">union of opposites rather than mere stabilisation </text:p>
        </text:list-item>
        <text:list-item>
          <text:p text:style-name="P61">a singular higher-order result rather than simple coexistence </text:p>
        </text:list-item>
      </text:list>
      <text:p text:style-name="P17">Third, it survives adversarial testing. The attribution does not depend only on the Lovers/Art parallel, though that parallel is real and traditional. It also stands independently from the card’s own symbolism: the angelic or divinely mediated figure, the alchemical process, the visible unification of opposites, and the fact that the process is shown as active and ongoing rather than complete or static.</text:p>
      <text:h text:style-name="P16" text:outline-level="3">Card-Specific Pressure Points</text:h>
      <text:p text:style-name="Text_20_body"><text:span text:style-name="T47">A objection to this attribution is that </text:span><text:span text:style-name="Strong_20_Emphasis"><text:span text:style-name="T47">Marriage may be too specific for a card traditionally centred on alchemy, balance, mixture, or moderation</text:span></text:span><text:span text:style-name="T47">.</text:span></text:p>
      <text:p text:style-name="P17">This objection has force, because Temperance and Art both operate in a broad symbolic field. The attribution remains privileged because Marriage is not being used here in a merely social or domestic sense. It names the precise kind of process the card depicts: a divinely mediated, ongoing unification of opposite polarities into a balanced and coherent whole. Alchemy alone is too broad. Marriage identifies the specific alchemical end-state already active in process.</text:p>
      <text:p text:style-name="Text_20_body"><text:span text:style-name="T47">A second objection is that the card may be about </text:span><text:span text:style-name="Strong_20_Emphasis"><text:span text:style-name="T47">transformation itself</text:span></text:span><text:span text:style-name="T47">, not about a particular relational condition such as Marriage.</text:span></text:p>
      <text:p text:style-name="P17">This objection has force because Art clearly does depict transmutation. The attribution remains privileged because not every transformation qualifies. The card does not show arbitrary change, but a very specific kind of transformation: one that is divinely governed, polarity-bearing, and directed toward higher-order wholeness. Marriage clarifies why these elements belong together. It is not transformation in general, but transformation through union into a singular life.</text:p>
      <text:p text:style-name="Text_20_body"><text:soft-page-break/><text:span text:style-name="T47">A third objection is that Temperance traditionally emphasizes </text:span><text:span text:style-name="Strong_20_Emphasis"><text:span text:style-name="T47">balance, restraint, and proportion</text:span></text:span><text:span text:style-name="T47">, not Marriage specifically.</text:span></text:p>
      <text:p text:style-name="P17">This objection has force because those are undeniably present in the card. The attribution remains privileged because balance and restraint are not depicted as ends in themselves. They are the means by which a larger, more ordered, and more powerful whole is created. That is exactly what Marriage clarifies. The card is not about proportion for its own sake, but about sustaining a union whose whole exceeds its parts and is better ordered toward divine purpose.</text:p>
      <text:p text:style-name="Text_20_body"><text:span text:style-name="T47">A </text:span><text:span text:style-name="T286">fourth</text:span><text:span text:style-name="T47"> objection is that </text:span><text:span text:style-name="Strong_20_Emphasis"><text:span text:style-name="T47">Samekh as support</text:span></text:span><text:span text:style-name="T47"> indicates steadiness or maintenance, but not specifically Marriage.</text:span></text:p>
      <text:p text:style-name="P17">This objection has force because support is broader than any one institution. The attribution remains privileged because Samekh implies not just support in general, but a larger structure upheld by the continual cooperation of its parts. Without those supports, the whole collapses. Marriage is exactly such a structure. It is not a static fact but an actively maintained union whose integrity depends on continued support from within itself.</text:p>
      <text:p text:style-name="Text_20_body"><text:span text:style-name="T47">A </text:span><text:span text:style-name="T287">fifth</text:span><text:span text:style-name="T47"> objection is that </text:span><text:span text:style-name="Strong_20_Emphasis"><text:span text:style-name="T47">Sagittarius</text:span></text:span><text:span text:style-name="T47"> may imply aspiration or direction more than covenantal union.</text:span></text:p>
      <text:p text:style-name="P17">This objection has force only if the union is treated as self-contained. The attribution remains privileged because Sagittarius clarifies precisely why Marriage is stronger than Union or Alchemy in the abstract: the process is not complete in itself, but aimed toward a divine end. Marriage in this sense is teleological. It exists not merely to combine, but to direct that combination toward fulfilment of the greater Work.</text:p>
      <text:p text:style-name="Text_20_body"><text:span text:style-name="T47">A final objection is that the </text:span><text:span text:style-name="Strong_20_Emphasis"><text:span text:style-name="T47">Christ-and-Church reading</text:span></text:span><text:span text:style-name="T47"> may make the card too doctrinal.</text:span></text:p>
      <text:p text:style-name="P17">This objection has force because the interpretation is indeed theologically explicit. The attribution remains privileged because it resolves rather than distorts the card’s breadth. The original tradition already appears to contain disjointed scales: personal alchemical transformation, moral balance, and cosmic union. Marriage unites these. On the personal level, it is the soul’s ongoing spiritual process; on the cosmological level, it is the union of human and divine order. The Christ-and-Church reading therefore does not over-determine the card, but names the structure that already binds its scales together.</text:p>
      <text:h text:style-name="P16" text:outline-level="3"><text:soft-page-break/>Alternative(s) Considered</text:h>
      <text:p text:style-name="Text_20_body"><text:span text:style-name="T47">A plausible alternative would be </text:span><text:span text:style-name="Strong_20_Emphasis"><text:span text:style-name="T47">Alchemy</text:span></text:span><text:span text:style-name="T47">. This preserves much of the card’s symbolism, and indeed the meaning of the card lies within alchemy. It remains too broad. Alchemy encompasses many operations and ends; the card is not alchemy in general, but the particular alchemical process already directed toward its highest goal. Marriage names that goal and the ongoing life of attaining it.</text:span></text:p>
      <text:p text:style-name="Text_20_body"><text:span text:style-name="T47">A </text:span><text:span text:style-name="T288">second</text:span><text:span text:style-name="T47"> plausible alternative would be </text:span><text:span text:style-name="Strong_20_Emphasis"><text:span text:style-name="T47">Equilibrium</text:span></text:span><text:span text:style-name="T47">. This preserves the endpoint, but not the process, mediation, or transformational force.</text:span></text:p>
      <text:h text:style-name="P16" text:outline-level="3">Failure Condition</text:h>
      <text:p text:style-name="P17">This attribution would weaken or fail if Marriage could not be shown to preserve divine mediation, ongoing process, polarity-union, and higher-order teleology more fully than broader alchemical or integrative alternatives, or if the card proved to be better explained as transformation in general rather than as sustained union toward divine purpose.</text:p>
      <text:p text:style-name="P12"/>
      <text:h text:style-name="P13" text:outline-level="1"><text:bookmark-start text:name="__RefHeading___Toc9414_3340506842"/><text:span text:style-name="T289">XV. </text:span>The Devil<text:bookmark-end text:name="__RefHeading___Toc9414_3340506842"/></text:h>
      <text:h text:style-name="P14" text:outline-level="2"><text:bookmark-start text:name="__RefHeading___Toc9416_3340506842"/>Abstract<text:bookmark-end text:name="__RefHeading___Toc9416_3340506842"/></text:h>
      <text:p text:style-name="P12">The Devil is the Adversary. Where Art reveals marriage as lived covenantal union, the Devil reveals its inversion: bondage, distortion, and the false union of power with appetite. This card gathers into one image every force that resists the Great Work, not as autonomous sovereignty, but as constrained opposition already under divine restriction. </text:p>
      <text:h text:style-name="P14" text:outline-level="2"><text:bookmark-start text:name="__RefHeading___Toc9418_3340506842"/>Revealed Identity<text:bookmark-end text:name="__RefHeading___Toc9418_3340506842"/></text:h>
      <text:p text:style-name="P12">The Devil is the Adversary. The card does not represent evil in general, nor mere temptation, but the unified structure of opposition to the Great Work. The term preserves the older sense from which the name Satan is derived: one defined by opposition. <text:span text:style-name="T290">This is the force behind the overwhelming Strength of Babylon in XI. </text:span></text:p>
      <text:h text:style-name="P14" text:outline-level="2"><text:bookmark-start text:name="__RefHeading___Toc9420_3340506842"/>Development / Role<text:bookmark-end text:name="__RefHeading___Toc9420_3340506842"/></text:h>
      <text:p text:style-name="P12">The Devil represents adversarial inversion. Where Art sustains union, the Devil corrupts it. Once the right form of union is known, its opposite can be recognized with equal clarity. The Devil is the Great Work turned against itself. <text:span text:style-name="T291">Its nature has long been a point of contention in Tarot tradition: it presents itself openly as the </text:span><text:soft-page-break/><text:span text:style-name="T291">Devil, and certainly carries dimensions of bondage and tribulation. </text:span><text:span text:style-name="T292">But all practitioners, especially Crowley, recognised an underlying positive dimension. This reflects the Arcanum’s mode of operation: it does not openly present evil; it take</text:span><text:span text:style-name="T293">s</text:span><text:span text:style-name="T292"> that which is good, and corrupts it, using it deceitfully for its own purposes. </text:span></text:p>
      <text:h text:style-name="P14" text:outline-level="2"><text:bookmark-start text:name="__RefHeading___Toc9422_3340506842"/>Iconographic Justification<text:bookmark-end text:name="__RefHeading___Toc9422_3340506842"/></text:h>
      <text:p text:style-name="P12">The iconography is composite and intentional. At the centre stands the goat-headed form traditionally associated with Baphomet, not as the identity of the card but as one symbolic face of the Adversary.</text:p>
      <text:p text:style-name="P12">The male and female figures bound below <text:span text:style-name="T293">in RWS and TdM </text:span>are the Lovers, but corrupted. The chains belong not only to them, but also to the Adversary. In Revelation, the Adversary is chained and cast into the abyss. The Devil is therefore not shown in unbounded victory, but in constrained operation. <text:span text:style-name="T294">Alignment with it, though appearing to promise freedom, instead leads to bondage. </text:span></text:p>
      <text:p text:style-name="P12">The contrast with the Lovers is strengthened further by the Serpent in the Rider-Waite-Smith Lovers, <text:span text:style-name="T295">showing that figures of the adversary have been present since the intentional decision to participate in the divine work was made. </text:span><text:span text:style-name="T296">(And through the identification of RWS Lovers with the Garden of Eden, working in the background since the moment of the Fool.) </text:span></text:p>
      <text:h text:style-name="P14" text:outline-level="2"><text:bookmark-start text:name="__RefHeading___Toc9424_3340506842"/>Esoteric Alignment<text:bookmark-end text:name="__RefHeading___Toc9424_3340506842"/></text:h>
      <text:p text:style-name="P12">The Devil is attributed to Capricorn, the sea-goat. The goat aligns with Baphomet and appetite. The sea opens the card into the Lake of Fire, already containing the adversary's final destiny. <text:span text:style-name="T297">It reflects the sacrificial ram of IV, but inverted. Instead of the Air and Fire of Abraham’s offering of Isaac, it is instead associated with Water and Earth. This continues the method of the Adversary: to take the divine work and invert it. </text:span></text:p>
      <text:p text:style-name="P12">The Hebrew letter Ayin, the eye, clarifies that the Devil's power is sustained not only by appetite, but by distorted perception. <text:span text:style-name="T298">It is connected also to Ayin, the void: the formless world-state before the emanation of the Ain Soph Aur; and the terminal state of both the Adversary and Hades itself as cast into the Lake of Fire. </text:span></text:p>
      <text:p text:style-name="P11"><text:span text:style-name="T7">The Serpent is another face of the Adversary, and in many ways its earliest one. In Eden it operates through the very distortion that Ayin names. The Serpent is already constrained - cursed to crawl - and already placed under the Protoevangelion's promise: 'He shall bruise thy head, and thou shalt bruise his heel.' The Adversary can wound, but only asymmetrically and under judgment.</text:span></text:p>
      <text:h text:style-name="P14" text:outline-level="2"><text:bookmark-start text:name="__RefHeading___Toc9426_3340506842"/><text:soft-page-break/>Arc Integration<text:bookmark-end text:name="__RefHeading___Toc9426_3340506842"/></text:h>
      <text:p text:style-name="P12">The Devil develops directly from Art as its exact inversion. <text:span text:style-name="T299">Instead of the unified support of the divine work, it is unified opposition to it. Through the sexual dimension inherent in the Arcanum, it perverts and corrupts the consummation of Wedding. </text:span><text:s/>It also gathers earlier foreshadowings: Babylon, Beast, city, and corruption are now revealed as one adversarial principle. <text:span text:style-name="T300">The Work is in process, unified across all levels; so to must the Adversary be.</text:span> The card must precede the Tower. In the Devil, the Adversary is shown restrained but not yet defeated. In the Tower, that restraint <text:span text:style-name="T301">will become</text:span> active divine punishment. </text:p>
      <text:h text:style-name="P14" text:outline-level="2"><text:bookmark-start text:name="__RefHeading___Toc9428_3340506842"/>The Position of the Reader<text:bookmark-end text:name="__RefHeading___Toc9428_3340506842"/></text:h>
      <text:p text:style-name="P12">The reader is not the goat, the Beast, nor the bound pair. The one who has passed through the Hanged Man, Death, and Art is not placed inside the Devil's bondage, but in the position of one who sees it for what it is. The chains are not the reader's. <text:span text:style-name="T302">However, the Devil and all its subordinates will confront the reader with a unified force and renewed vigo</text:span><text:span text:style-name="T303">u</text:span><text:span text:style-name="T302">r. </text:span></text:p>
      <text:h text:style-name="P14" text:outline-level="2"><text:bookmark-start text:name="__RefHeading___Toc9430_3340506842"/>Interpretive Implication<text:bookmark-end text:name="__RefHeading___Toc9430_3340506842"/></text:h>
      <text:p text:style-name="P12">In reading, the Devil signifies adversarial structures, distorted perception, and forms of bondage that parody life while opposing it. What binds is itself bound. <text:span text:style-name="T304">The key to overcoming it is found in XII, XII, and XIV: if the reader is aligned with them, it cannot overcome. </text:span><text:span text:style-name="T305">It represents bondage in disguise as freedom; the forms of the divine work populated with exact opposite substance. </text:span></text:p>
      <text:h text:style-name="P25" text:outline-level="1"><text:bookmark-start text:name="__RefHeading___Toc9432_3340506842"/>The Devil — Defence<text:bookmark-end text:name="__RefHeading___Toc9432_3340506842"/></text:h>
      <text:p text:style-name="P17">This attribution is defended on three grounds.</text:p>
      <text:p text:style-name="P17">First, it sustains the card’s full symbolic burden rather than one layer only. “The Adversary” clarifies that the card is not about one isolated manifestation of evil, temptation, or bondage, but about the total structure of opposing force as it appears in demonic, human, worldly, material, and inward forms. The Devil is not merely Satan as one figure among others, but the representative of the entire adversarial field.</text:p>
      <text:p text:style-name="P17">Second, it remains stronger than plausible alternatives. Bondage, inversion, temptation, false union, distortion, and the Beast all preserve real dimensions of the card, but each isolates only one method, result, or manifestation of the opposition. “The Adversary” alone unifies the force, its methods, its goal, and its destiny.</text:p>
      <text:p text:style-name="P17"><text:soft-page-break/>Third, it survives adversarial testing. The card’s many symbols do not fragment its meaning, but require a broader and more exact centre. Goat, serpent, beast, false union, bondage, glamour, and inversion all point toward one reality: a power whose purpose is to oppose, distort, imitate, or suppress the Divine Work. The title “Devil” points toward this; the attribution “Adversary” clarifies it.</text:p>
      <text:h text:style-name="P16" text:outline-level="3">Card-Specific Pressure Points</text:h>
      <text:p text:style-name="Text_20_body"><text:span text:style-name="T47">A objection to this attribution is that </text:span><text:span text:style-name="Strong_20_Emphasis"><text:span text:style-name="T47">“The Adversary” may simply restate the title without adding explanatory force</text:span></text:span><text:span text:style-name="T47">.</text:span></text:p>
      <text:p text:style-name="P17">This objection has force, because the card is already called The Devil. The attribution remains privileged because it clarifies the card’s function across scale. In practical reading, the binding or opposing force at work is rarely purely Satanic in an immediate sense. It may be demonic, human, institutional, bodily, psychological, or worldly. “The Devil” may suggest one supreme hostile manifestation; “The Adversary” clarifies that the card refers to the entire class of forces that oppose divine order and resist the Great Work. It therefore adds scope and precision rather than mere rewording.</text:p>
      <text:p text:style-name="Text_20_body"><text:span text:style-name="T47">A second objection is that </text:span><text:span text:style-name="Strong_20_Emphasis"><text:span text:style-name="T47">“Adversary” may overemphasi</text:span></text:span><text:span text:style-name="Strong_20_Emphasis"><text:span text:style-name="T306">s</text:span></text:span><text:span text:style-name="Strong_20_Emphasis"><text:span text:style-name="T47">e hostility while under-emphasi</text:span></text:span><text:span text:style-name="Strong_20_Emphasis"><text:span text:style-name="T306">s</text:span></text:span><text:span text:style-name="Strong_20_Emphasis"><text:span text:style-name="T47">ing bondage, temptation, and inversion</text:span></text:span><text:span text:style-name="T47">.</text:span></text:p>
      <text:p text:style-name="P17">This objection has force because those features are central to the card’s lived meaning. The attribution remains privileged because bondage, temptation, deception, corruption, and misrepresentation are not rival centres of the card, but the primary methods by which adversarial force operates. “Adversary” preserves not only the goal of opposition, but the fact that opposition works through distortion, seduction, false freedom, and entrapment. These are not lost, but ordered correctly under the wider structure.</text:p>
      <text:p text:style-name="P17"/>
      <text:p text:style-name="Text_20_body"><text:span text:style-name="T47">A </text:span><text:span text:style-name="T307">third</text:span><text:span text:style-name="T47"> objection is that </text:span><text:span text:style-name="Strong_20_Emphasis"><text:span text:style-name="T47">“Adversary” may over-personali</text:span></text:span><text:span text:style-name="Strong_20_Emphasis"><text:span text:style-name="T307">s</text:span></text:span><text:span text:style-name="Strong_20_Emphasis"><text:span text:style-name="T47">e</text:span></text:span><text:span text:style-name="T47"> what is also systemic, institutional, bodily, or inward.</text:span></text:p>
      <text:p text:style-name="P17">This objection has force if adversariality is treated too narrowly as one individual hostile will. The attribution remains privileged because it expands rather than narrows the scale. The Adversary is not Satan alone, but includes the fleshly self, worldly order, and material opposition wherever they stand against divine order. External and internal enemies are therefore united not by identity but by common purpose. That common purpose is what the attribution names.</text:p>
      <text:p text:style-name="Text_20_body"><text:soft-page-break/><text:span text:style-name="T47">A </text:span><text:span text:style-name="T308">fourth</text:span><text:span text:style-name="T47"> objection is that </text:span><text:span text:style-name="Strong_20_Emphasis"><text:span text:style-name="T47">Ayin may point more naturally to deception, glamour, or false perception than to the Adversary specifically</text:span></text:span><text:span text:style-name="T47">.</text:span></text:p>
      <text:p text:style-name="P17">This objection has force because Ayin clearly does carry those meanings. The attribution remains privileged because deception, illusion, temptation, and material fixation are never functions of the divine or rightly ordered state. When they appear, they indicate adversarial activity at work through them. Ayin therefore points not away from the Adversary, but directly toward its preferred mode of operation.</text:p>
      <text:p text:style-name="Text_20_body"><text:span text:style-name="T47">A final objection is that </text:span><text:span text:style-name="Strong_20_Emphasis"><text:span text:style-name="T47">Baphomet may resist reduction into a purely adversarial Christian frame</text:span></text:span><text:span text:style-name="T47">.</text:span></text:p>
      <text:p text:style-name="P17">This objection has force in occult contexts where Baphomet is treated as polyvalent or intentionally ambiguous. The attribution remains privileged because that ambiguity is itself part of the card’s logic. Baphomet has long been associated with idolatry, materiality, and pseudo-divinity—with imitation of the divine rather than true divinity. That is precisely why “Devil” alone is insufficient. The card needs a term that clarifies not merely one icon, but the broader adversarial method of counterfeiting, mimicking, and opposing divine order. “The Adversary” does this more fully.</text:p>
      <text:h text:style-name="P16" text:outline-level="3">Alternative(s) Considered</text:h>
      <text:p text:style-name="Text_20_body"><text:span text:style-name="T47">A plausible alternative would be </text:span><text:span text:style-name="Strong_20_Emphasis"><text:span text:style-name="T47">Bondage</text:span></text:span><text:span text:style-name="T47">. This preserves the card’s immediate state, but fails to represent the force that creates bondage, the purpose for which it is imposed, or its ultimate destiny.</text:span></text:p>
      <text:p text:style-name="Text_20_body"><text:span text:style-name="T47">A second plausible alternative would be </text:span><text:span text:style-name="Strong_20_Emphasis"><text:span text:style-name="T47">Inversion</text:span></text:span><text:span text:style-name="T47">. This preserves the card’s twisted mimicry, but does not sufficiently include force, purpose, or final outcome.</text:span></text:p>
      <text:p text:style-name="Text_20_body"><text:span text:style-name="T47">A third plausible alternative would be </text:span><text:span text:style-name="Strong_20_Emphasis"><text:span text:style-name="T47">Temptation</text:span></text:span><text:span text:style-name="T47">. This is weaker, because temptation is not the card’s centre but one of the Adversary’s tools.</text:span></text:p>
      <text:h text:style-name="P16" text:outline-level="3">Failure Condition</text:h>
      <text:p text:style-name="P17">This attribution would weaken or fail if “The Adversary” could not be shown to clarify more than “The Devil” already states, if bondage and inversion proved stronger centres than adversarial opposition itself, or if a competing attribution better unified the card’s many symbols, methods, purposes, and scales with greater precision and less overextension.</text:p>
      <text:h text:style-name="P13" text:outline-level="1"><text:bookmark-start text:name="__RefHeading___Toc9434_3340506842"/><text:soft-page-break/><text:span text:style-name="T289">XVI. </text:span>The Tower<text:bookmark-end text:name="__RefHeading___Toc9434_3340506842"/></text:h>
      <text:h text:style-name="P14" text:outline-level="2"><text:bookmark-start text:name="__RefHeading___Toc9436_3340506842"/>Abstract<text:bookmark-end text:name="__RefHeading___Toc9436_3340506842"/></text:h>
      <text:p text:style-name="P12">The Tower is Divine Punishment. <text:span text:style-name="T309">Speaking more precisely, the Tower as Arcanum is divine punishment: the building depicted therein is Babel.</text:span> Where the Devil reveals the Adversary as constrained opposition, the Tower reveals that opposition struck by direct divine intervention. This card represents the collapse that follows when divine speech is replaced, resisted, or inverted by human force. It is not chaos, but judg<text:span text:style-name="T310">e</text:span>ment. </text:p>
      <text:h text:style-name="P14" text:outline-level="2"><text:bookmark-start text:name="__RefHeading___Toc9438_3340506842"/>Revealed Identity<text:bookmark-end text:name="__RefHeading___Toc9438_3340506842"/></text:h>
      <text:p text:style-name="P12">The Tower is Divine Punishment. This identity is governed by Peh, the mouth. The core issue of the card is not destruction in abstraction, but the misuse, refusal, or replacement of the divine word. <text:span text:style-name="T310">It is through improper speech that the punishment is necessitated and therefore through the speech of the Word, the Logos, that the punishment must be enacted.</text:span></text:p>
      <text:p text:style-name="P62">The Tower of Babel, the traditional icon of the card, follows this process. The people after the Flood are commanded to spread across the earth: through communication and coordination they work against this command. As a result, their speech is confused; the punishment fits the crime. </text:p>
      <text:p text:style-name="P11"><text:span text:style-name="T311">A similar</text:span><text:span text:style-name="T312"> structure is repeated in</text:span><text:span text:style-name="T7"> Moses at Meribah. Commanded to speak to the rock, Moses strikes it instead. The water still flows and the people are sustained, yet Moses is barred from entering Canaan, </text:span><text:span text:style-name="T311">never crossing the flowing threshold of the Jordan</text:span><text:span text:style-name="T7">. The issue is not whether something occurs, but whether it occurs through right alignment.</text:span></text:p>
      <text:h text:style-name="P14" text:outline-level="2"><text:bookmark-start text:name="__RefHeading___Toc9440_3340506842"/>Development / Role<text:bookmark-end text:name="__RefHeading___Toc9440_3340506842"/></text:h>
      <text:p text:style-name="P12">The Tower represents the corrective strike. Where the Devil showed the Adversary already limited, the Tower shows the beginning of its open collapse. What was restrained becomes unstable. What was promised against the Serpent in Genesis begins to be enacted openly in history and apocalypse. <text:span text:style-name="T313">This is the swift and fiery destruction of Babylon as seen in Revelation 18, and though it is not yet the Beast cast into the Lake of Fire, it prefigures it. </text:span></text:p>
      <text:h text:style-name="P14" text:outline-level="2"><text:bookmark-start text:name="__RefHeading___Toc9442_3340506842"/>Iconographic Justification<text:bookmark-end text:name="__RefHeading___Toc9442_3340506842"/></text:h>
      <text:p text:style-name="P12">The Tower of the title is the Tower of Babel. Babel is the card's true archetypal form: humanity's united attempt to ascend to the divine through its own power, struck from above and scattered. <text:span text:style-name="T314">The same name reappears separate from the Tower itself </text:span><text:soft-page-break/><text:span text:style-name="T314">as Babylon, the very nation already repeatedly identified as the Adversary’s </text:span><text:span text:style-name="T315">typological</text:span><text:span text:style-name="T314"> form. </text:span><text:span text:style-name="T316">That it is now collapsing signifies the underlying structure of the enemy’s power is no longer stable, and victory is on the horizon. </text:span><text:span text:style-name="T314"><text:s/></text:span></text:p>
      <text:p text:style-name="P12">The struck point of the tower corresponds directly to Meribah. At Meribah the rock is struck when it should have been addressed by speech. At Babel, the tower is struck when humanity elevates force and ambition over obedience. In both cases the result is a rupture from which something new emerges: water at Meribah, language fractured at Babel.</text:p>
      <text:p text:style-name="P12">This same structure extends into Jonah, called to speak and refusing, judged by water yet preserved within it. The Flood of Noah purges the Nephilim, whose legacy <text:span text:style-name="T317">of </text:span><text:span text:style-name="T318">improperly</text:span><text:span text:style-name="T317"> mingling the human and divine</text:span> persists in Babel. The Flood of Water is the type; the Flood of Blood at Armageddon is the antitype; and the Lake of Fire is the final expression of the same judgment as total immersion. The dove with the olive branch <text:span text:style-name="T319">in the Thoth rendition</text:span> reveals the preserved interior of the ark. <text:span text:style-name="T320">Both the whale of Jonah and the Arc of Noah are typical of the grave-womb of Mem that was already passed through in XIII, so the punishing force here is not one of annihilation. </text:span></text:p>
      <text:h text:style-name="P14" text:outline-level="2"><text:bookmark-start text:name="__RefHeading___Toc9444_3340506842"/>Esoteric Alignment<text:bookmark-end text:name="__RefHeading___Toc9444_3340506842"/></text:h>
      <text:p text:style-name="P12">Peh, the mouth, governs the card. When the mouth is used rightly, revelation is transmitted. When speech is replaced, withheld, or collectively inverted, the result is Divine Punishment. <text:span text:style-name="T321">E</text:span>ven Moses—the Magus, the archetype of divine mediation—is not exempt.</text:p>
      <text:p text:style-name="P12">Moses, Jonah, and Babel are one structure: speech commanded and replaced, speech commanded and refused, speech withdrawn and fragmented. In each case, the consequence is judgment through the same medium that was mishandled.</text:p>
      <text:p text:style-name="P12">The scattering at Babel also forces wisdom underground into hidden forms: occult tradition, Qabalah, apocalyptic symbolism, and esoteric transmission. Revelation is not ended, but driven into mystery. <text:span text:style-name="T322">The Serpent, itself a symbol of Babylon, deceived Eve through speech. The world itself was also spoken into existence in Genesis, by the God who identifies Himself as Logos; and the Major Arcana themselves are symbolic descendants of the 22 Hebrew letters. In all cases, it is clear that speech holds a unique power, and so its mismanagement demands a particular punishment. </text:span></text:p>
      <text:h text:style-name="P14" text:outline-level="2"><text:bookmark-start text:name="__RefHeading___Toc9446_3340506842"/>Arc Integration<text:bookmark-end text:name="__RefHeading___Toc9446_3340506842"/></text:h>
      <text:p text:style-name="P12">The Tower develops directly from the Devil. In XV the Adversary was shown chained and active under restriction. In XVI that same adversarial structure is struck.</text:p>
      <text:p text:style-name="P12"><text:soft-page-break/>The Tower also marks the completion of a major arc within the deck. From XII through XVI, the Reader has been required to participate actively in the spiritual process itself: the self is willingly sacrificed, death is accepted and transformed, marriage is embodied and enacted, the Adversary is confronted, and finally Divine Punishment is accepted and integrated, <text:span text:style-name="T323">with the Reader preserved through it via the action of XIII</text:span>. With the Tower, this internal spiritual arc comes to its end. What follows is no longer primarily the Reader's chosen participation in transformation, but the external spiritual consequence now made possible by it. Revelation can return because purification has been accepted.</text:p>
      <text:h text:style-name="P14" text:outline-level="2"><text:bookmark-start text:name="__RefHeading___Toc9448_3340506842"/>The Position of the Reader<text:bookmark-end text:name="__RefHeading___Toc9448_3340506842"/></text:h>
      <text:p text:style-name="P12"><text:span text:style-name="T324">To use the typology of the First Flood, t</text:span>he reader stands with Noah <text:span text:style-name="T324">in the Ark</text:span>. <text:span text:style-name="T324">In the typology of the Last Flood, not of water but of fire, they are again the apocalyptic faithful as seen in XI.</text:span> Having passed through the Hanged Man, Death, Art, and the recognition of the Devil, the reader occupies the protected interior. The task is to endure judgment from within sanctuary and understand that what collapses must collapse if revelation is to return in purified form. </text:p>
      <text:h text:style-name="P14" text:outline-level="2"><text:bookmark-start text:name="__RefHeading___Toc9450_3340506842"/>Interpretive Implication<text:bookmark-end text:name="__RefHeading___Toc9450_3340506842"/></text:h>
      <text:p text:style-name="P12">In reading, the Tower signifies divine correction through collapse. For the aligned reader, this is not meaningless catastrophe but redemptive destruction. <text:span text:style-name="T325">The Word that first spoke Creation into existence must now rid it of the Adversary before the New Creation can be consummated. It is not wanton or chaotic destruction: it is that of Babylon specifically; the work of the Adversary. What will be destroyed is that which prevented the divine work. It also represents the power that the Word holds: it is a warning to use it properly, as Jonah did after passing through XIII. </text:span></text:p>
      <text:h text:style-name="P25" text:outline-level="1"><text:bookmark-start text:name="__RefHeading___Toc9452_3340506842"/>The Tower — Defence<text:bookmark-end text:name="__RefHeading___Toc9452_3340506842"/></text:h>
      <text:p text:style-name="P17">This attribution is defended on three grounds.</text:p>
      <text:p text:style-name="P17">First, it sustains the card’s full symbolic burden rather than one layer only. The Tower has always signified collapse, catastrophe, and sudden rupture, but never as meaningless destruction. It destroys what is false, self-made, or imperfect so that something more rightly ordered may replace it. “Divine Punishment” preserves both sides of the card at once: the violent removal of the old and the revelatory opening for the new.</text:p>
      <text:p text:style-name="P17">Second, it remains stronger than plausible alternatives. Collapse, hubris, Babel, purgation, revelation-through-collapse, and judg<text:span text:style-name="T326">e</text:span>ment-by-speech all preserve real dimensions of the card, but each does so only partially. “Divine Punishment” alone <text:soft-page-break/>preserves the cause, the force, the destruction, and the rebuilding. It clarifies why the structure falls, who brings it down, and what the fall makes possible.</text:p>
      <text:p text:style-name="P17">Third, it survives adversarial testing. The attribution is not built on Babel alone, nor on Meribah alone, but on their structural unity. Babel manifests the group and unfaithful form of the card; Meribah manifests its individual and faithful form. Together they show that the card applies both to those who stand in rebellion against divine order and to those who, though aligned with it, suffer real punishment when they substitute human force for divine command.</text:p>
      <text:h text:style-name="P16" text:outline-level="3">Card-Specific Pressure Points</text:h>
      <text:p text:style-name="Text_20_body"><text:span text:style-name="T47">A objection to this attribution is that </text:span><text:span text:style-name="Strong_20_Emphasis"><text:span text:style-name="T47">“Divine Punishment” may over-specify a card traditionally read more broadly as collapse, catastrophe, or revelation</text:span></text:span><text:span text:style-name="T47">.</text:span></text:p>
      <text:p text:style-name="P17">This objection has force, because those meanings are undeniably present in the card. The attribution remains privileged because the Tower never signifies destruction for its own sake. What falls is not what is divinely instituted or properly ordered, but what is humanly false, self-reliant, or no longer fit for the higher purpose. The collapse is targeted, not random. “Divine Punishment” therefore does not narrow the card so much as explain why its destruction is meaningful.</text:p>
      <text:p text:style-name="Text_20_body"><text:span text:style-name="T47">A second objection is that </text:span><text:span text:style-name="Strong_20_Emphasis"><text:span text:style-name="T47">Babel may be only a good example, not the privileged manifestation</text:span></text:span><text:span text:style-name="T47">.</text:span></text:p>
      <text:p text:style-name="P63">This objection has force because many narratives of pride and fall resemble the Tower. Babel remains privileged because it preserves the full breadth of the card. It is both physical and spiritual in structure, and its destruction is both physical and spiritual in effect. <text:span text:style-name="T327">It also continues the established lineage of Babylon as the eschatological form of the Adversarial principle broadly.</text:span> Most importantly, its result is not pure negation. The universal language is abolished, but new language emerges in its place, including the Hebrew through which Torah and the Divine Name are revealed. Babel therefore uniquely preserves the Tower’s total logic: false structure destroyed, true structure made possible.</text:p>
      <text:p text:style-name="Text_20_body"><text:span text:style-name="T47">A third objection is that </text:span><text:span text:style-name="Strong_20_Emphasis"><text:span text:style-name="T47">Meribah may be carrying too much interpretive load</text:span></text:span></text:p>
      <text:p text:style-name="P17">This objection has force, and it is the sharpest methodological challenge here. The attribution remains privileged because Meribah uniquely manifests the Tower’s meaning from the side of the faithful Reader. The Reader has already passed through XII <text:span text:style-name="T328">and XIII </text:span>and is no longer simply among the rebellious builders of Babel or the openly unfaithful. The card must therefore still apply to disobedience within <text:soft-page-break/>alignment. Moses at Meribah preserves exactly that distinction: he is preserved, the people receive the water, yet he is punished and barred from entering the Promised Land. Other punished biblical figures do not preserve this combination as precisely. Meribah also retains Babel’s central structure: human force substituted for divine command. That makes it the necessary individual complement to Babel’s collective rebellion.</text:p>
      <text:p text:style-name="Text_20_body"><text:span text:style-name="T47">A fourth objection is that </text:span><text:span text:style-name="Strong_20_Emphasis"><text:span text:style-name="T47">Peh as “mouth” may point to speech or revelation broadly, not specifically to punishment</text:span></text:span><text:span text:style-name="T47">.</text:span></text:p>
      <text:p text:style-name="P17">This objection has force if Peh is reduced to command or utterance alone. The attribution remains privileged because all of the card’s forces are already contained within Peh. There can be no disobedience without command. There can be no destruction of falsehood without the Logos judging it. There can be no rebuilding without the same Logos revealing what is true. The Tower therefore does not isolate punishment from speech; it shows divine Word disobeyed, falsehood destroyed by that same Word, and true revelation established in its place. “Divine Punishment” is thus not narrower than Peh, but the exact process by which Peh becomes operative in the card.</text:p>
      <text:p text:style-name="Text_20_body"><text:span text:style-name="T47">A fifth objection is that the card may be too punitive and not sufficiently </text:span><text:span text:style-name="Strong_20_Emphasis"><text:span text:style-name="T47">revelatory</text:span></text:span><text:span text:style-name="T47">.</text:span></text:p>
      <text:p text:style-name="P17">This objection has force, especially for readers who understand the Tower primarily as unveiling through collapse. The attribution remains privileged because punishment and revelation are not opposed here. Babel’s confusion makes way for Torah-language. The Flood leads to the rainbow, a revelation of true order through light. Jonah’s judgment leads to prophetic fulfilment and repentance in Nineveh. Meribah’s punishment preserves the typological distinction between the struck rock and the later free gift of living water. In every case, punishment is the condition by which falsehood is removed so revelation can occur.</text:p>
      <text:p text:style-name="Text_20_body"><text:span text:style-name="T47">A sixth objection is that the card risks </text:span><text:span text:style-name="Strong_20_Emphasis"><text:span text:style-name="T47">typological overload</text:span></text:span><text:span text:style-name="T47"> by gathering Babel, Meribah, Flood, Jonah, Armageddon, and hidden wisdom into one field.</text:span></text:p>
      <text:p text:style-name="P17">This objection has force only if the symbols are merely accumulated. The attribution remains privileged because Tarot itself operates through archetypal totality. Babel and Meribah are primary because they carry the full symbolic breadth; Jonah and Noah are secondary clarifications showing that punitive preservation is not accidental but part of the broader archetype of Divine Punishment. The symbols are many, but their structure is one.</text:p>
      <text:p text:style-name="Text_20_body"><text:soft-page-break/><text:span text:style-name="T47">A final objection is that the claim about </text:span><text:span text:style-name="Strong_20_Emphasis"><text:span text:style-name="T47">wisdom being suppressed into hidden form</text:span></text:span><text:span text:style-name="T47"> may be too large for this single card.</text:span></text:p>
      <text:p text:style-name="P17">This objection has force because it is one of the boldest claims attached to the card. The attribution remains privileged because both history and sequence support it. Historically, the scattering at Babel precedes the emergence of Hebrew as the language of Torah and the matrix of Qabalistic reflection. In the deck, the Tower is followed by the Star and then the Moon: revelation pure and distant, then revelation mediated and veiled. In both cases, global and unregulated knowledge gives way to hidden, personal, symbolic, or initiated knowledge. The card therefore does not merely destroy; it relocates revelation into mystery.</text:p>
      <text:h text:style-name="P16" text:outline-level="3">Alternative(s) Considered</text:h>
      <text:p text:style-name="Text_20_body"><text:span text:style-name="T47">A plausible alternative would be </text:span><text:span text:style-name="Strong_20_Emphasis"><text:span text:style-name="T47">Collapse</text:span></text:span><text:span text:style-name="T47"> or </text:span><text:span text:style-name="Strong_20_Emphasis"><text:span text:style-name="T47">Catastrophe</text:span></text:span><text:span text:style-name="T47">. This preserves sudden destructive change, but not the rebuilding, purpose, or divine source behind it.</text:span></text:p>
      <text:p text:style-name="Text_20_body"><text:span text:style-name="T47">A second plausible alternative would be </text:span><text:span text:style-name="Strong_20_Emphasis"><text:span text:style-name="T47">Babel</text:span></text:span><text:span text:style-name="T47"> or </text:span><text:span text:style-name="Strong_20_Emphasis"><text:span text:style-name="T47">Failed Ascent</text:span></text:span><text:span text:style-name="T47">. This preserves the event, but not the full force of why the event occurs or what follows from it.</text:span></text:p>
      <text:p text:style-name="Text_20_body"><text:span text:style-name="T47">A third plausible alternative would be </text:span><text:span text:style-name="Strong_20_Emphasis"><text:span text:style-name="T47">Revelation Through Collapse</text:span></text:span><text:span text:style-name="T47">. This preserves the movement into the Star, but does not explain why the collapse must first occur or why it follows the Devil specifically.</text:span></text:p>
      <text:p text:style-name="Text_20_body"><text:span text:style-name="T47">A </text:span><text:span text:style-name="T329">fourth</text:span><text:span text:style-name="T47"> plausible alternative would be </text:span><text:span text:style-name="Strong_20_Emphasis"><text:span text:style-name="T47">Armageddon </text:span></text:span><text:span text:style-name="Strong_20_Emphasis"><text:span text:style-name="T330">or Final Judgement</text:span></text:span><text:span text:style-name="T47">. This fails because XVI is not final. It clears the false so that revelation in XVII–XIX can occur. Final judgment is reserved for XX.</text:span></text:p>
      <text:h text:style-name="P16" text:outline-level="3">Failure Condition</text:h>
      <text:p text:style-name="P17">This attribution would weaken or fail if Babel and Meribah could not be shown to preserve the card’s cause, destruction, punishment, and replacement together; if Peh proved only destructive or only revelatory rather than both; or if a competing attribution better unified collapse, punishment, revelation, and rebuilding with greater precision and less typological dependence.</text:p>
      <text:p text:style-name="P12"/>
      <text:h text:style-name="P13" text:outline-level="1"><text:bookmark-start text:name="__RefHeading___Toc9454_3340506842"/><text:span text:style-name="T289">XVII. </text:span>The Star<text:bookmark-end text:name="__RefHeading___Toc9454_3340506842"/></text:h>
      <text:h text:style-name="P14" text:outline-level="2"><text:bookmark-start text:name="__RefHeading___Toc9456_3340506842"/>Abstract<text:bookmark-end text:name="__RefHeading___Toc9456_3340506842"/></text:h>
      <text:p text:style-name="P12">The Star is Israel. Following the Tower, in which divine wisdom is withdrawn, concealed, and forced into hidden forms, the Star marks its first unobstructed return. <text:soft-page-break/>This card represents revelation restored in luminous, flowing, and inexhaustible form. Israel appears here not merely as people or nation, but as the embodied continuation of divine promise and the restored feminine vessel of revelation.</text:p>
      <text:h text:style-name="P14" text:outline-level="2"><text:bookmark-start text:name="__RefHeading___Toc9458_3340506842"/>Revealed Identity<text:bookmark-end text:name="__RefHeading___Toc9458_3340506842"/></text:h>
      <text:p text:style-name="P12">The Star is Israel. <text:span text:style-name="T331">Not the historical nation, but rather the typological figure, </text:span><text:span text:style-name="T332">matron of the Church and inverse of Babylon</text:span><text:span text:style-name="T331">.</text:span> The role of the card is revelation restored, but the identity through which that restoration appears is Israel herself: the covenantal body through which divine promise persists, survives judgment, and returns in purified form. <text:span text:style-name="T333">Even in times of apostasy, the Prophets always came from within Israel herself, never from without. </text:span></text:p>
      <text:p text:style-name="P11"><text:span text:style-name="T7">This is inseparable from the Johannine vision of the Woman clothed with the sun, with the moon beneath her feet and a crown of stars above her head. The figure is the fulfilled feminine type developed throughout the deck: Eve, Mary, Babylon inverted and judged, now Israel restored and rightly ordered. </text:span><text:span text:style-name="T334">Through the attribution of 1,260 days, she is also tied to the Two Witnesses, connecting her again to </text:span><text:span text:style-name="T335">r</text:span><text:span text:style-name="T334">evelation specifically. </text:span></text:p>
      <text:h text:style-name="P14" text:outline-level="2"><text:bookmark-start text:name="__RefHeading___Toc9460_3340506842"/>Development / Role<text:bookmark-end text:name="__RefHeading___Toc9460_3340506842"/></text:h>
      <text:p text:style-name="P12">The Star represents the return of revelation after purgation. The Tower forced wisdom underground. The Star is the first point at which that wisdom reappears in pure form, no longer as collapse or concealment, but as gift. The internal spiritual arc has ended; revelation may now return freely. <text:span text:style-name="T336">On a historical scale, it represents Israel and the Church as the sources of revelation. Eschatologically, it is revelation as the two witnesses and the woman. On a personal scale, it is a prophet, or </text:span><text:span text:style-name="T337">a</text:span><text:span text:style-name="T336"> dream as </text:span><text:span text:style-name="T337">the</text:span><text:span text:style-name="T336"> revelation itself. </text:span></text:p>
      <text:h text:style-name="P14" text:outline-level="2"><text:bookmark-start text:name="__RefHeading___Toc9462_3340506842"/>Iconographic Justification<text:bookmark-end text:name="__RefHeading___Toc9462_3340506842"/></text:h>
      <text:p text:style-name="P64">In the RWS tradition, the Star is depicted as one large and seven small stars, representing the sun and the classical planets. In Thoth, the sevenfold nature is represented by the star itself being seven pointed. <text:span text:style-name="T338">In both cases, the woman carries two containers of water, identifying her with Aquarius. </text:span></text:p>
      <text:p text:style-name="P12">Every major symbol of the card converges on a single synthesis: the water and the stars are the same substance. What is seen above as stars is what descends below as water. The central figure is simultaneously the starry body of Nuit and the pouring water-bearer. She pours the Milky Way. <text:span text:style-name="T339">The stars are revelation itself: see the dream of Joseph, with the twelve tribes as stars, themselves prefiguring the Apostles, </text:span><text:span text:style-name="T340">who </text:span><text:soft-page-break/><text:span text:style-name="T340">are</text:span><text:span text:style-name="T339"> reflected again as both Star and revelation via the Zodiac. </text:span><text:span text:style-name="T341">(Interestingly, if the small stars in the RWS depiction were allowed to complete their circle, four more would be added giving the total as twelve.)</text:span><text:span text:style-name="T339"> </text:span><text:span text:style-name="T340">As Aquarius, carrying the stars as water, already established as the transformative grave-womb in XIII, she clarifies that it is revelation itself that bears this metamorphic power. </text:span></text:p>
      <text:p text:style-name="P12">This also resolves the figure into the Johannine Woman. <text:span text:style-name="T342">She is arrayed with the Sun, the glory-cloak of Christ, the central emanating position of Tiphareth; the full force of Logos giving revelation its power from behind. The moon underneath her gathers and reflects. The crown of twelve stars sits upon her head, defining her particular role and authority, whereas the other bodies define relation. </text:span>The Star restores direct but still gentle revelation without the obscurity of reflected mediation. </text:p>
      <text:h text:style-name="P14" text:outline-level="2"><text:bookmark-start text:name="__RefHeading___Toc9464_3340506842"/>Esoteric Alignment<text:bookmark-end text:name="__RefHeading___Toc9464_3340506842"/></text:h>
      <text:p text:style-name="P65">The Star as attributed to Aquarius, the Water-Carrier, and to Tzaddi by Crowley but to Heh by the traditional Golden Dawn system. <text:span text:style-name="T343">As discussed, there is an inherent duality between stars and water; between revelation and transformation. Aquarius is natural to assign to the figure pouring water; but why the figure of the Star should be pouring water to begin with is resolved by this underlying duality. </text:span></text:p>
      <text:p text:style-name="P12">The Star resolves the apparent debate between Heh and Tzaddi <text:span text:style-name="T343">through the same duality</text:span>. Heh, the window, is the aperture through which the divine gift flows. <text:span text:style-name="T343">A window frames and reveals, the same as revelation.</text:span> Tzaddi, the fish-hook, is the means by which what is poured is gathered. The descendants promised to Abraham as stars are the same as those drawn from the waters as fish <text:span text:style-name="T344">by the fishers of men</text:span>. <text:span text:style-name="T344">The very same blessing connects stars and water itself: “thy seed is as the stars and as the sand on the seashore”.</text:span> The window pours what the hook gathers. <text:span text:style-name="T344">The reflection in the waters is the view through the window. </text:span><text:span text:style-name="T345">The tradition is called Abrahamic for a reason: he was the beginning of revelation, and so the two are tied together. Between the Aries of IV and the Aquarius of XVII is the Fish </text:span><text:span text:style-name="T346">of Pisces</text:span><text:span text:style-name="T345"> themselves. </text:span></text:p>
      <text:h text:style-name="P14" text:outline-level="2"><text:bookmark-start text:name="__RefHeading___Toc9466_3340506842"/>Arc Integration<text:bookmark-end text:name="__RefHeading___Toc9466_3340506842"/></text:h>
      <text:p text:style-name="P12">The Star develops directly from the Tower. What was forced underground by the scattering of language now returns as visible and flowing revelation. It also completes the feminine restoration that has been building across the arc. This movement prepares the Moon <text:span text:style-name="T347">prefigured by Mary in II</text:span>, where the same revelation must become survivable through mediation. <text:span text:style-name="T347">The woman of Revelation 12 is identified with Mary through the birth of the God-child, and Mary in the High </text:span><text:soft-page-break/><text:span text:style-name="T347">Priestess connected the Moon with the Sun, connecting Yesod with Tiphareth. She serves the same purpose here on a grander scale, with her waters of change-revelation preparing the journey through XVIII and XIX. The waters she pours are about to become the river that leads through the centre of XVIII. </text:span></text:p>
      <text:h text:style-name="P14" text:outline-level="2"><text:bookmark-start text:name="__RefHeading___Toc9468_3340506842"/>The Position of the Reader<text:bookmark-end text:name="__RefHeading___Toc9468_3340506842"/></text:h>
      <text:p text:style-name="P11"><text:span text:style-name="T7">The reader stands in </text:span><text:span text:style-name="T348">a</text:span><text:span text:style-name="T7"> position </text:span><text:span text:style-name="T348">best understood as that</text:span><text:span text:style-name="T7"> of the Magi. The Magi were diligent students of both the stars and revelation broadly, and these two modes of knowing intersect at the Star of Bethlehem, which points to the fulfilment of promise in the House of David. The Reader's task is to recognize restored revelation and follow it without deviation. </text:span><text:span text:style-name="T349">The Magi’s destination was Mary, who in II was identified with the Moon, which follows in XVIII. </text:span></text:p>
      <text:h text:style-name="P14" text:outline-level="2"><text:bookmark-start text:name="__RefHeading___Toc9470_3340506842"/>Interpretive Implication<text:bookmark-end text:name="__RefHeading___Toc9470_3340506842"/></text:h>
      <text:p text:style-name="P12">In reading, The Star signifies restored revelation, covenantal continuity, luminous guidance, and the return of clarity after purgation. This is promise made visible again. <text:span text:style-name="T350">It signals revelation as change especially; a guiding star or river that must be followed, the effect or the carrier of the waters of XIII, or promises in relation to their </text:span><text:span text:style-name="T351">imminent but not yet accomplished </text:span><text:span text:style-name="T350">fulfilment specifically. </text:span></text:p>
      <text:h text:style-name="P25" text:outline-level="1"><text:bookmark-start text:name="__RefHeading___Toc9472_3340506842"/>The Star — Defence<text:bookmark-end text:name="__RefHeading___Toc9472_3340506842"/></text:h>
      <text:p text:style-name="P17">This attribution is defended on three grounds.</text:p>
      <text:p text:style-name="Text_20_body"><text:span text:style-name="T47">First, it sustains the card’s full symbolic burden rather than one layer only. Israel here is not merely a people or a nation in historical abstraction, but Israel in the form of the </text:span><text:span text:style-name="Strong_20_Emphasis"><text:span text:style-name="T47">Johannine Woman</text:span></text:span><text:span text:style-name="T47">: a figure who is simultaneously individual and collective, who receives and bears revelation, who is protected from the Beast, and whose seed continue the divine command. In that form, she uniquely gathers hope, grace, revelation, guidance, covenantal fulfilment, and eschatological destiny into one manifestation.</text:span></text:p>
      <text:p text:style-name="P17">Second, it remains stronger than plausible alternatives. Hope, grace, revelation, Sophia, Nuit: all preserve genuine dimensions of the card, but each does so only partially. Israel as the Johannine Woman unifies them. She is hope because she gives birth to the Judgment that will seal the Adversary permanently. She is grace because the people who rejected Christ are permitted to become the vessel of His eschatological fulfilment. She is revelation because Israel historically receives Torah and prophecy, and eschatologically points to Babylon’s defeat and redemption’s completion. She is guidance because she is protected, led, and defined by divine order, and because her seed continue in obedience.</text:p>
      <text:p text:style-name="P17"><text:soft-page-break/>Third, it survives adversarial testing. The attribution does not depend on one image alone, nor on a single theological association, but on the convergence of the feminine arc, the Abrahamic promise, the Johannine apocalypse, the water-and-stars symbolism, <text:span text:style-name="T352">the 1 + 7 and 12 numerologies,</text:span> and the Heh/Tzaddi double tradition. Together these do not merely allow Israel as a reading; they privilege it.</text:p>
      <text:h text:style-name="P16" text:outline-level="3">Card-Specific Pressure Points</text:h>
      <text:p text:style-name="Text_20_body"><text:span text:style-name="T47">A objection to this attribution is that </text:span><text:span text:style-name="Strong_20_Emphasis"><text:span text:style-name="T47">Israel may be too specific for a card traditionally read as hope, grace, revelation, or guidance more generally</text:span></text:span><text:span text:style-name="T47">.</text:span></text:p>
      <text:p text:style-name="P17">This objection has force, because the Star is one of Tarot’s broadest and most beneficent cards. The attribution remains privileged because Israel in its Johannine form does not narrow these meanings, but explains them. She is not merely related to hope, grace, revelation, and guidance; she is the figural and historical-cosmic form in which those things are made visible together. The Star is therefore not reduced to Israel as one instance among many, but clarified by Israel as the manifestation in which its broad meanings become structurally legible.</text:p>
      <text:p text:style-name="Text_20_body"><text:span text:style-name="T47">A second objection is that the feminine figure may fit </text:span><text:span text:style-name="Strong_20_Emphasis"><text:span text:style-name="T47">Mary, the Johannine Virgin, Nuit, or Sophia</text:span></text:span><text:span text:style-name="T47"> just as naturally as Israel.</text:span></text:p>
      <text:p text:style-name="P17">This objection <text:span text:style-name="T353">is</text:span> force<text:span text:style-name="T353">ful as well</text:span>, and these figures do remain present in the card. The attribution remains privileged because Israel uniquely preserves the totality of what is required. Sophia provides revelation, but not necessarily hope. Nuit preserves divinity, femininity, and celestial birth, but does not pass through humanity and covenantal history. Divine grace protects, but is not itself the protected and revelatory figure. Mary is present through the child-bearing dimension, but only as a member and instance of Israel. Israel in the Johannine Woman preserves revelation, protection, humanity, hope, covenantal history, and eschatological purpose at once.</text:p>
      <text:p text:style-name="Text_20_body"><text:span text:style-name="T47">A third objection is that </text:span><text:span text:style-name="Strong_20_Emphasis"><text:span text:style-name="T47">Israel may be too collective or national</text:span></text:span><text:span text:style-name="T47"> for a card that often functions personally and intimately in divination.</text:span></text:p>
      <text:p text:style-name="P17">This objection has force because the Star is expected to console and guide the individual Reader directly. The attribution remains privileged <text:span text:style-name="T354">here </text:span>because Johannine Israel is both figural and corporate. She is an individual woman who receives and gives revelation, and at the same time encompasses the totality of her obedient seed. In this exact form she becomes both personal consolation and communal destiny. This preserves the card’s intimate divinatory force while preventing it from collapsing into private sentiment alone.</text:p>
      <text:p text:style-name="Text_20_body"><text:soft-page-break/><text:span text:style-name="T47">A fourth objection is that the Star may be about </text:span><text:span text:style-name="Strong_20_Emphasis"><text:span text:style-name="T47">revelation restored</text:span></text:span><text:span text:style-name="T47">, but not necessarily about Israel specifically.</text:span></text:p>
      <text:p text:style-name="P17">This objection has force if Israel is treated merely as one recipient of revelation among others. The attribution <text:span text:style-name="T354">is however still</text:span> privileged because Israel is uniquely both the subject and object of revelation. Israel receives Torah and prophecy; Israel also gives rise to prophets, witnesses, and the messianic fulfilment itself. The Star therefore does not merely depict revelation given or received, but revelation circulating through a single covenantal body, <text:span text:style-name="T354">especially in eschatological context</text:span>. That is what Israel alone clarifies with sufficient fullness.</text:p>
      <text:p text:style-name="Text_20_body"><text:span text:style-name="T47">A </text:span><text:span text:style-name="T355">fifth</text:span><text:span text:style-name="T47"> objection is that the </text:span><text:span text:style-name="Strong_20_Emphasis"><text:span text:style-name="T47">Heh/Tzaddi synthesis</text:span></text:span><text:span text:style-name="T47"> may be too convenient, preserving both traditions simply to avoid choosing.</text:span></text:p>
      <text:p text:style-name="Text_20_body"><text:span text:style-name="T47">This objection </text:span><text:span text:style-name="T355">is forceful</text:span><text:span text:style-name="T47"> and is methodologically serious. The attribution remains privileged because the duality is already latent in the traditions themselves. Crowley, though formed in the Golden Dawn, reassigned Tzaddi away from the Star toward the Emperor without full explanation. The Golden Dawn had seen the Emperor as fatherly revelation and the Star as the reception of promise; Crowley reversed the emphasis. What this indicates is not contradiction, but parallelism. Abraham in IV and Johannine Israel in XVII are the same promise viewed from beginning and end: patriarchal source and eschatological fulfilment. The decisive support here is that the Tetragrammaton itself contains </text:span><text:span text:style-name="Strong_20_Emphasis"><text:span text:style-name="T47">Heh twice</text:span></text:span><text:span text:style-name="T47">. The promise appears at origin and again at completion. It is therefore not arbitrary but necessary that both cards contain both attributions.</text:span></text:p>
      <text:h text:style-name="P16" text:outline-level="3">Alternative(s) Considered</text:h>
      <text:p text:style-name="P66"><text:span text:style-name="T47">A plausible alternative would be </text:span><text:span text:style-name="Strong_20_Emphasis"><text:span text:style-name="T47">Hope</text:span></text:span><text:span text:style-name="T47">, </text:span><text:span text:style-name="Strong_20_Emphasis"><text:span text:style-name="T47">Grace</text:span></text:span><text:span text:style-name="T47">, </text:span><text:span text:style-name="T356">Wisdom,</text:span><text:span text:style-name="T47"> or </text:span><text:span text:style-name="Strong_20_Emphasis"><text:span text:style-name="T47">Restoration</text:span></text:span><text:span text:style-name="T47">. These preserve broad beneficence, but fail to preserve covenantal fulfilment, the duty of the Reader, and the card’s relation to the Emperor and the promise given there.</text:span></text:p>
      <text:p text:style-name="P67"/>
      <text:h text:style-name="P16" text:outline-level="3">Failure Condition</text:h>
      <text:p text:style-name="P17">This attribution would weaken or fail if Israel could not be shown to preserve hope, grace, revelation, guidance, covenantal fulfilment, and personal applicability more fully than its alternatives; if Mary, the Johannine Woman, and Nuit could not be shown to resolve into Israel rather than compete with it; or if the Heh/Tzaddi synthesis proved decorative rather than structurally necessary.</text:p>
      <text:p text:style-name="P12"/>
      <text:h text:style-name="P13" text:outline-level="1"><text:bookmark-start text:name="__RefHeading___Toc9474_3340506842"/><text:soft-page-break/><text:span text:style-name="T289">XVIII. </text:span>The Moon<text:bookmark-end text:name="__RefHeading___Toc9474_3340506842"/></text:h>
      <text:h text:style-name="P14" text:outline-level="2"><text:bookmark-start text:name="__RefHeading___Toc9476_3340506842"/>Abstract<text:bookmark-end text:name="__RefHeading___Toc9476_3340506842"/></text:h>
      <text:p text:style-name="P12">The Moon is Veiled Glory. Following the Star, in which revelation is restored in pure and unobstructed form, the Moon renders that same revelation indirect, veiled, and bearable. Its light is not its own, but reflected; its function is not to replace the Sun, but to mediate what cannot yet be directly endured.</text:p>
      <text:h text:style-name="P14" text:outline-level="2"><text:bookmark-start text:name="__RefHeading___Toc9478_3340506842"/>Revealed Identity<text:bookmark-end text:name="__RefHeading___Toc9478_3340506842"/></text:h>
      <text:p text:style-name="P12">The Moon is Veiled Glory. This is the precise contrast to the Sun's later Revealed Glory. The Moon signifies divine glory encountered under conditions of concealment. What is seen is true, but seen at a remove. This identity is defined by Qoph, the back of the head. The Moon corresponds to what remains visible after the face has passed: the receding glory, the after-image, the trace. <text:span text:style-name="T357">It is what Moses saw of God from within the cleft of the rock. The Moon is the planet of Yesod, itself in the position of the Church as the Bride, </text:span><text:span text:style-name="T358">further enforcing its connections of mediation and veil. </text:span></text:p>
      <text:h text:style-name="P14" text:outline-level="2"><text:bookmark-start text:name="__RefHeading___Toc9480_3340506842"/>Development / Role<text:bookmark-end text:name="__RefHeading___Toc9480_3340506842"/></text:h>
      <text:p text:style-name="P12">The Moon represents mediated revelation. Not because the gift is less true, but because the recipient is not yet able to bear it unshielded. Hidden teaching, symbolic language, apocalyptic vision, whispered doctrine, and encoded mystery are not signs that revelation is being withheld arbitrarily. They are the forms revelation takes when it must remain true without becoming destructive. <text:span text:style-name="T359">The Moon is the primary source of light in the night. From its position in the sky it can see the sun, and it takes its light to redistribute it onto the earth. This is the position of Yesod as </text:span><text:span text:style-name="T360">the Moon </text:span><text:span text:style-name="T359">Sephirot, mediating between Tiphareth and Malkuth. </text:span></text:p>
      <text:h text:style-name="P14" text:outline-level="2"><text:bookmark-start text:name="__RefHeading___Toc9482_3340506842"/>Iconographic Justification<text:bookmark-end text:name="__RefHeading___Toc9482_3340506842"/></text:h>
      <text:p text:style-name="P12">The Moon's light is reflected sunlight, but this reflection is not mere diminishment. <text:span text:style-name="T361">Perhaps the clearest explanation of this would be</text:span> the solar eclipse. <text:span text:style-name="T361">Normally the sun’s glory would be blinded, but b</text:span>ecause the disc is veiled, the corona becomes visible. What could not otherwise be seen is revealed precisely by concealment. <text:span text:style-name="T362">Compare to the darkness during the Crucifixion in the Gospels, long speculated to have itself been caused by an eclipse: it is a period of uncertainty, but the necessary time in order to tear the veil, and lead to the fullness of glory during the rise of the Sun. </text:span></text:p>
      <text:p text:style-name="P12">The pool is the same water poured in the Star, now <text:span text:style-name="T361">flowing through the towers revealed in II as the pillars of the Sephirot. In all depictions of the Arcanum, the focus </text:span><text:soft-page-break/><text:span text:style-name="T361">is not on the Moon as the celestial body itself, but on the river that flows beneath it.</text:span> <text:span text:style-name="T361">In conjunction with the water-revelation of XVII, it is guiding the Reader through the centre of the Sephirot, from Malkuth to Yesod to Tiphareth. </text:span></text:p>
      <text:h text:style-name="P14" text:outline-level="2"><text:bookmark-start text:name="__RefHeading___Toc9484_3340506842"/>Esoteric Alignment<text:bookmark-end text:name="__RefHeading___Toc9484_3340506842"/></text:h>
      <text:p text:style-name="P12">The Moon is attributed to Qoph, <text:span text:style-name="T363">the back of the head, as Moses sees of God in the cleft of the rock</text:span>. Moses does not see less because God is absent. He sees less because the full face cannot yet be borne. The Moon is therefore the exact expression of veiled glory. <text:span text:style-name="T363">It is also Qoph in the sense of the “back of the mind”, the subconscious space of dreams and symbols, what Jung would call the “collective unconscious”. </text:span></text:p>
      <text:p text:style-name="P12">This also explains why the card is <text:span text:style-name="T364">associated with the celestial moon, as the </text:span>patron-<text:span text:style-name="T364">star</text:span> of esoteric knowledge. <text:span text:style-name="T363">Ezekiel, </text:span>Daniel, and John <text:span text:style-name="T363">receive information</text:span> in symbols, <text:span text:style-name="T363">dreams, and visions</text:span> because direct disclosure would exceed the capacity of the recipient. <text:span text:style-name="T364">Qabalah, Hermeticism, and Tarot all descend from this principle: deeper truths are given as icons and symbols, instead of directly, so that only the learned can access it. </text:span></text:p>
      <text:p text:style-name="P12"><text:span text:style-name="T364">Th</text:span><text:span text:style-name="T365">e absence of this protection from informational overwhelm is also represented through the card’s iconography. </text:span><text:span text:style-name="T364"><text:s/></text:span>The term “lunacy” is named directly after the Moon and reflects the <text:span text:style-name="T366">insanity brought about by revelation received without proper preparation </text:span><text:span text:style-name="T367">and mediation</text:span>. <text:span text:style-name="T368">In its pure and unbound form</text:span>, revelation overwhelms <text:span text:style-name="T368">the Reader</text:span> rather than reveals.</text:p>
      <text:p text:style-name="P68">The Moon is also attributed to Pisces, the final constellation of the Zodiac. This ties it to its role as the final card of revelation without fulfilment, and explains why it comes immediately following the fish-hook of the Star. The fish follow the path laid out by the river, following the changing waters of revelation to their terminal conclusion. <text:span text:style-name="T369">This also explains why the card is not attributed to its eponymous celestial body: The Moon as Tarot is the Moon as Yesod, itself a type of the Church, which has already been established as the school of fish from the waters of </text:span><text:span text:style-name="T370">XII and </text:span><text:span text:style-name="T369">XIII. </text:span></text:p>
      <text:h text:style-name="P14" text:outline-level="2"><text:bookmark-start text:name="__RefHeading___Toc9486_3340506842"/>Arc Integration<text:bookmark-end text:name="__RefHeading___Toc9486_3340506842"/></text:h>
      <text:p text:style-name="P12">The Moon develops directly from the Star. The gift has not changed; only the mode of access has. It stands between the Star and the Sun because revelation restored cannot remain forever in pure outpouring <text:span text:style-name="T371">from a distance</text:span>. <text:span text:style-name="T371">It must guide and direct, and be followed to a destination. If XVII is he Star of Bethlehem that the Magi followed, XVIII is the path it traced. <text:s/></text:span></text:p>
      <text:p text:style-name="P11"><text:soft-page-break/><text:span text:style-name="T7">The Moon also functions as a summary of the deck up to this point. The preceding Arcana have operated largely through prefiguration and sign. The remaining three no longer belong chiefly to prefiguration, but to fulfilment itself. </text:span><text:span text:style-name="T372">The Moon is the path between them; the mediation between revelation and truth; between Star and Sun; between Malkuth and Tiphareth. </text:span></text:p>
      <text:h text:style-name="P14" text:outline-level="2"><text:bookmark-start text:name="__RefHeading___Toc9488_3340506842"/>The Position of the Reader<text:bookmark-end text:name="__RefHeading___Toc9488_3340506842"/></text:h>
      <text:p text:style-name="P12">The reader stands as Moses in the cleft of the rock. The reader is not yet ready to view the fullness of glory, but glimpses the Qoph-glory: the passing radiance, the trace, the reflection that remains after the full presence has gone by. <text:span text:style-name="T373">They stand in the dark of night where the Moon is the guiding source of light, illuminating the path by which the Sun can be reached. </text:span></text:p>
      <text:h text:style-name="P14" text:outline-level="2"><text:bookmark-start text:name="__RefHeading___Toc9490_3340506842"/>Interpretive Implication<text:bookmark-end text:name="__RefHeading___Toc9490_3340506842"/></text:h>
      <text:p text:style-name="P12">In reading, The Moon signifies mediated revelation, partial but true perception, symbolic knowledge, and the need for careful discernment. This is truth under reverent concealment. <text:span text:style-name="T374">It symbolises the darkness before dawn, the period in which revelation is withdrawn for the purpose of preparation, and a path that guides the way forward. </text:span></text:p>
      <text:h text:style-name="P25" text:outline-level="1"><text:bookmark-start text:name="__RefHeading___Toc9492_3340506842"/>The Moon — Defence<text:bookmark-end text:name="__RefHeading___Toc9492_3340506842"/></text:h>
      <text:p text:style-name="P17">This attribution is defended on three grounds.</text:p>
      <text:p text:style-name="P17">First, it sustains the card’s full symbolic burden rather than one layer only. Veiled Glory accounts not merely for hidden revelation, but for the entire field in which revelation becomes subtle enough to be misread. The Moon illuminates a real path, but not with the clarity of the Star or the Sun. It is therefore precisely the domain in which deception, false prophecy, confusion, and danger arise—not because revelation is absent, but because it is partial, indirect, and easily mishandled.</text:p>
      <text:p text:style-name="P17">Second, it remains stronger than plausible alternatives. Illusion, dream, uncertainty, esoteric mediation, eclipse, and night-journey all preserve genuine dimensions of the card, but each isolates one effect or mode of the same deeper structure. Veiled Glory alone explains why revelation is still present, why it is hidden, why it can guide, and why it can also be dangerously misinterpreted.</text:p>
      <text:p text:style-name="P17">Third, it survives adversarial testing. The attribution does not depend on Moses alone, nor on the Priestess alone, nor on one specialized symbolic argument such as eclipse. It is supported by the card’s accepted Qoph attribution, its universal depiction as path-illumination under concealment, its place between Star and Sun, <text:soft-page-break/>and its longstanding association with occult, unconscious, astral, and symbolic forms of knowledge. These do not force the meaning onto the card; they explain why the card has always borne it.</text:p>
      <text:h text:style-name="P16" text:outline-level="3">Card-Specific Pressure Points</text:h>
      <text:p text:style-name="Text_20_body"><text:span text:style-name="T47">A objection to this attribution is that </text:span><text:span text:style-name="Strong_20_Emphasis"><text:span text:style-name="T47">Veiled Glory may over-spirituali</text:span></text:span><text:span text:style-name="Strong_20_Emphasis"><text:span text:style-name="T375">s</text:span></text:span><text:span text:style-name="Strong_20_Emphasis"><text:span text:style-name="T47">e a card traditionally associated with illusion, fear, deception, and danger</text:span></text:span><text:span text:style-name="T47">.</text:span></text:p>
      <text:p text:style-name="P17">This objection has force, because the darker dimensions of the Moon are essential to its traditional reading. The attribution remains privileged because those darker dimensions are not alternatives to veiled revelation, but consequences of it. Between the distant clarity of the Star and the unveiled radiance of the Sun, the Reader moves through a field where naïveté, carelessness, or wilful misreading can lead them astray. The Moon gives a true path, but veiled and surrounded by ambiguity. Illusion, deception, and danger therefore arise not as separate centres of meaning, but as the risks inherent to mediated revelation.</text:p>
      <text:p text:style-name="Text_20_body"><text:span text:style-name="T47">A second objection is that </text:span><text:span text:style-name="Strong_20_Emphasis"><text:span text:style-name="T47">illusion may be more central to the card than revelation</text:span></text:span><text:span text:style-name="T47">.</text:span></text:p>
      <text:p text:style-name="P17">This objection has force if illusion is treated as a primary symbolic reality in its own right. The attribution remains privileged because illusion is not self-subsistent. It is true revelation misinterpreted—whether through ignorance, inattention, or corruption. That is why mediated revelation is not just compatible with illusion, but necessary to explain it. If revelation were absent, there would be mere darkness; if it were unveiled, there would be no room for illusion. The Moon is precisely the middle state in which truth is present but vulnerable to distortion; <text:span text:style-name="T376">a temporary period of uncertainty but not total darkness or hopelessness</text:span>.</text:p>
      <text:p text:style-name="Text_20_body"><text:span text:style-name="T47">A </text:span><text:span text:style-name="T377">third</text:span><text:span text:style-name="T47"> objection is that the Moon’</text:span><text:span text:style-name="T377">s interpretation as Veiled </text:span><text:span text:style-name="T378">Glory or Mediated Revelation</text:span><text:span text:style-name="T47"> may be </text:span><text:span text:style-name="Strong_20_Emphasis"><text:span text:style-name="T47">too dependent on its structural position between Star and Sun</text:span></text:span><text:span text:style-name="T47">.</text:span></text:p>
      <text:p text:style-name="P17">This objection has force because sequence can sharpen meaning without creating it. The attribution remains privileged because even in isolation the card depicts illumination under concealment. The Moon always lights a path; the question is why that path is uncertain, subtle, or easily lost. Veiled Glory answers this directly. The deck position strengthens the reading, but does not invent it.</text:p>
      <text:p text:style-name="Text_20_body"><text:span text:style-name="T47">A </text:span><text:span text:style-name="T379">fourth</text:span><text:span text:style-name="T47"> objection is that the Moon’s role as the </text:span><text:span text:style-name="Strong_20_Emphasis"><text:span text:style-name="T47">summary of symbolic revelation</text:span></text:span><text:span text:style-name="T47"> may be too large a claim.</text:span></text:p>
      <text:p text:style-name="P17"><text:soft-page-break/>This objection has force, because it gives the card heavy structural significance. The attribution remains privileged because the Moon has always been associated with occult and esoteric mediation. Hecate, astral consciousness, Yesod, dream, symbol, unconscious reflection—all traditional symbolic systems already treat the Moon as the domain where truth is encountered indirectly. The deck position therefore does not force the symbolism; it reveals why the symbolism belongs here, and why Sun, Judgement, and Universe must come after it <text:span text:style-name="T380">as fulfilment</text:span>.</text:p>
      <text:h text:style-name="P16" text:outline-level="3">Alternative(s) Considered</text:h>
      <text:p text:style-name="Text_20_body"><text:span text:style-name="T47">A plausible alternative would be </text:span><text:span text:style-name="Strong_20_Emphasis"><text:span text:style-name="T47">Illusion / Uncertainty</text:span></text:span><text:span text:style-name="T47">. This preserves deception and fear, but fails to explain why illusion arises, through what means, and why it must stand between Star and Sun. Veiled Glory does.</text:span></text:p>
      <text:p text:style-name="Text_20_body"><text:span text:style-name="T47">A </text:span><text:span text:style-name="T381">second</text:span><text:span text:style-name="T47"> plausible alternative would be </text:span><text:span text:style-name="Strong_20_Emphasis"><text:span text:style-name="T47">Dream</text:span></text:span><text:span text:style-name="Strong_20_Emphasis"><text:span text:style-name="T381">s</text:span></text:span><text:span text:style-name="Strong_20_Emphasis"><text:span text:style-name="T47"> / Vision</text:span></text:span><text:span text:style-name="Strong_20_Emphasis"><text:span text:style-name="T381">s</text:span></text:span><text:span text:style-name="Strong_20_Emphasis"><text:span text:style-name="T47"> / Prophetic Symbolism</text:span></text:span><text:span text:style-name="T47">. This preserves guidance and ambiguity, but lacks the card’s fuller cosmic and revelatory breadth. </text:span><text:span text:style-name="T381">Veiled Glory explains precisely why truth must be given in these forms. </text:span></text:p>
      <text:p text:style-name="Text_20_body"><text:span text:style-name="T47">A </text:span><text:span text:style-name="T381">third</text:span><text:span text:style-name="T47"> plausible alternative would be </text:span><text:span text:style-name="Strong_20_Emphasis"><text:span text:style-name="T47">Eclipse</text:span></text:span><text:span text:style-name="T47">. This preserves a particularly exact mode of concealment-revelation, </text:span><text:span text:style-name="T381">and part of its attribution to the Moon as celestial body in particular, </text:span><text:span text:style-name="T47">but remains one aspect of the card rather than its full breadth.</text:span></text:p>
      <text:h text:style-name="P16" text:outline-level="3">Failure Condition</text:h>
      <text:p text:style-name="P17">This attribution would weaken or fail if fear, illusion, and deception proved to be independent centres of meaning rather than consequences of mediated revelation, if the card’s accepted Qoph attribution could not support indirect divine knowledge broadly enough, or if a competing formulation better preserved revelation, concealment, guidance, danger, and symbolic mediation together with less dependence on structural sequence.</text:p>
      <text:p text:style-name="P12"/>
      <text:h text:style-name="P13" text:outline-level="1"><text:bookmark-start text:name="__RefHeading___Toc9494_3340506842"/><text:span text:style-name="T289">XIX. </text:span>The Sun<text:bookmark-end text:name="__RefHeading___Toc9494_3340506842"/></text:h>
      <text:h text:style-name="P14" text:outline-level="2"><text:bookmark-start text:name="__RefHeading___Toc9496_3340506842"/>Abstract<text:bookmark-end text:name="__RefHeading___Toc9496_3340506842"/></text:h>
      <text:p text:style-name="P12">The Sun is <text:span text:style-name="T382">the</text:span> Revealed Glory <text:span text:style-name="T382">of Divine Presence</text:span>. Where the Moon veils revelation so that it may be borne, the Sun unveils it in full radiance, victory, and celebration. This is not guidance at a distance, nor glory glimpsed in passing, but glory present without mediation. It is the first card in the final triad of fulfilment: XIX as Glory, XX <text:soft-page-break/>as Judgement, and XXI as Universe. <text:span text:style-name="T383">This trinitary arrangement of XIX-XX-XXI serves as a sort of blueprint for fulfilment as a whole that shall be observed in the remaining Arcana. </text:span></text:p>
      <text:h text:style-name="P14" text:outline-level="2"><text:bookmark-start text:name="__RefHeading___Toc9498_3340506842"/>Revealed Identity<text:bookmark-end text:name="__RefHeading___Toc9498_3340506842"/></text:h>
      <text:p text:style-name="P12">The Sun is Revealed Glory, <text:span text:style-name="T384">the overwhelming victorious power of the Divine Presence itself</text:span>. This is the <text:span text:style-name="T385">next development</text:span> <text:span text:style-name="T385">from</text:span> the Moon's Veiled Glory. What was previously survivable only through reflection, eclipse, symbol, and mediated radiance is now present in direct form. This makes the Sun the first true card of fulfilment rather than prefiguration. <text:span text:style-name="T385">If it were to be given a </text:span><text:span text:style-name="T383">precise figure</text:span><text:span text:style-name="T385">, it is the image of the Logos as given in Revelation 19:11-13, </text:span><text:span text:style-name="T386">the same form of which a glimpse was given during the Transfiguration of Matthew 17:2</text:span><text:span text:style-name="T385">. </text:span><text:span text:style-name="T384">That the unrestrained Logos should be represented by the Sun in Tarot is to be expected; it is an attribution attested plentifully both directly and through the equivalence to Tiphareth. </text:span><text:span text:style-name="T385"><text:s/></text:span></text:p>
      <text:h text:style-name="P14" text:outline-level="2"><text:bookmark-start text:name="__RefHeading___Toc9500_3340506842"/>Development / Role<text:bookmark-end text:name="__RefHeading___Toc9500_3340506842"/></text:h>
      <text:p text:style-name="P12">The Sun represents manifested victory. Where the Moon summarized the entire deck as symbolic revelation and prefiguring, the Sun <text:span text:style-name="T387">is the antitype that completes that prophecy</text:span>. Fulfilment has begun to appear directly. Glory appears, Judgment proceeds from that Glory, and the New Creation is established as its permanent form. <text:span text:style-name="T388">As the beginning of the first creation required the light of divine presence, “Let there be light”, (light here being the very</text:span><text:span text:style-name="T389"> Aur</text:span><text:span text:style-name="T390"> given in Qabalah as the emanation of the</text:span><text:span text:style-name="T389"> Ain Soph Aur</text:span><text:span text:style-name="T390">),</text:span><text:span text:style-name="T389"> </text:span><text:span text:style-name="T388">so must the New Creation begin with the restoration of that engulfing presence. </text:span><text:span text:style-name="T391">Crowley states it as “But there is now, as was not previously the case, a close and definite alliance with the celestial.”</text:span></text:p>
      <text:h text:style-name="P14" text:outline-level="2"><text:bookmark-start text:name="__RefHeading___Toc9502_3340506842"/>Iconographic Justification<text:bookmark-end text:name="__RefHeading___Toc9502_3340506842"/></text:h>
      <text:p text:style-name="P69">The Sun in the Thoth tradition is two children dancing on a hill crowned with a wall, surrounded by the Zodiac, with the radiating sun pictured at the pinnacle of the hill. <text:span text:style-name="T392">Compare to the descriptions of the New Jerusalem in Revelation 21: a city on a mountain, surrounded by a wall, with a twelvefold symmetry of gates placed around it. </text:span><text:span text:style-name="T391">Especially see 21:23, “And the city had no need of the sun, neither of the moon, to shine in it: for the glory of God did lighten it, and the Lamb is the light thereof.” The Divine Presence within is compared directly to the light of the astronomical sun, which has now fulfilled its use and is needed no longer. </text:span></text:p>
      <text:p text:style-name="P70">The RWS depiction, again, illuminates the same object from a divergent perspective. It is there shown as a child, bearing a flag, riding upon a white horse, beneath the light of the Sun. <text:span text:style-name="T393">Compare, this time, to Revelation 19:11, “And I saw heaven opened, </text:span><text:soft-page-break/><text:span text:style-name="T393">and behold a white horse; and he that sat upon him was called Faithful and True, and in righteousness he doth judge and make war.” Once again, the victorious undiminished presence of the Logos, of Tiphareth, appears to accomplish that which was foretold. </text:span></text:p>
      <text:p text:style-name="P12">Th<text:span text:style-name="T392">is e</text:span><text:span text:style-name="T393">nforces</text:span><text:span text:style-name="T392"> </text:span><text:span text:style-name="T393">the</text:span><text:span text:style-name="T392"> connection between 19 and 21, different angles from which the same divine presence is viewed. </text:span><text:span text:style-name="T393">RWS in 19 shows the “Let there be light”, of the New Creation, the active process by which fulfilment occurs. Thoth, through Revelation 21, points already to the end-state emanation of that light of divine presence as will be the focus of XXI. </text:span></text:p>
      <text:h text:style-name="P14" text:outline-level="2"><text:bookmark-start text:name="__RefHeading___Toc9504_3340506842"/>Esoteric Alignment<text:bookmark-end text:name="__RefHeading___Toc9504_3340506842"/></text:h>
      <text:p text:style-name="P12">The Sun is attributed to Resh, the face or head. <text:span text:style-name="T394">The image is clear: that of the Face of God. Recalling Moses, the figure encountered all the way back at I, a beautiful picture of fulfilment can be seen. He was at I the introduction of the Law, now brought to its final completion by the Logos. In his earthly career he could only see God from behind, from within the cleft of the rock, as he was barred from Canaan. Now, after the descent into the lower parts of the earth shown in XII and XIII, the rising again of the Sun of Tiphareth brings him out of Hades and once and for all into the divine presence. <text:s text:c="2"/></text:span></text:p>
      <text:p text:style-name="P71">The letter Resh is called in other language families as Ra, the name of the Egyptian solar deity, connecting it to the card’s other primary attribution. <text:span text:style-name="T395">The Sun, historically, has been the primary symbol of divine presence. It is necessary for life, emanating its light in all directions until all is surrounded. The iconography of Revelation and attribution to Tiphareth have already been discussed at length. The remaining aspect of the Sun is that it also possesses a burning heat, that can bring about fiery destruction. This is the function of the White Rider of Revelation 19, and is about to be witnessed in process through XX. <text:s text:c="2"/></text:span></text:p>
      <text:p text:style-name="P72">It is interesting to note of the Sephirot that The Star, the Arcanum of wisdom and revelation, connects the rapturous Victory of Netzach to the Moon-Church of Yesod, whereas the Sun, the Arcanum of triumph and manifestation, connects Yesod with the logical Splendour of Hod. The Sun is a Star; the Zodiac encircles the solar system; the Twelve Tribes form Israel; the Twelve Apostles establish the Kingdom of Christ. <text:span text:style-name="T396">The Word is both that which is fulfilled and that which fulfils. </text:span><text:s/></text:p>
      <text:h text:style-name="P14" text:outline-level="2"><text:bookmark-start text:name="__RefHeading___Toc9506_3340506842"/>Arc Integration<text:bookmark-end text:name="__RefHeading___Toc9506_3340506842"/></text:h>
      <text:p text:style-name="P12">The Sun develops directly from the Moon by ending the reign of symbol. It begins the final triad in exact sequence and number: XIX as Glory, XX as Judgement, XXI as <text:soft-page-break/>Universe. Th<text:span text:style-name="T397">is trinity has a</text:span> correspondence to Revelation 19, 20, and 21: <text:span text:style-name="T397">themselves focused on the Triumphant Second Coming, the Last Judgement, and the New Creation respectively. An additional curiosity of this sequence is touched by the Shemhamphorasch, a traditional set of 72 names of angels. Its source is Exodus 14:19-21. Here again, 19 is manifestation of the Divine Presence, 20 is judgement and separation, and 21 is the result by which Israel passes through the waters and Egypt faces death. </text:span></text:p>
      <text:h text:style-name="P14" text:outline-level="2"><text:bookmark-start text:name="__RefHeading___Toc9508_3340506842"/>The Position of the Reader<text:bookmark-end text:name="__RefHeading___Toc9508_3340506842"/></text:h>
      <text:p text:style-name="P73">The Reader stands in direct radiance as the true Light-Bearer, <text:span text:style-name="T398">the name which the angel Lucifer is said to have held, and wasted.</text:span> The title, <text:span text:style-name="T399">in the original Hebrew as</text:span> “helel ben shachar” - light-bearer, son of the dawn - was claimed <text:span text:style-name="T399">by Lucifer</text:span> in pride and became a mark of rebellion. But in Revelation <text:span text:style-name="T399">22, </text:span>Christ declares, 'I am the bright Morning Star.' What was falsely seized by the Adversary is here shown to belong rightly to Christ, and by participation, to the one who has completed the path in Him. The Reader is not merely beneficiary or witness. Revelation 19 presents Christ on the White Horse as accompanied by the Armies of Heaven, and <text:span text:style-name="T399">amongst this victorious cavalry</text:span> is the Reader's position as well. The Reader no longer only beholds the triumph of divine light - they are carried within its procession. <text:span text:style-name="T400">They are the wife in the dancing couple of Thoth’s XIX, and the rider beneath the Sun in RWS’s. </text:span></text:p>
      <text:h text:style-name="P14" text:outline-level="2"><text:bookmark-start text:name="__RefHeading___Toc9510_3340506842"/>Interpretive Implication<text:bookmark-end text:name="__RefHeading___Toc9510_3340506842"/></text:h>
      <text:p text:style-name="P12">In reading, the Sun signifies full revelation, joy, victory, and unveiled presence. This is manifest fulfilment in glory. <text:span text:style-name="T401">It entails the fulfilment of promises begun much earlier, clarification of earlier revelation, and the rise that emerges from the descent of XII. Note that it is Victory, but not Completion: the fires of XX still remain before the final state of the matter is settled. </text:span></text:p>
      <text:h text:style-name="P25" text:outline-level="1"><text:bookmark-start text:name="__RefHeading___Toc9512_3340506842"/>The Sun — Defence<text:bookmark-end text:name="__RefHeading___Toc9512_3340506842"/></text:h>
      <text:p text:style-name="P17">This attribution is defended on three grounds.</text:p>
      <text:p text:style-name="P17">First, it sustains the card’s full symbolic burden rather than one layer only. Revealed Glory unifies the card’s traditional meanings by their source: joy, clarity, life, victory, beauty, warmth, and energy all arise as consequences of divine glory made manifest. The card is not merely bright, successful, or happy in isolation. It is those things because the source of light and truth is now fully revealed rather than glimpsed indirectly or reflected through mediation.</text:p>
      <text:p text:style-name="P17"><text:soft-page-break/>Second, it remains stronger than plausible alternatives. Illumination, fulfilment, manifest truth, solar kingship, and joy each preserve genuine aspects of the card, but each does so partially. Revealed Glory alone preserves the card’s epistemic, affective, vital, royal, and triumphant dimensions together without reducing them to one function. It explains not only that light is present, but why that light gives life, celebration, and victory all at once.</text:p>
      <text:p text:style-name="P17">Third, it survives adversarial testing. The attribution does not depend on Revelation 19-<text:span text:style-name="T402">21</text:span> alone, nor on Resh alone, nor on the <text:span text:style-name="T402">Sun as the Logos of Tiphareth</text:span>. It is supported by all three together. Resh clarifies unveiled face and direct encounter; the <text:span text:style-name="T402">Tiphareth-resurrection attribution shows why it is only now that the culmination of XII and XIII begins</text:span>; the victorious white horse and triumphant sphere of the card clarify that this is not merely daylight, but glory in revealed and conquering form.</text:p>
      <text:h text:style-name="P16" text:outline-level="3">Card-Specific Pressure Points</text:h>
      <text:p text:style-name="P17">A objection to this attribution is that <text:span text:style-name="Strong_20_Emphasis">Revealed Glory may over-theologi</text:span><text:span text:style-name="Strong_20_Emphasis"><text:span text:style-name="T403">s</text:span></text:span><text:span text:style-name="Strong_20_Emphasis">e a card more traditionally read as joy, success, vitality, innocence, and clarity</text:span>.</text:p>
      <text:p text:style-name="P17">This objection has force, because the Sun is one of Tarot’s most immediately beneficent and accessible cards. The attribution remains privileged because it does not replace those positive aspects, but explains them. Knowledge, joy, victory, life, energy, and beauty are not rival meanings to divine glory; they are the dimensions through which revealed glory is experienced. <text:span text:style-name="T404">The light of the Sun and of the Ain Soph Aur are one and the same.</text:span> The card is therefore not narrowed, but grounded. </text:p>
      <text:p text:style-name="P17">A second objection is that the Sun may signify <text:span text:style-name="Strong_20_Emphasis">illumination or manifest truth generally</text:span>, not specifically unveiled divine presence.</text:p>
      <text:p text:style-name="P17">This objection has force if truth or light are treated as self-subsisting. The attribution remains privileged because in this system, and in the theological-symbolic structure it inherits, truth, light, and knowledge ultimately derive from the Logos. What appears as illumination on a personal or local scale is therefore also, by necessity, a participation in divine revelation on the cosmic scale. Revealed Glory does not deny the broad meaning of illumination; it identifies its highest and most complete source.</text:p>
      <text:p text:style-name="P17">A third objection is that the <text:span text:style-name="Strong_20_Emphasis">Light-Bearer</text:span> material may be rhetorically striking but unnecessary or distracting.</text:p>
      <text:p text:style-name="P17">This objection has force, and if the Light-Bearer theme were treated as the card’s primary identity it would indeed become unstable. It remains justified because it belongs specifically to the Reader’s Position, where it performs an exact function. It <text:soft-page-break/>clarifies that the Reader is in divine presence, experiencing glory in fullness, participating in victory, and still bearing responsibility as one who now carries that light. The Light-Bearer is therefore not the Sun’s identity, but the Reader’s clarified mode within it.</text:p>
      <text:p text:style-name="P17">A fourth objection is that the <text:span text:style-name="T405">RWS</text:span> <text:span text:style-name="Strong_20_Emphasis">white horse</text:span> may support victory broadly, but not the full Revelation 19 identification.</text:p>
      <text:p text:style-name="P17">This objection has force if the white horse is made to carry too much weight alone. The attribution remains privileged because the horse is only one element. The entire sphere of the card—joy in victory, unveiled radiance, triumphant arrival before judgment—matches the Johannine structure of Revelation 19. The horse matters precisely because that source is why it is a victory-symbol to begin with. The iconography, atmosphere, and sequence all support the identification together.</text:p>
      <text:p text:style-name="P17">A <text:span text:style-name="T405">fifth</text:span> objection is that the explicit return to a <text:span text:style-name="Strong_20_Emphasis">Christological figure</text:span> may make XIX redundant after XII.</text:p>
      <text:p text:style-name="P17">This objection has force <text:span text:style-name="T405">because, as with Moses, attributing to Arcana to the same figure must be shown to distinguish rather than to muddle</text:span>. The attribution remains privileged because the two manifestations are not repetitions but opposites within the same eschatological arc. XII is Christ in first coming: human, sacrificial, submissive, and physically suffering. XIX is Christ in second coming: divine, dominant, victorious, and fully manifest in glory. The distinction mirrors the deck’s own arc. The Hanged Man ends the physical sequence and closes the Second Aeon; the Sun ends the spiritual sequence and closes the Third. The two cards are therefore not redundant, but paired bookends that reflect the full prophetic structure.</text:p>
      <text:p text:style-name="P17">A <text:span text:style-name="T406">final</text:span> objection is that the card’s <text:span text:style-name="Strong_20_Emphasis">simplicity, ease, innocence, and openness</text:span> may be under-accounted for by so exalted a reading.</text:p>
      <text:p text:style-name="P17">This objection has force, because the Sun is often one of the least strained and most straightforward cards in actual experience. The attribution remains privileged because that simplicity is preserved in the Reader’s new relation to the divine. No longer is revelation sought from a distance, mediated through obscurity, or negotiated through symbols and veils. It is openly present and fully embraced. The card’s ease, joy, and childlike clarity are derived from that unhindered relation, not erased by it.</text:p>
      <text:h text:style-name="P16" text:outline-level="3"><text:soft-page-break/>Alternative(s) Considered</text:h>
      <text:p text:style-name="P17">A plausible alternative would be <text:span text:style-name="T407">Light or </text:span><text:span text:style-name="Strong_20_Emphasis">Illumination</text:span>. This preserves truth and success, but does not sufficiently explain warmth, victory, and celebratory fullness.</text:p>
      <text:p text:style-name="P17">A second plausible alternative would be <text:span text:style-name="Strong_20_Emphasis">Fulfilment </text:span><text:span text:style-name="Strong_20_Emphasis"><text:span text:style-name="T408">or Antitype generally</text:span></text:span><text:span text:style-name="Strong_20_Emphasis">.</text:span> This preserves revelation and triumph, but weakens the card’s warmth and joy, and also risks encroaching too heavily on XXI.</text:p>
      <text:p text:style-name="P17">A <text:span text:style-name="T409">third</text:span> plausible alternative would be <text:span text:style-name="Strong_20_Emphasis">Christ in Glory </text:span><text:span text:style-name="Strong_20_Emphasis"><text:span text:style-name="T410">in specific</text:span></text:span>. This preserves the cosmic and eschatological dimension strongly, but does not as well preserve the card’s personal and experiential scale. Revealed Glory encompasses <text:span text:style-name="T406">the full spectrum</text:span>.</text:p>
      <text:p text:style-name="P17">A <text:span text:style-name="T409">final</text:span> plausible alternative would be <text:span text:style-name="Strong_20_Emphasis">Joy / Vitality / Blessedness</text:span>. This preserves the card’s experiential positivity, but loses the illuminatory and revelatory structure that explains why those states obtain.</text:p>
      <text:h text:style-name="P16" text:outline-level="3">Failure Condition</text:h>
      <text:p text:style-name="P17">This attribution would weaken or fail if Revealed Glory could not be shown to preserve joy, clarity, victory, warmth, radiance, and direct encounter more fully than its rivals; if XII and XIX collapsed into the same Christological function; or if the Light-Bearer theme proved more distracting than clarifying when subordinated properly to the Reader’s Position.</text:p>
      <text:p text:style-name="P12"/>
      <text:h text:style-name="P13" text:outline-level="1"><text:bookmark-start text:name="__RefHeading___Toc9514_3340506842"/><text:span text:style-name="T411">XX. </text:span>Judgement / <text:span text:style-name="T412">Aeon</text:span><text:bookmark-end text:name="__RefHeading___Toc9514_3340506842"/></text:h>
      <text:h text:style-name="P14" text:outline-level="2"><text:bookmark-start text:name="__RefHeading___Toc9516_3340506842"/>Abstract<text:bookmark-end text:name="__RefHeading___Toc9516_3340506842"/></text:h>
      <text:p text:style-name="P12">Judgement is Armageddon. Where the Sun reveals glory in full victory, Judgement enacts the necessary consequence of that revelation: the final confrontation, separation, and Last Judgement of all that remains unresolved. This card is the culmination of Apocalypse itself - the Battle of Megiddo, the end of the Third Aeon, and the definitive resolution of every prior conflict in the deck.</text:p>
      <text:h text:style-name="P14" text:outline-level="2"><text:bookmark-start text:name="__RefHeading___Toc9518_3340506842"/>Revealed Identity<text:bookmark-end text:name="__RefHeading___Toc9518_3340506842"/></text:h>
      <text:p text:style-name="P12">Judgement is Armageddon. Apocalypse and Judgement are not separate processes here, but one event seen from two sides: revelation unveiled in XIX and revelation consummated in XX through final separation. The Sun gives Glory; Judgement gives its consequence. <text:span text:style-name="T413">The Arcanum was known as Judgement and depicted the </text:span><text:soft-page-break/><text:span text:style-name="T413">resurrection to the Last Judgement; Crowley re-frames it as the process of transition between his Second and Third Aeons. </text:span><text:span text:style-name="T414">Both indicate the rightful ascent of new divine authority, the judgement on the Throne by the Sun-God-Child of XIX, and the fiery purgation of that which does not align with the Divine Presence that XIX radiate</text:span><text:span text:style-name="T415">s</text:span><text:span text:style-name="T414">. </text:span></text:p>
      <text:h text:style-name="P14" text:outline-level="2"><text:bookmark-start text:name="__RefHeading___Toc9520_3340506842"/>Development / Role<text:bookmark-end text:name="__RefHeading___Toc9520_3340506842"/></text:h>
      <text:p text:style-name="P12">Judgement represents the final execution of revealed glory. Once all things are exposed to full divine presence, nothing unresolved can remain suspended. The card therefore gathers every prior arc and resolves it in decisive form. The Wheel finally completes its turning. The Beast is cast down. The Adversary is no longer only chained, but overcome.</text:p>
      <text:h text:style-name="P14" text:outline-level="2"><text:bookmark-start text:name="__RefHeading___Toc9522_3340506842"/>Iconographic Justification<text:bookmark-end text:name="__RefHeading___Toc9522_3340506842"/></text:h>
      <text:p text:style-name="P12">The Rider-Waite-Smith tradition shows the dead rising from their graves, often in coffins floating upon the sea. This corresponds directly to Revelation 20:13: 'the sea gave up the dead which were in it.' <text:span text:style-name="T416">It was seen before that XIII, Death itself, was a sea that needed to be submerged into to begin the process of change necessary to exist in the presence of the divine. This is why the card has the dual meaning of judgement and rebirth: the final step of XIII’s transformation is to purge with fire that which prevents the completion of XXI; Judgement, as prefigured in XVI, is not punitive alone but necessarily transformative as well. </text:span></text:p>
      <text:p text:style-name="P12">Crowley's Aeon moves beyond <text:span text:style-name="T417">the traditional resurrection imagery</text:span> to depict what follows: the cosmic process of destruction and renewal. In the Thoth deck, Horus appears as the god-child, <text:span text:style-name="T417">ascending to his throne to begin what Crowley called the Third Aeon</text:span>. Here that image is <text:span text:style-name="T417">taken </text:span>not <text:span text:style-name="T417">as </text:span>the beginning of the Third Aeon, but the sign that the old world has reached its terminal crisis and is now being brought to its end. <text:span text:style-name="T417">Yes, the God-Child is upon His throne, but this is not a new Era. It is the terminus of Era as concept. Revelation 20:11 gives nearly the same image Crowley describes in Aeon: “And I saw a great white throne, and him that sat on it, from whose face the earth and the heaven fled away; and there was found no place for them.” However, in this image, even the world-structure as it exists cannot stand the Divine Presence and must be itself judged and purged by fire. The Aeons of Adam, Moses, and Christ are all complete; the three-act drama of History has reached its finale.</text:span></text:p>
      <text:p text:style-name="P74">There is also a parallel visible by viewing both cards overlaid. At the bottom of Judgement is the Sea of Graves, giving up the dead to new life and judgement. At the bottom of Aeon is the Shin of Fire, likewise depicting human figures arising from it. The Noaic Flood gave the type of judgement by water, and it is fulfilled here by <text:soft-page-break/>judgement of fire. The Watery Grave of XII is cast into the Shin-Fire Lake, as the ultimate fulfilment of Death itself: “And death and hell were cast into the lake of fire. This is the second death.” <text:span text:style-name="T418">See II Peter 3:5-7, where both of these destructions are shown to make way for XXI. </text:span></text:p>
      <text:h text:style-name="P14" text:outline-level="2"><text:bookmark-start text:name="__RefHeading___Toc9524_3340506842"/>Esoteric Alignment<text:bookmark-end text:name="__RefHeading___Toc9524_3340506842"/></text:h>
      <text:p text:style-name="P12">Judgement is attributed to Shin, the Hebrew letter of fire. <text:span text:style-name="T419">It is, notably, the final of the three Mother Letters of the Hebrew alphabet. They are unique amongst the Major Arcana attributions in that their cards have no astrological symbol, but rather inherit the letter’s own elements. The Fool is Aleph and Air, the Hanged Man is Mem and Water, and now Aeon is Shin and Fire. </text:span><text:span text:style-name="T420">The Fool is the transition from Adam to Moses, and the figure depicted within steps of a cliff to experience The Fall into the Air below. The Hanged Man is the Crucifixion, the transition from Moses to Christ, in which Christ is submerged into the watery grave-womb of Hades. Aeon, now, ends this trinity as the fallen creation melts with fervent heat, and Death and Hades themselves are submerged into the Lake of Fire.</text:span></text:p>
      <text:p text:style-name="P75">Fire itself is also the operating element in judgement, as stated in I Corinthians 3:13, “Every man's work shall be made manifest: for the day shall declare it, because it shall be revealed by fire; and the fire shall try every man's work of what sort it is.” <text:span text:style-name="T421">This is the same “trial by fire” this document itself accepted (though in metaphor) as proof of worthiness for a work. This is because of Fire’s pervasive, consuming, and destructive qualities. Nothing can hide from it; and that which is not worth standing is destroyed entirely. What remains is tested, tried, and tempered: made stronger by both the removal of dross and heat-tempering of what remains. </text:span></text:p>
      <text:h text:style-name="P14" text:outline-level="2"><text:bookmark-start text:name="__RefHeading___Toc9526_3340506842"/>Arc Integration<text:bookmark-end text:name="__RefHeading___Toc9526_3340506842"/></text:h>
      <text:p text:style-name="P12">Judgement develops directly from the Sun. Glory cannot remain merely contemplative. Once revealed in full, it must act. <text:span text:style-name="T422">The emanating heat from the Sun becomes the purging flame of Shin.</text:span> The final triad is exact: XIX -&gt; Glory, XX -&gt; Judgement, XXI -&gt; Universe.</text:p>
      <text:p text:style-name="P11"><text:span text:style-name="T7">This card also fulfills earlier foreshadowings. The Wheel of Fortune turns to its final stop. Nebuchadnezzar's local restoration expands into universal reckoning. The Beast is cast down. The Devil's Adversary is decisively overcome </text:span><text:span text:style-name="T423">and punished</text:span><text:span text:style-name="T7">. The Tower's Divine Punishment reaches terminal expression. </text:span><text:span text:style-name="T423">The Fall of the Fool, lowest point of the Hanged Man and Death, and the Exaltation of Judgement’s Resurrection prepare for their culmination in XXI. <text:s/></text:span></text:p>
      <text:h text:style-name="P14" text:outline-level="2"><text:bookmark-start text:name="__RefHeading___Toc9528_3340506842"/><text:soft-page-break/>The Position of the Reader<text:bookmark-end text:name="__RefHeading___Toc9528_3340506842"/></text:h>
      <text:p text:style-name="P12">The Reader stands within the armies of revealed alignment, under the condition of final separation. Those not found written in the Book of Life are cast into the Lake of Fire with the Adversary. The Reader is not among them, because the decisive act that determined that distinction has already occurred. In XII, by submission to the pattern of Christ, the Reader entered the same movement by which the Adversary was overcome and the Book of Life was entered.</text:p>
      <text:h text:style-name="P14" text:outline-level="2"><text:bookmark-start text:name="__RefHeading___Toc9530_3340506842"/>Interpretive Implication<text:bookmark-end text:name="__RefHeading___Toc9530_3340506842"/></text:h>
      <text:p text:style-name="P12">In reading, Judgement signifies culmination, final reckoning, and irreversible separation. <text:span text:style-name="T424">It signals testing and trial by fire; utter and complete destruction of that which is not aligned with the divine purpose. It indicates a rebirth, the completion of transformation, and emergence from death and judgement, changed and tempered. It is the end of an era, accomplishment of a goal or purpose, and an indication that the Reader is prepared to enter into the state of XXI. </text:span></text:p>
      <text:h text:style-name="P25" text:outline-level="1"><text:bookmark-start text:name="__RefHeading___Toc9532_3340506842"/>Judgement / Aeon — Defence<text:bookmark-end text:name="__RefHeading___Toc9532_3340506842"/></text:h>
      <text:p text:style-name="P17">This attribution is defended on three grounds.</text:p>
      <text:p text:style-name="P17">First, it sustains the card’s full symbolic burden rather than one layer only. Armageddon preserves resurrection, summons, reckoning, separation, purgation, and finality together. It is not merely battle, nor merely resurrection, nor merely judgment in abstraction, but the single total event in which all that stands against divine order is destroyed, all the dead are raised to account, and the final separation of faithful and unfaithful becomes possible.</text:p>
      <text:p text:style-name="P17">Second, it remains stronger than plausible alternatives. Last Judgement, resurrection, apocalypse, purgation, and separation all preserve real dimensions of the card, but each does so only partially. Armageddon alone names both the process and result on all scales: the downfall of powers and world-structures, the summoning of the dead, the final judgment of deeds, and the transition from historical order into the completed state of XXI.</text:p>
      <text:p text:style-name="P17">Third, it survives adversarial testing. The attribution does not depend only on Revelation 20, only on the Lake of Fire, or only on Crowley’s reversal of tradition. It is supported by the RWS resurrection imagery, the Shin-fire attribution, the <text:span text:style-name="T425">elemental</text:span> triad, the necessity of ending the Aeonic sequence before XXI, and the fact that the card must function personally and cosmically at once.</text:p>
      <text:h text:style-name="P16" text:outline-level="3"><text:soft-page-break/>Card-Specific Pressure Points</text:h>
      <text:p text:style-name="P17">A objection to this attribution is that <text:span text:style-name="Strong_20_Emphasis">Armageddon may be too narrow</text:span>, where the card traditionally signifies Last Judgement, resurrection, awakening, or reckoning more broadly.</text:p>
      <text:p text:style-name="P17">This objection has force, because the title Judgement already seems sufficient. The attribution remains privileged because Armageddon is not one lesser moment within final judgment, but the total and terminal form of it. The dead stand before the Throne in Revelation 20, and all deeds are judged; this includes both the dead and the living, both temporal manifestations and eternal consequence. Every Tarot Arcanum must operate personally and cosmically at once. Armageddon names that total event most precisely, because it includes the destruction of all resistance that makes final judgment possible.</text:p>
      <text:p text:style-name="P17">A second objection is that the <text:span text:style-name="Strong_20_Emphasis">RWS imagery supports resurrection more directly than battle</text:span>.</text:p>
      <text:p text:style-name="P17">This objection has force, since the coffins and rising dead are visually unmistakable. The attribution remains privileged because the card’s resurrection is not resurrection to joy, glory, or transformation, but resurrection <text:span text:style-name="Emphasis">to judgement</text:span>. Revelation 20 states exactly that the sea and Hades give up the dead so that they may be judged. The raising of the dead is therefore not an alternative to Armageddon, but its individual and universal side. The battle destroys all that resists divine order outwardly; the raised dead are judged inwardly and individually by that same final act.</text:p>
      <text:p text:style-name="P17">A third objection is that the card may be more about <text:span text:style-name="Strong_20_Emphasis">separation and reckoning</text:span> than the Battle of Megiddo itself.</text:p>
      <text:p text:style-name="P17">This objection has force only if battle and judgment are treated as separable events. The attribution remains privileged because in apocalyptic structure they are not separate. The overthrow of Babylon and the powers of the earth, the ravaging of worldly structure, the raising of the dead, and the casting of the unfaithful into the Lake of Fire are one total process. Armageddon is therefore not merely the martial side of the event, but the name for the comprehensive judgment by which all that opposes divine order is separated out forever.</text:p>
      <text:p text:style-name="P17">A fourth objection is that the reading may be <text:span text:style-name="Strong_20_Emphasis">too reactive against Crowley</text:span>, reversing Aeon simply because the system requires it.</text:p>
      <text:p text:style-name="P17"><text:soft-page-break/>This objection has force and must be answered directly. Crowley himself states in <text:span text:style-name="Emphasis">The Book of Thoth</text:span> that here it was “necessary to depart completely from the tradition of the cards, in order to carry on that tradition.” He also explicitly identified the card with the destruction of the world by fire as the transition into a new Aeon under Horus. This system accepts instead the traditional nomenclature of Last Judgement and proposes that Crowley, in devotion to Thelema, stopped one structural layer too early. What he identified as Aeonic transition is preserved here, but only as a local manifestation of the larger and more terminal archetype: the transition not from one age to another, but from time and structure altogether into the completed state of XXI. The correction is therefore not polemical, but structural.</text:p>
      <text:p text:style-name="P17">A fifth objection is that the claim that XX must <text:span text:style-name="Strong_20_Emphasis">end the Third Aeon</text:span> may be too large for the card itself.</text:p>
      <text:p text:style-name="P17">This objection has force only if XXI is misunderstood as another stage within history. The attribution remains privileged because the Fool/Universe pair already clarifies that the deck begins before formed structure and ends beyond it. If the Fool stands outside time and order, its complement must do the same. A merely new Aeon would still remain inside the Wheel’s structure. Armageddon alone sufficiently marks the end of structure and time in preparation for the completed beyond-time state of XXI. The card must therefore terminate the Aeonic framework itself.</text:p>
      <text:p text:style-name="P17">A <text:span text:style-name="T426">sixth</text:span> objection is that the card may be <text:span text:style-name="Strong_20_Emphasis">too dependent on the XIX–XX–XXI Revelation sequence</text:span> rather than standing independently.</text:p>
      <text:p text:style-name="P17">This objection has force only if the sequence is treated as its sole source of meaning. The attribution remains privileged because, like XIX, the chapter-order does not create the card’s meaning but clarifies the larger arc. Judgement stands perfectly well on its own as final reckoning, resurrection to account, and cosmic separation. The Revelation sequence simply reveals that Victory, Judgement, and Consummation were already the closing order of the Arcana themselves.</text:p>
      <text:p text:style-name="P17">A <text:span text:style-name="T427">seventh</text:span> objection is that <text:span text:style-name="Strong_20_Emphasis">Horus and Nuit</text:span> may resist absorption into a Christian-apocalyptic frame.</text:p>
      <text:p text:style-name="P17">This objection has force if the figures are treated as immovable theological commitments rather than symbolic attributions. The attribution remains privileged because their functions remain. Nuit is possibility, cosmic containment, and primordial openness; Hadit is point, reason, and inward fire; Horus is the sun-child whose coming to rule marks the change of world-order. In this system, these functions overlap in Christ: the Second Adam, the Logos of John 1, and the divine <text:soft-page-break/>child whose coming to rule defines the terminal judgment of XX. The world-view shifts, but the structural attributions are preserved.</text:p>
      <text:p text:style-name="P17">A final objection is that the <text:span text:style-name="Strong_20_Emphasis">Reader-position</text:span> in terms of the Book of Life and final separation may feel imported rather than card-intrinsic.</text:p>
      <text:p text:style-name="P17">This objection has force if the card is read in isolation from the deck. It becomes much weaker once the card is read as the culmination of the entire journey. Like XII, XIII, and XVI, XX depends on the Reader’s alignment with the larger structure. There are only two final outcomes of the judgment, and only one leads directly into XXI. Whether the Reader is carried through that transition or cast aside by it depends on whether they have aligned themselves with the path the deck has already established. <text:span text:style-name="T428">If the card arrives and the Reader, upon introspection, believes they will face total annihilation: then the path to avoid it has already been clearly given from XII. </text:span></text:p>
      <text:h text:style-name="P16" text:outline-level="3">Alternative(s) Considered</text:h>
      <text:p text:style-name="P17">A plausible alternative would be <text:span text:style-name="Strong_20_Emphasis">Last Judgement</text:span>. This is already present in the card’s title and preserves its broad traditional sense, but it does not adequately specify the process and result across all levels or explain why the card must immediately precede XXI. <text:span text:style-name="T429">It also lacks the bridge between the traditional XX and Crowley’s Aeonic ascent. </text:span></text:p>
      <text:p text:style-name="P17">A second plausible alternative would be <text:span text:style-name="Strong_20_Emphasis">Resurrection / Awakening</text:span>. This preserves the visual imagery, but risks confusion with more positive or transitional cards such as XIII or XIX. Here resurrection is not the centre but the means by which judgment occurs. <text:span text:style-name="T430">Resurrection has been ongoing since XIII; that is why it alone deserved that attribution. It was the means; this is the end. </text:span></text:p>
      <text:p text:style-name="P17">A <text:span text:style-name="T431">third</text:span> plausible alternative would be <text:span text:style-name="Strong_20_Emphasis">Aeonic Transition</text:span>. This is precisely what Crowley’s title Aeon already preserves <text:span text:style-name="T431">over Judgement</text:span>, but this system argues it is too narrow: a transition from one historical structure to another rather than the final transition beyond structure entirely.</text:p>
      <text:h text:style-name="P16" text:outline-level="3">Failure Condition</text:h>
      <text:p text:style-name="P76">This attribution would weaken or fail if Armageddon could not be shown to preserve resurrection, battle, final separation, and total judgment as one structure; if XX could lead into XXI without terminating the Aeonic framework itself; or if a broader alternative better explained the card’s fire, resurrection imagery, terminality, and place in the arc with less dependence on structural synthesis.</text:p>
      <text:h text:style-name="P77" text:outline-level="1"><text:bookmark-start text:name="__RefHeading___Toc9534_3340506842"/><text:soft-page-break/><text:span text:style-name="T411">XXI. </text:span>The Universe / <text:span text:style-name="T432">The World</text:span><text:bookmark-end text:name="__RefHeading___Toc9534_3340506842"/></text:h>
      <text:h text:style-name="P14" text:outline-level="2"><text:bookmark-start text:name="__RefHeading___Toc9536_3340506842"/>Abstract<text:bookmark-end text:name="__RefHeading___Toc9536_3340506842"/></text:h>
      <text:p text:style-name="P12">The Universe is the New Creation fulfilled. Where Judgement brings the final confrontation and separation of all things, the Universe reveals what remains when that work is complete: the New Heaven and New Earth, the Bride in consummated union, and the total resolution of the Great Work at every scale simultaneously. This is not the world in a local or merely earthly sense, but creation as cosmological fulfilment.</text:p>
      <text:h text:style-name="P14" text:outline-level="2"><text:bookmark-start text:name="__RefHeading___Toc9538_3340506842"/>Revealed Identity<text:bookmark-end text:name="__RefHeading___Toc9538_3340506842"/></text:h>
      <text:p text:style-name="P12">The Universe is the New Creation. More precisely, it is the consummated New Creation: not only order restored, but all things brought into their final and perfected state. Crowley's renaming from The World to The Universe is therefore a clarification rather than a departure. <text:span text:style-name="T433">It is the New Heaven and the New Earth described in Revelation 21 and 22, in which the Divine and the Human are no longer distinct but overlapping in constant, deepening union. The centre of the Sephirot has collapsed; Kether and Malkuth are now overlapping. </text:span></text:p>
      <text:h text:style-name="P14" text:outline-level="2"><text:bookmark-start text:name="__RefHeading___Toc9540_3340506842"/>Development / Role<text:bookmark-end text:name="__RefHeading___Toc9540_3340506842"/></text:h>
      <text:p text:style-name="P12">The Universe represents consummation. If the Sun was Glory and Judgement was Armageddon, the Universe is what follows when glory has judged and judgment has ended. There is no further struggle, no further process, no further Aeon.</text:p>
      <text:p text:style-name="P12">This is why the card must also be read as the Wedding Supper of the Lamb. The union anticipated in the Lovers, spiritually lived in Art, and purified through the cards that followed is here no longer merely covenantal or anticipatory. It is entered in permanence. <text:span text:style-name="T434">The infinite potential of The Fool, without form and void, has now reached its conclusion in fulfilled and redeemed Creation, with the Human and Divine as one. </text:span></text:p>
      <text:h text:style-name="P14" text:outline-level="2"><text:bookmark-start text:name="__RefHeading___Toc9542_3340506842"/>Iconographic Justification<text:bookmark-end text:name="__RefHeading___Toc9542_3340506842"/></text:h>
      <text:p text:style-name="P78">The central figure <text:span text:style-name="T435">in all depictions </text:span>is <text:span text:style-name="T435">a dancing woman, who is, in Apocalyptic typology,</text:span> the Bride. She is not merely a dancer, but the Bride of the Lamb: the New Jerusalem, New Israel, the perfected Church, and the fulfilled Johannine type of both Israel and Mary. <text:span text:style-name="T435">Crowley identifies her with the second Heh of the Tetragrammaton, its final letter, and by consequence she is also Assiah and Malkuth. </text:span><text:span text:style-name="T436">One may object that the Bride is the Church, who has been in this document long-established as Yesod. Precisely this composition is what the card indicates: Kether, Tiphareth, </text:span><text:soft-page-break/><text:span text:style-name="T436">Yesod, and Malkuth merge into one; Atziluth, Briah, Yetzirah, Assiah likewise. The four-fold Tau-mark symmetry of the Tetragrammaton as four-in-one will be expounded further below. </text:span>Th<text:span text:style-name="T437">e Bride, now encompassing both Israel and the Church, </text:span><text:span text:style-name="T438">here</text:span><text:span text:style-name="T437"> </text:span>completes the feminine arc of the deck. What appeared in concealment in the Priestess, in generative life in the Empress, in corruption in Lust, and in restoration in the Star is here perfected in glory. She no longer waits, bears, or prepares. She is now fully united. </text:p>
      <text:p text:style-name="P12">The four living creatures in the corners are <text:span text:style-name="T439">present in all depictions as well</text:span>. Lion, Bull, Human, and Eagle are the Johannine living creatures before the Throne, and through long occult usage they also signify the Tetragrammaton itself as a seal of totality and completion <text:span text:style-name="T439">(the same overlap was seen in X)</text:span>. <text:span text:style-name="T439">In all cases they signified the Divine Presence, and this is no different. Now, they appear surrounding the Totality of Creation, as with the accomplishment of XXI there is a fundamental union to the Divine inherent to the New Creation itself. <text:s/></text:span></text:p>
      <text:p text:style-name="P79"><text:span text:style-name="T440">In RWS the Bride is surrounded by a Wreath to symbolise totality, but Crowley gives her encirclement more precisely</text:span><text:span text:style-name="T7">. </text:span><text:span text:style-name="T440">He states: “</text:span>The Universe, so states the theme, is the Celebration of the Great Work accomplished. In the corners of the card are the four Kerubim showing the established Universe; and about her is an ellipse composed of seventy- two circles for the quinaries of the Zodiac, the Shemhamphorasch.<text:span text:style-name="T441">”</text:span><text:span text:style-name="T7"> The </text:span><text:span text:style-name="T440">Shemhamphorasch continue the omnipresence of Personal Divine Names already established,</text:span><text:span text:style-name="T7"> </text:span><text:span text:style-name="T440">and t</text:span><text:span text:style-name="T7">heir twelvefold super-division </text:span><text:span text:style-name="T440">into the Zodiac </text:span><text:span text:style-name="T7">corresponds to the twelve gates of New Jerusalem. </text:span></text:p>
      <text:h text:style-name="P14" text:outline-level="2"><text:bookmark-start text:name="__RefHeading___Toc9544_3340506842"/>Esoteric Alignment<text:bookmark-end text:name="__RefHeading___Toc9544_3340506842"/></text:h>
      <text:p text:style-name="P80">The Universe is attributed to Tau, the final Hebrew letter. Tau is the Cross, the seal, the last letter, and the mark of completion. In its Paleo-Hebrew form it was literally a cross-mark. What appeared in the Hanged Man as the Cross of sacrifice appears here as the Cross of fulfilment. This is one of the deck's deepest structural pairings: XII / Mem as the Cross of personal sacrifice and spiritual re-beginning; XXI / Tau as the Cross of cosmic completion and final seal.</text:p>
      <text:p text:style-name="P12">Tau also gives the clearest closure to the whole sequence. The Fool began with Aleph, the first letter, breath, origin, and potential. The Universe ends with Tau, the final letter, seal, completion, and finished work. This is explicitly fulfilled in Revelation 22:13: 'I am Alpha and Omega, the beginning and the end, the first and the last.'</text:p>
      <text:p text:style-name="P11"><text:span text:style-name="T7">But the card fulfills not only that declaration of totality, but also the very final promise of Scripture in Revelation 22:20: 'Surely I come quickly.' These are the final </text:span><text:soft-page-break/><text:span text:style-name="T7">two promises of Scripture, and here both are complete. The Alpha has become the Tau. The one who promised to come has come. Nothing at all remains incomplete.</text:span></text:p>
      <text:p text:style-name="P81"><text:span text:style-name="T442">Tau, together with</text:span> <text:span text:style-name="T442">the four Kerubim, applies both the Divine Seal and the symbol of Divine Presence to every individual member of the New Creation</text:span>. Revelation <text:span text:style-name="T442">22:4</text:span> declares that the <text:span text:style-name="T442">Divine </text:span>Name is upon the <text:span text:style-name="T442">foreheads of the</text:span> righteous. Ezekiel <text:span text:style-name="T442">9:4 </text:span>marks the preserved with Tau <text:span text:style-name="T442">in the exact same spot</text:span>. <text:span text:style-name="T442">This makes it clear that from the Scriptural source itself, Tau serves </text:span><text:span text:style-name="T443">the exact same purpose as the Tetrag</text:span><text:span text:style-name="T444">r</text:span><text:span text:style-name="T443">ammaton.</text:span> <text:span text:style-name="T445">Crowley </text:span><text:span text:style-name="T446">structurally</text:span><text:span text:style-name="T445"> compares the four points of the Tau-cross to the four letters of the Divine Name.</text:span></text:p>
      <text:p text:style-name="P81">XXI brings all of these <text:span text:style-name="T447">fourfold symmetries</text:span> into one symbolic act, <text:span text:style-name="T448">pictured as the underlying pillars and elements of Creation</text:span>. The Name is no longer hidden, the seal no longer anticipatory, and the creatures no longer witnesses of old creation. All have become the structure of fulfilled reality itself. </text:p>
      <text:h text:style-name="P14" text:outline-level="2"><text:bookmark-start text:name="__RefHeading___Toc9546_3340506842"/>Arc Integration<text:bookmark-end text:name="__RefHeading___Toc9546_3340506842"/></text:h>
      <text:p text:style-name="P12">The Universe develops directly from Judgement by bringing all process to its end. Judgement separated; Universe consummates. Judgement ended the Third Aeon; Universe supersedes Aeonic structure altogether by establishing the order beyond all succession.</text:p>
      <text:p text:style-name="P12">This is also the final resolution of the entire deck's covenantal arc. Wedding in the Lovers initiated union. Marriage in Art sustained that union spiritually. Here, in the Universe, that union reaches its ultimate fulfilment in the Wedding Supper of the Lamb.</text:p>
      <text:p text:style-name="P82">The greatest fulfilment is that of The Fool. Adam stood in Eden, partaking of the Tree of Life and walking with God. The Reader now, through identification with the Second Adam, stands not just in that same position but in its fulfilment. The Tree of Life and the Perfect Creation of Eden persist, but the relationship to the Divine is a deeper and more intimate one that was possible in the initial state. </text:p>
      <text:h text:style-name="P14" text:outline-level="2"><text:bookmark-start text:name="__RefHeading___Toc9548_3340506842"/>The Position of the Reader<text:bookmark-end text:name="__RefHeading___Toc9548_3340506842"/></text:h>
      <text:p text:style-name="P12">The Reader stands not merely as witness, but as inhabitant of consummation. The Reader no longer stands as seeker, interpreter, or participant in struggle. Those modes have ended. Here the Reader is fully inside the completed order. The Book of Life, the seal, the Bride, the Name, the light, and the New Creation are no longer external realities to be approached. They are the Reader's condition.</text:p>
      <text:h text:style-name="P14" text:outline-level="2"><text:bookmark-start text:name="__RefHeading___Toc9550_3340506842"/><text:soft-page-break/>Interpretive Implication<text:bookmark-end text:name="__RefHeading___Toc9550_3340506842"/></text:h>
      <text:p text:style-name="P12">In reading, The Universe signifies consummation, total fulfilment, and perfected unity. It indicates the end of process, the final sealing of what has been brought to completion, and the realization of a state in which nothing remains unresolved. <text:span text:style-name="T447">The matter in question is sealed, final, and permanent. The card also represents not merely a relationship with the Divine, but an inseparable overlap. </text:span></text:p>
      <text:h text:style-name="P25" text:outline-level="1"><text:bookmark-start text:name="__RefHeading___Toc9552_3340506842"/>The Universe / World — Defence<text:bookmark-end text:name="__RefHeading___Toc9552_3340506842"/></text:h>
      <text:p text:style-name="P17">This attribution is defended on three grounds.</text:p>
      <text:p text:style-name="P17">First, it sustains the card’s full symbolic burden rather than one layer only. New Creation uniquely preserves the total scope of the Arcanum: who is united, what is completed, when the completion exists, where it occurs, why it becomes possible, and how it is accomplished. It is not merely harmony, wholeness, or closure within the present order, but the replacement of the fallen order with one in which human and divine are once again fully and freely united, <text:span text:style-name="T447">to a deeper and more intimate degree</text:span>.</text:p>
      <text:p text:style-name="P17">Second, it remains stronger than plausible alternatives. Completion, totality, perfected soul, return to origin, eternal order, and even the Bride by herself all preserve real dimensions of the card, but each does so incompletely. New Creation alone unites consummation, integration, divine-human communion, eschatological finality, and the card’s cosmological breadth.</text:p>
      <text:p text:style-name="P17">Third, it survives adversarial testing. The attribution does not depend only on Revelation 21–22, nor only on Tau, nor only on the 0 <text:span text:style-name="T449">and </text:span>XXI symmetry. It is supported by all of them together: Tau as final seal, the four creatures as Tetragrammatic completion, the feminine figure as the perfected final He, the 72/12 structure as both astrological and divine order, and the necessity that XXI end structure rather than merely renew it.</text:p>
      <text:h text:style-name="P16" text:outline-level="3">Card-Specific Pressure Points</text:h>
      <text:p text:style-name="P17">A objection to this attribution is that <text:span text:style-name="Strong_20_Emphasis">New Creation may be too specifically theological for a card traditionally read as completion, harmony, or cosmic totality</text:span>.</text:p>
      <text:p text:style-name="P17">This objection has force, because completion and integration are undeniably central to the card. The attribution remains privileged because New Creation preserves those meanings while fully specifying them. Completion, harmony, and totality all appear on smaller scales throughout life and history, but the primitive archetype <text:soft-page-break/>from which they derive is the final restoration of the whole creation. New Creation alone preserves the card’s totality across all dimensions: mankind and God reunited, the Great Work completed, the fallen order replaced, and existence brought into eternal rather than temporal fulfilment.</text:p>
      <text:p text:style-name="P17">A second objection is that the <text:span text:style-name="Strong_20_Emphasis">Bride / New Jerusalem reading may be too specific</text:span> for the central figure.</text:p>
      <text:p text:style-name="P17">This objection has force, because the figure can easily be read more broadly as fulfilled soul, cosmic dancer, or perfected humanity. The attribution remains privileged because the Bride of the Lamb / New Jerusalem uniquely preserves all required functions at once. She is the final state of the feminine archetype running through the deck, the perfected union of human and divine, the goal toward which the whole sequence has moved, and the explanation for why every prior Arcanum was necessary. Other readings preserve one or more of these, but only the Bride preserves them all simultaneously.</text:p>
      <text:p text:style-name="P17">A third objection is that the card may be about <text:span text:style-name="Strong_20_Emphasis">wholeness or integration</text:span>, not necessarily eschatological consummation.</text:p>
      <text:p text:style-name="P17">This objection has force if one treats the card’s harmony as self-sufficient. The attribution remains privileged because the deck as a whole is understood here as representing the relation between mankind and God. If that is so, then the final card of completion and integration must represent not wholeness in abstraction, but the perfected union of human and divine, <text:span text:style-name="T450">already foreshadowed by Lovers and Art</text:span>. Personal or local integrations remain valid, but only as reflections of the broader archetype of New Creation.</text:p>
      <text:p text:style-name="P17">A fourth objection is that <text:span text:style-name="Strong_20_Emphasis">Tau</text:span> may support completion broadly, but not specifically New Creation.</text:p>
      <text:p text:style-name="P17">This objection has force only if Tau is treated as a generic ending. The attribution remains privileged because Tau here is not merely finality, but finality as seal. It is the cross-mark, the forehead-sign, the completion of the Divine Name, and the final path of the Tree. In Revelation that same logic is fulfilled as the Bride bears the Divine Name openly. Tau therefore does not merely imply closure, but consummated divine-human relation under the final seal.</text:p>
      <text:p text:style-name="P17">A <text:span text:style-name="T451">fifth</text:span> objection is that the <text:span text:style-name="T452">Bridal Figure / </text:span><text:span text:style-name="Strong_20_Emphasis">Wedding Supper</text:span> reading may depend too heavily on earlier decisions about Lovers and Art.</text:p>
      <text:p text:style-name="P17"><text:soft-page-break/>This objection has force if XXI is read only as a terminus of prior editorial choices. The attribution remains privileged because the card has always implied consummation, integration, and perfected union. What the system clarifies is that the earlier cards reflect this in partial or processional forms, while XXI is their complete, divine, and effortless resolution. It is no longer the commitment of VI nor the mediated maintenance of XIV, but the natural and complete union of human and divine by restored nature itself. <text:span text:style-name="T451">In fact, it is this very union of Human and Divine as One that the historical sacraments of Wedding and Marriage prefigure to begin with. </text:span></text:p>
      <text:p text:style-name="P17">A <text:span text:style-name="T451">sixth</text:span> objection is that XXI <text:span text:style-name="T451">as New Creation</text:span> may depend too heavily on the <text:span text:style-name="Strong_20_Emphasis">0 </text:span><text:span text:style-name="Strong_20_Emphasis"><text:span text:style-name="T309">to </text:span></text:span><text:span text:style-name="Strong_20_Emphasis">XXI symmetry </text:span><text:span text:style-name="Strong_20_Emphasis"><text:span text:style-name="T453">and Adam in the first Creation</text:span></text:span>.</text:p>
      <text:p text:style-name="P17">This objection has force because structural bookends can be overused. The attribution remains privileged because the symmetry is not merely formal but prophetic. Revelation explicitly links the end to the beginning: Alpha and Omega, new heaven and new earth, the restoration of what was lost at creation. The Fool’s potential does not merely repeat in XXI; it is fulfilled after passing through the entire sequence. The World is not origin returned unchanged, but origin restored and consummated.</text:p>
      <text:p text:style-name="P17">A <text:span text:style-name="T451">seventh</text:span> objection is that the card may preserve <text:span text:style-name="Strong_20_Emphasis">cyclical totality</text:span> rather than terminal completion.</text:p>
      <text:p text:style-name="P17">This objection has force in many Tarot traditions. The attribution remains privileged because smaller cycles do continue to reflect the card, but the ultimate form of the Arcanum cannot merely repeat. A card of absolute completion must, at its highest level, end cycle rather than restart it. Otherwise it would fail to be completion at all and collapse into another turn of the wheel. <text:span text:style-name="T451">The science of Eschatology itself depends entirely on this fundamental fact, that History has a set destination. </text:span></text:p>
      <text:h text:style-name="P16" text:outline-level="3">Alternative(s) Considered</text:h>
      <text:p text:style-name="P17">A plausible alternative would be <text:span text:style-name="Strong_20_Emphasis">Completion / Fulfilment / Wholeness</text:span>. This preserves much of the card’s traditional meaning, but lacks the necessary totality of divine-human communion and the transformation of creation itself.</text:p>
      <text:p text:style-name="P17">A <text:span text:style-name="T454">second</text:span> plausible alternative would be <text:span text:style-name="Strong_20_Emphasis">Perfected Soul / Integrated Humanity</text:span>. This preserves the personal scale, but if perfected humanity is taken seriously it already implies the divine-human integration that the Bride names more fully on both personal and cosmic levels.</text:p>
      <text:p text:style-name="P17"><text:soft-page-break/>A <text:span text:style-name="T454">third</text:span> plausible alternative would be <text:span text:style-name="Strong_20_Emphasis">the Bride / New Jerusalem</text:span> by itself. This preserves the Reader’s position and the central figure, but not the broader created order surrounding and implied by her. The focus of the card is not the dancer alone, but the world completed around her, <text:span text:style-name="T454">and the totality of the Divine Presence that the New Creation embodies</text:span>.</text:p>
      <text:h text:style-name="P16" text:outline-level="3">Failure Condition</text:h>
      <text:p text:style-name="P17">This attribution would weaken or fail if New Creation could not be shown to preserve completion, integration, divine-human communion, finality, and cosmological transformation more fully than broader alternatives; if the bridal centre could not be shown to be necessary rather than decorative; or if XXI could still be read as the start of another cycle without collapsing the card’s claim to ultimate completion.</text:p>
      <text:h text:style-name="P83" text:outline-level="1"><text:bookmark-start text:name="__RefHeading___Toc9554_3340506842"/>Application <text:span text:style-name="T455">&amp; Summary </text:span><text:bookmark-end text:name="__RefHeading___Toc9554_3340506842"/></text:h>
      <text:p text:style-name="P81">If the structure described in this work is accepted, then the practice of reading the Tarot changes accordingly. The cards, <text:span text:style-name="T456">under this interpretation, have precise and determined methods by which they are expected to operate</text:span>. Their meanings remain rich, but that richness exists within form.</text:p>
      <text:p text:style-name="P81">A card does not mean whatever it can be made to resemble. It means what its position within the greater structure permits it to mean. Interpretation remains alive, but it is not unconstrained. The reader's task is not to invent significance, but to recognize which aspect of a card's revealed structure is active in a given circumstance.</text:p>
      <text:p text:style-name="P81">This preserves divinatory practice rather than destroying it. The Tarot remains capable of addressing the personal, the historical, the spiritual, and the immediate - but it does so as a coherent symbolic language, <text:span text:style-name="T456">and this system attempts to elucidate the grammar that language must adhere to in order to remain legible. </text:span></text:p>
      <text:h text:style-name="P84" text:outline-level="2"><text:bookmark-start text:name="__RefHeading___Toc9556_3340506842"/>On Figures and Manifestations<text:bookmark-end text:name="__RefHeading___Toc9556_3340506842"/></text:h>
      <text:p text:style-name="P81">The figures identified throughout this work should not be understood as identities externally applied to the cards, nor as a denial of all other possible expressions of the same archetype. They are points of sufficient resolution: figures in whom the archetype becomes unusually clear and structurally visible.</text:p>
      <text:p text:style-name="P81">In practice, the named figure provides the clearest form of the archetype against which local manifestations may be tested. The question is not whether a person is <text:soft-page-break/>literally Abraham or Daniel, but whether a circumstance genuinely participates in the archetype made clearest through Abraham or Daniel.</text:p>
      <text:h text:style-name="P84" text:outline-level="2"><text:bookmark-start text:name="__RefHeading___Toc9558_3340506842"/>On the Breadth of the System<text:bookmark-end text:name="__RefHeading___Toc9558_3340506842"/></text:h>
      <text:p text:style-name="P81">Although this work presents a system for reading Tarot, it does not isolate Tarot from the wider symbolic traditions that have always informed it. Its practical force comes precisely from the convergence of Scripture and eschatology, Hermeticism, Qabalah, astrology, and the full spectrum of traditionally attributed Tarot meanings across decks and lineages.</text:p>
      <text:p text:style-name="P81">Where traditions diverge or appear to contradict, the divergence is often revelatory. Rider-Waite-Smith and Thoth do not simply disagree; they often preserve different sides <text:span text:style-name="T457">or scales </text:span>of the same archetype, or different points along the same unfolding structure.</text:p>
      <text:h text:style-name="P84" text:outline-level="2"><text:bookmark-start text:name="__RefHeading___Toc9560_3340506842"/>On the Journey of the Deck as a Whole<text:bookmark-end text:name="__RefHeading___Toc9560_3340506842"/></text:h>
      <text:p text:style-name="P81">This system does not only reinterpret the individual Arcana. It also reorients the progression of the Tarot as a whole.</text:p>
      <text:p text:style-name="P81">The traditional Fool's Journey is preserved, but seen from a new perspective. What has often been read as the path of the individual soul is here revealed as the Christian cosmological journey of humanity through history itself. The deck from 0 to XXI proceeds from Genesis 1 to Revelation 22.</text:p>
      <text:p text:style-name="P81">What the Order of the Golden Dawn and Aleister Crowley brought into clarity as a journey across the paths of the Tree of Life is here further developed as a journey across history from Creation to Consummation. The same pattern unfolds personally, situationally, civilizationally, historically, and cosmologically at once.</text:p>
      <text:p text:style-name="P81">A spread can therefore be read not only for static correspondences, but for placement within an unfolding order: origin, covenant, history, sacrifice, judgment, revelation, consummation. The deck is not only a symbolic vocabulary, but a revealed map of process.</text:p>
      <text:h text:style-name="P84" text:outline-level="2"><text:bookmark-start text:name="__RefHeading___Toc9562_3340506842"/>Precision in Application<text:bookmark-end text:name="__RefHeading___Toc9562_3340506842"/></text:h>
      <text:p text:style-name="P81">Because each card is bound to a stable revealed identity, it can speak with greater force. The Fool is not merely new beginnings, but unredeemed humanity at the point of origin. The Lovers is not merely relationships, but Wedding as covenantal initiation. Death is not merely change, but <text:span text:style-name="T458">willingly accepted transformation</text:span> under divine order. The Universe is not merely completion, but consummated creation <text:span text:style-name="T459">and union with the divine</text:span>.</text:p>
      <text:p text:style-name="P81"><text:soft-page-break/>Such meanings do not narrow the cards into sterility; they make them more exact, and thus more powerful. <text:span text:style-name="T460">Think of sharpening a pencil: it could certainly write in its flatness, but by honing it to a point, a new degree of precision is made possible. </text:span></text:p>
      <text:h text:style-name="P84" text:outline-level="2"><text:bookmark-start text:name="__RefHeading___Toc9564_3340506842"/>Scalable but Bounded Meaning<text:bookmark-end text:name="__RefHeading___Toc9564_3340506842"/></text:h>
      <text:p text:style-name="P81">Questions of love, vocation, suffering, delay, conflict, success, or spiritual crisis do not disappear under this system. They are instead located within a much larger order.</text:p>
      <text:p text:style-name="P81">A relationship reading, for example, is no longer forced into vague emotionality if the Lovers or Art appears; the question becomes whether the matter concerns covenantal initiation, lived union, or its inversion. A reading involving the Devil or Tower no longer defaults to generic fear, but asks whether the issue is adversarial bondage, divine punishment, or the purgation necessary for revelation to return.</text:p>
      <text:p text:style-name="P81">The same principle applies to historical and collective readings. Because the deck is structured not only personally but historically and cosmologically, it becomes possible to read events, institutions, and even civilizations through the same pattern. At the same time, the system imposes discipline. The structure scales; it does not dissolve.</text:p>
      <text:h text:style-name="P84" text:outline-level="2"><text:bookmark-start text:name="__RefHeading___Toc9566_3340506842"/>Practical Reading Principles<text:bookmark-end text:name="__RefHeading___Toc9566_3340506842"/></text:h>
      <text:p text:style-name="P81">First, the reader should ask what revealed identity is present before asking what circumstantial meaning it takes in the spread. Second, the reader should locate the querent within the Reader's Position of the card whenever possible. Third, the reader should consider whether the card is appearing in its personal, historical, internal spiritual, or external spiritual register <text:span text:style-name="T461">(or, as is often the case, multiple)</text:span>.</text:p>
      <text:p text:style-name="P81">Fourth, where a querent suspects a concrete manifestation - whether a person, relationship, institution, or event - the reader should test that manifestation against the card's revealed figure or principle. The question is not whether the local case is identical to the named archetypal figure, but whether it truly shares the structure that figure makes visible.</text:p>
      <text:p text:style-name="P81">The result is a Tarot practice that becomes at once more restrained and more penetrating. The cards no longer drift. They speak from within a revealed system. It is not less alive because it is bounded. It is more alive because its boundaries are real.</text:p>
      <text:h text:style-name="P25" text:outline-level="1"><text:bookmark-start text:name="__RefHeading___Toc9568_3340506842"/>The Major Arcana as a Whole — Defence<text:bookmark-end text:name="__RefHeading___Toc9568_3340506842"/></text:h>
      <text:p text:style-name="P17">This structure is defended on three grounds.</text:p>
      <text:p text:style-name="P17"><text:soft-page-break/>First, it sustains the full symbolic burden of the Major Arcana rather than one level only. The deck has always been a linear structure, evident already in its ordered numbering from 0 to XXI and in the long-standing treatment of the sequence as developmental, most notably in systems such as the Fool’s Journey. This does not restrict the symbolic freedom of individual Arcana. Rather, it clarifies how each Arcanum relates to the whole and to its neighbours, allowing cards in reading to draw meaning not only from themselves but from the larger sequence in which their archetype participates.</text:p>
      <text:p text:style-name="P17">Second, it remains stronger than plausible alternatives because it preserves Tarot’s multivalence while clarifying its dominant structure. The Fool’s Journey already recognizes a transition from outer to inner development. What this system adds is not an alien architecture, but a broader scale of application: the transition at XII is not only personal but historical, not only psychological but spiritual and cosmological. The journey of one individual is preserved, but understood as a local manifestation of a larger narrative structure.</text:p>
      <text:p text:style-name="P17">Third, it survives adversarial testing. The proposed divisions are not arbitrary categories placed onto the cards after the fact, but a recognition that the Major Arcana, like the rest of the deck, naturally lend themselves to ordered differentiation. The Tarot already organizes itself into suits, courts, aces, pips, and majors and minors. It is therefore reasonable to ask whether the Major Arcana themselves also divide into coherent but related phases. This system argues that they do, and that those phases correspond not only to symbolic functions but to the historical manifestations of the same underlying archetypes.</text:p>
      <text:h text:style-name="P16" text:outline-level="3">Structural Pressure Points</text:h>
      <text:p text:style-name="P17">A objection to this structure is that the deck may be being made <text:span text:style-name="Strong_20_Emphasis">too linear</text:span>, as though a single narrative were being imposed on a more open symbolic field.</text:p>
      <text:p text:style-name="P17">This objection has force, but it overstates the cost of order. The Major Arcana have always been numbered, sequenced, and read progressively. Linear structure is therefore not new. What is new is the claim that the sequence has a deeper and more specific narrative content than has often been recognized. This does not eliminate symbolic openness; it clarifies how that openness is disciplined by sequence. A card may still mean many things, but its meaning is sharpened when understood in relation to the larger arc.</text:p>
      <text:p text:style-name="P17">A second objection is that the <text:span text:style-name="Strong_20_Emphasis">bipartite structure</text:span>—especially the transition from physical to spiritual—may be too neat.</text:p>
      <text:p text:style-name="P17"><text:soft-page-break/>This objection has force only if that distinction were foreign to Tarot tradition. It is not. The Fool’s Journey and similar systems have long recognized a transition from outer or worldly experience to inward or spiritual transformation. What this system clarifies is that the same division applies not only to the individual but to history itself. XII is therefore not merely a private spiritual turning point, but the structural hinge by which both the deck and sacred history pass from one mode into another.</text:p>
      <text:p text:style-name="P17">A third objection is that <text:span text:style-name="Strong_20_Emphasis">XII may be carrying too much weight as the hinge</text:span>.</text:p>
      <text:p text:style-name="P17">This objection has force a<text:span text:style-name="T462">s it concerns the central eschatological thesis</text:span>. The Hanged Man has, however, always been associated with reversal, transition, and altered perspective. It is therefore already the card most likely to bear that burden. This system does not assign that role to XII arbitrarily, but explains why it belongs there. Once the card is understood Christologically, it becomes not only plausible but inevitable that it would serve as the hinge between the outer and the inner, the historical and the spiritual, the old and the new.</text:p>
      <text:p text:style-name="P17">A <text:span text:style-name="T463">fourth</text:span> objection is that the movement from <text:span text:style-name="Strong_20_Emphasis">personal to historical to spiritual</text:span> may <text:span text:style-name="T464">impose unnecessary restriction</text:span>, since Tarot cards already operate on many scales at once.</text:p>
      <text:p text:style-name="P17">This objection is valid, but it misunderstands the claim. The cards do indeed operate simultaneously on personal, historical, spiritual, and cosmological scales. The point is not that each card is confined to one scale, but that each card has a <text:span text:style-name="Strong_20_Emphasis">primary sphere of influence</text:span> that helps clarify its strongest manifestation in context. This is precisely what makes the system usable in practice. A card may still retain all its scales, but the surrounding spread can help determine which is dominant.</text:p>
      <text:p text:style-name="P17">A <text:span text:style-name="T465">fifth</text:span> objection is that the deck is already sufficiently explained by <text:span text:style-name="Strong_20_Emphasis">the Fool’s Journey</text:span>.</text:p>
      <text:p text:style-name="P17">This objection has force because the Fool’s Journey is one of the most persuasive overarching accounts of the sequence. The present structure does not reject it, but includes and extends it. What the Fool’s Journey lacks is the fully developed universal or cosmological scale. Here, the journey of one individual is understood as a local instance of the total historical and spiritual journey of humanity. The individual reading is therefore preserved, but situated within a larger archetypal whole.</text:p>
      <text:p text:style-name="P17">A <text:span text:style-name="T466">sixth</text:span> objection is that the final <text:span text:style-name="T467">developmental </text:span>arc may become <text:span text:style-name="Strong_20_Emphasis">too predetermined</text:span>, reducing the openness of the back half of the deck.</text:p>
      <text:p text:style-name="P17"><text:soft-page-break/>This objection has force, but the openness remains, and indeed becomes more precise. The Reader’s place in XV, XVI, XVIII, or XX is not automatically fixed by those cards themselves, but by the Reader’s prior movement through the deck. This system does not eliminate ambiguity; it gives Tarot itself a way of determining the conditions by which the ambiguity resolves. The deck therefore becomes not less open, but more self-interpreting.</text:p>
      <text:p text:style-name="P17">A <text:span text:style-name="T468">seventh</text:span> objection is that the structure may depend too heavily on <text:span text:style-name="Strong_20_Emphasis">Christian sacred history</text:span>.</text:p>
      <text:p text:style-name="P17">This objection is acknowledged directly. This system does indeed read the Major Arcana through the lens of Christian cosmology, just as Crowley reread them through Thelema. The claim is not that this is the only possible global narrative structure, but that it is one latent in the inherited symbolism of Tarot and Western occultism and now made newly explicit. Because Christian eschatology understands history itself as the archetypal narrative, it is natural that a deck crystallizing narrative archetypes should reflect that pattern strongly.</text:p>
      <text:p text:style-name="P17">An <text:span text:style-name="T469">eighth</text:span> objection is that the deck may preserve <text:span text:style-name="Strong_20_Emphasis">cyclical recurrence</text:span> rather than terminal closure.</text:p>
      <text:p text:style-name="P17">This objection has force if one emphasizes only recurrence. The answer is that the deck clearly preserves cyclical elements, but not meaningless repetition. If Tarot is a crystallization of narrative, then its cycles must advance rather than merely recur. Narrative requires development. Development requires direction. Direction implies an end. A purely cyclical reading would flatten the deck’s strongest structural meanings into stasis. <text:span text:style-name="T470">As was stated in XXI’s own defence, the fundamental proposition is that history is a means to an end, and cycles exist for the purpose of approaching that end. </text:span></text:p>
      <text:p text:style-name="P17">A final objection is that the system may overstate <text:span text:style-name="Strong_20_Emphasis">order at the expense of ambiguity</text:span>.</text:p>
      <text:p text:style-name="P17">This objection has force, and no symbolic system can remove it entirely. Yet complete openness would make divination arbitrary, since any meaning could be assigned at will. This system attempts a balance: it preserves the universal applicability of the Arcana while restricting them to the actual archetypes they embody. That may sometimes feel too restrictive, but it is a restriction in service of meaningful reading rather than a denial of interpretive breadth. It provides a usable guide, one that can be applied more strictly or more loosely depending on circumstance. <text:span text:style-name="T471">Like the cards themselves, this is a tool for deeper understanding, not an inescapable boundary.</text:span></text:p>
      <text:h text:style-name="P16" text:outline-level="3"><text:soft-page-break/>Alternative(s) Considered</text:h>
      <text:p text:style-name="P17">A plausible alternative would be <text:span text:style-name="Strong_20_Emphasis">the Fool’s Journey</text:span>. This remains included in full, but is here extended. The Fool’s Journey preserves the personal narrative of one individual; this structure clarifies it as the local manifestation of a larger historical and cosmological archetype.</text:p>
      <text:p text:style-name="P17">A <text:span text:style-name="T472">second</text:span> plausible alternative would be <text:span text:style-name="Strong_20_Emphasis">a symbolic field without strong </text:span><text:span text:style-name="Strong_20_Emphasis"><text:span text:style-name="T472">directional </text:span></text:span><text:span text:style-name="Strong_20_Emphasis">architecture</text:span>. This preserves flexibility, but Tarot already contains obvious internal order, and any system drawing meaning from the sequence must justify that order rather than ignore it.</text:p>
      <text:p text:style-name="P17">A <text:span text:style-name="T473">third</text:span> plausible alternative would be <text:span text:style-name="Strong_20_Emphasis">a cyclical archetypal process / </text:span><text:span text:style-name="Strong_20_Emphasis"><text:span text:style-name="T473">process of psychological or spiritual development</text:span></text:span>. This preserves repetition and recurrence, but fails to preserve the Major Arcana’s most important large-scale attribution: they are not merely cyclical states, but a narrative, and narrative requires development toward conclusion.</text:p>
      <text:h text:style-name="P16" text:outline-level="3">Failure Condition</text:h>
      <text:p text:style-name="P17">This structure would weaken or fail if the Major Arcana could be shown to derive no real meaning from their order, if XII did not genuinely function as a structural hinge, if the proposed divisions were merely convenient labels without explanatory power, or if a simpler overarching model accounted for the same symbolic, sequential, and multi-scalar coherence with less strain and greater completeness.</text:p>
      <text:h text:style-name="P25" text:outline-level="1"><text:bookmark-start text:name="__RefHeading___Toc9570_3340506842"/>The System as a Whole — Defence<text:bookmark-end text:name="__RefHeading___Toc9570_3340506842"/></text:h>
      <text:p text:style-name="P17">This system is defended on three grounds.</text:p>
      <text:p text:style-name="P17">First, it sustains the full symbolic burden of Tarot without reducing it to either arbitrary intuition or historical minimalism. Its coherence was not purposefully imposed from above, but emerged from the treatment of each card according to its own inherited symbols, historical meanings, and traditional attributions. The broader structure of the system was always secondary to the cards themselves. The system therefore does not define the cards and force them into place; rather, the existing relations between the cards, and between the historical figures and principles attributed to them, naturally grow into a coherent structure.</text:p>
      <text:p text:style-name="P17">Second, it remains stronger than plausible alternatives because it is disciplined rather than merely syncretic. Western occultism in general, and Tarot in particular—especially in the treatment of the Golden Dawn and Crowley—have always been highly syncretic. This system differs by moving in the opposite direction: it takes the <text:soft-page-break/>breadth of symbolic material accumulated in Tarot tradition and shows how that material can be understood in relation to one underlying symbolic system. It does not invent a novel symbolic universe, but traces the historically layered symbols back to what it proposes as a <text:span text:style-name="T474">prior tradition</text:span> from which Tarot has always drawn. Its aim is not to erase symbolic plurality, but to show how that plurality relates back to one coherent archetypal foundation.</text:p>
      <text:p text:style-name="P17">Third, it survives adversarial testing as well as a symbolic system of this scope can. It does not claim perfection, exclusivity, or infallibility. What it does claim is breadth, completeness, accuracy, and coherence. Each attribution is measured by how much of the symbolic field it preserves, whether it discards any major traditional meaning, whether it introduces contradiction or distortion, and whether it relates to the rest of the deck as the Arcana themselves already relate to each other. Within that standard, the system argues that its privileged manifestations and larger structure hold.</text:p>
      <text:h text:style-name="P16" text:outline-level="3">Systemic Pressure Points</text:h>
      <text:p text:style-name="P17">A objection to the system as a whole is that it may still be <text:span text:style-name="Strong_20_Emphasis">conclusion-first pattern recognition</text:span>, finding correspondences because it is looking for them.</text:p>
      <text:p text:style-name="P17">This objection has force and cannot be dismissed lightly. The system remains defensible because its coherence was not engineered in advance. Each card was treated first on the basis of its own symbols and inherited meanings; only afterwards did the broader structure emerge from the convergence of those local readings. The cards did not derive their meaning from the completed architecture. The architecture arose because the meanings, once clarified independently, formed one. That does not remove all risk of pattern recognition, but it materially strengthens the claim that the pattern was discovered rather than imposed.</text:p>
      <text:p text:style-name="P17">A second objection is that the system may be <text:span text:style-name="Strong_20_Emphasis">too syncretic</text:span>, absorbing too many symbolic systems at once.</text:p>
      <text:p text:style-name="P17">This objection has force, especially in a tradition as layered as Tarot. The system remains privileged because syncretism is not foreign to Tarot at all, but characteristic of its historical development. Crowley’s Thoth deck itself incorporates Egyptian, Qabalistic, astrological, Christian, pagan, and alchemical material. What this system does differently is not to add yet another <text:span text:style-name="T475">symbolic</text:span> layer, but to ask how the already accumulated symbolic breadth relates back to one coherent underlying source. Its claim is therefore that many apparently distinct symbols are different manifestations of the same archetypal realities.</text:p>
      <text:p text:style-name="P17"><text:soft-page-break/>A third objection is that <text:span text:style-name="Strong_20_Emphasis">divergence is still too rarely treated as contradiction</text:span>, and too often harmonized into complementarity.</text:p>
      <text:p text:style-name="P17">This objection has force. The system answers it by examining why divergence arises in the first place. Crowley is again the clearest example, since he often explains that his <text:span text:style-name="T476">differences from historical interpretation</text:span> are made not to contradict tradition but to <text:span text:style-name="T476">reinforce</text:span> or deepen it. Even in the most divergent case, XX, he <text:span text:style-name="T476">explicitly </text:span>states that he “departed from the tradition in order to preserve it.” This suggests that divergence in Tarot tradition, <text:span text:style-name="T477">whether it be conscious decision by one individual or accumulation across centuries,</text:span> is often introduced with care to <text:span text:style-name="T478">continue</text:span> <text:span text:style-name="T479">an</text:span> underlying archetype, not to erase it. The present system follows that same assumption: divergence is treated not as contradiction by default, but as a development or contextual clarification of an existing archetype unless direct opposition or total unrelatedness can be shown.</text:p>
      <text:p text:style-name="P17">A fourth objection is that <text:span text:style-name="Strong_20_Emphasis">privileged manifestation</text:span> may still be too close to forced identity.</text:p>
      <text:p text:style-name="P17">This objection has force and goes to the heart of the project. The system remains defensible because the direction of reasoning is different. A forced identity begins with the desired figure and then asks how symbols might be made to fit it. A privileged manifestation begins with the card’s full symbolic breadth—its imagery, structural position, traditional meanings, and esoteric correspondences—and asks what figure or principle most fully and clearly manifests that totality. Where forced identities tend toward contradiction or selective reading, privileged manifestations tend toward convergence. The fact that the latter repeatedly emerged without requiring contradiction is one of the system’s strongest internal defences.</text:p>
      <text:p text:style-name="P17">A fifth objection is that the system’s <text:span text:style-name="Strong_20_Emphasis">falsifiability standard may still be too soft</text:span>.</text:p>
      <text:p text:style-name="P17">This objection has force because symbolic interpretation can rarely achieve the rigidity of formal proof. The system answers this by being explicit about the criteria by which claims are tested: breadth, completeness, accuracy, and coherence. It asks how much of the symbolic field an attribution covers, whether it leaves important inherited meanings behind, whether it introduces any distorting symbolism, and whether it coheres with the rest of the deck in the same way the deck coheres with itself. This is not mathematical falsifiability, but it is a disciplined standard within the interpretive domain in which Tarot necessarily operates. </text:p>
      <text:p text:style-name="P17">A sixth objection is that the system may <text:span text:style-name="Strong_20_Emphasis">collapse Tarot into Judaeo-Christian theology</text:span>.</text:p>
      <text:p text:style-name="P17"><text:soft-page-break/>This objection has force and should be acknowledged plainly. The system does indeed read Tarot specifically through the lens of Judaeo-Christian cosmology. But this is not without precedent. Just as Crowley proposed Egyptian and Thelemic frames as underlying keys to Tarot, this system proposes that Tarot’s Qabalistic and Hermetic inheritance makes an Abrahamic frame not alien but native to its deeper structure. Great care is therefore taken not to overwrite the Arcana’s traditional meanings, but to clarify how those meanings manifest inside one historically grounded theological system.</text:p>
      <text:p text:style-name="P17">A seventh objection is that the system’s <text:span text:style-name="Strong_20_Emphasis">novelty counts against its inevitability</text:span>.</text:p>
      <text:p text:style-name="P17">This objection has force and is, <text:span text:style-name="T480">admittedly</text:span>, something of a mystery. The system answers it by suggesting that the space it occupies has simply not often been examined. Tarot has usually been treated either as purely symbolic in the abstract or as locally individual in application. Even the Fool’s Journey maps the Arcana mainly to one person’s path. This system instead studies the space between these: historical and archetypal manifestation across the whole tradition. It also draws not from one deck or school in isolation, but from the broader history of Tarot as a whole. It is therefore possible that the symmetries were long present but went unnoticed because neither the method nor the comparative breadth had been applied in this way before.</text:p>
      <text:p text:style-name="P17">A<text:span text:style-name="T481">n eighth</text:span> objection is that the system may be <text:span text:style-name="Strong_20_Emphasis">too totali</text:span><text:span text:style-name="Strong_20_Emphasis"><text:span text:style-name="T309">s</text:span></text:span><text:span text:style-name="Strong_20_Emphasis">ing for practical Tarot reading</text:span>.</text:p>
      <text:p text:style-name="P17">This objection has force if the deck is treated as only historical or cosmological. The system remains defensible because it does not restrict the Arcana to that level; it expands them. Tarot’s relation to the 22 paths of the Tree of Life already implies simultaneous reference to body, psyche, and cosmos. This system clarifies how those archetypes manifest personally, historically, and cosmologically at once. Far from eliminating practical use, this makes practical use more precise by giving the reader a clearer sense of the scale on which an archetype is manifesting.</text:p>
      <text:p text:style-name="P17">A <text:span text:style-name="T481">ninth</text:span> objection is that the system may <text:span text:style-name="Strong_20_Emphasis">under-account for genuinely non-Abrahamic symbolism</text:span> in Tarot.</text:p>
      <text:p text:style-name="P17">This objection has force because Tarot unquestionably contains pagan, classical, and occult material not reducible to biblical imagery at the symbolic surface. The system answers this by distinguishing symbol from archetype. Symbols are local and tradition-specific; archetypes are not. The method does not deny the significance of non-Abrahamic symbols, but asks what underlying archetypal realities they manifest <text:soft-page-break/>and how those same realities appear within the Abrahamic frame the system is tracing.</text:p>
      <text:p text:style-name="P17">A final objection is that the method may still not be <text:span text:style-name="Strong_20_Emphasis">selective enough when multiple strong alternatives exist</text:span>.</text:p>
      <text:p text:style-name="P17">This objection has force in principle. The system’s answer is that no case emerged in which two alternatives of truly equal standing remained after full symbolic testing. If that had occurred, the system would either have broken down at that point or required simultaneous acceptance of both. That it did not occur gives stronger support to the idea of privileged manifestation itself. Competing candidates repeatedly proved to preserve only one or several aspects of the card, while the privileged manifestation preserved the total symbolic breadth.</text:p>
      <text:h text:style-name="P16" text:outline-level="3">Alternative(s) Considered</text:h>
      <text:p text:style-name="P17">A plausible alternative would be <text:span text:style-name="Strong_20_Emphasis">a softer symbolic synthesis</text:span>. This would preserve many of the system’s insights while avoiding stronger claims of privileged manifestation, but it would also lose much of the explanatory sharpness that makes the present system distinctive.</text:p>
      <text:p text:style-name="P17">A <text:span text:style-name="T481">second</text:span> plausible alternative would be <text:span text:style-name="Strong_20_Emphasis">single-tradition priority</text:span>, reading wholly through RWS, wholly through Thoth, or wholly through Marseilles. This would reduce reconciliation problems, but would also miss broader historical symmetries visible only when Tarot is treated as a larger tradition.</text:p>
      <text:p text:style-name="P17">A <text:span text:style-name="T481">third</text:span> plausible alternative would be <text:span text:style-name="Strong_20_Emphasis">comparative symbolism without privileged manifestations</text:span>. This would preserve many insights while avoiding harder claims, but it would risk making every strong correspondence merely suggestive and thus sacrificing the specificity on which the whole project depends. <text:span text:style-name="T482">Many </text:span><text:span text:style-name="T483">historical and symbolic</text:span><text:span text:style-name="T482"> figures have had Tarot Arcana </text:span><text:span text:style-name="T484">appropriately </text:span><text:span text:style-name="T482">assigned to them; what makes this work worthwhile is the fact it proceeds in the opposite direction. </text:span></text:p>
      <text:h text:style-name="P16" text:outline-level="3">Failure Condition</text:h>
      <text:p text:style-name="P17">This system would weaken or fail if its coherence proved to be primarily retrofitted rather than emergent, if divergence could not be meaningfully distinguished from contradiction, if privileged manifestations routinely explained less than their competitors while requiring more strain, or if a simpler and softer interpretive framework could preserve the same symbolic breadth, structural clarity, and practical usefulness with fewer assumptions and less pressure.</text:p>
      <text:p text:style-name="P12"/>
      <text:h text:style-name="P13" text:outline-level="1"><text:bookmark-start text:name="__RefHeading___Toc9572_3340506842"/><text:soft-page-break/>Conclusion<text:bookmark-end text:name="__RefHeading___Toc9572_3340506842"/></text:h>
      <text:p text:style-name="P12">Tarot is not a collection of abstract or arbitrary symbols. It is a preserved symbolic tradition, and the symbols it preserves do not exist in isolation within the deck itself. They belong to broader archetypal structures that recur across Scripture, Qabalah, Hermeticism, astrology, esoteric tradition, and history.</text:p>
      <text:p text:style-name="P12">What this work has attempted to show is that such archetypes can be reconstructed from within the inherited structure of the Tarot and mapped to concrete manifestations with a high degree of internal coherence. The resulting system may be unattested in prior literature, but it is not therefore unstable or subjective. On the contrary, its force lies in the degree to which the cards, when read through their own converging attributions, begin to reveal the same figures, processes, and movements repeatedly and with increasing inevitability.</text:p>
      <text:p text:style-name="P12">This does not abolish interpretation. It clarifies it.</text:p>
      <text:p text:style-name="P12">On the level of the individual Arcanum, it clarifies what kind of thing a card is, what archetype it preserves, and what sorts of manifestations truly participate in that archetype. On the level of the Major Arcana as a whole, it clarifies that the deck is not merely a sequence of spiritual moods or personal lessons, but a coherent progression from Creation to Consummation: a revealed map of humanity, covenant, history, sacrifice, revelation, judg<text:span text:style-name="T309">e</text:span>ment, and fulfilment.</text:p>
      <text:p text:style-name="P11"><text:span text:style-name="T7">The Tarot, in this reading, is therefore neither diminished nor overextended. It is simply restored to the dignity of a symbolic tradition whose images are meaningful because they are inherited, coherent, and deeply entangled with the larger structures of revelation and history.</text:span></text:p>
      <text:p text:style-name="P12">To read it rightly is not to impose meaning upon it, but to recognize what it has already preserved.</text:p>
      <text:p text:style-name="P85">The trial by fire is, however, only partially complete. Now that the work has been published, it can be put into practice, and its claims tested and examined on a much broader scale. It is impossible to fully anticipate every objection or request for clarification that will arise, and so it is up to those who choose to adopt or experiment with this system to expand its breadth and forge it in the tempering flame of criticism.</text:p>
      <text:p text:style-name="P85">May the Potential within this system be submerged and transformed, and reach its Completion.</text:p>
      <text:p text:style-name="P86">ת</text:p>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4">
  <office:font-face-decls>
    <style:font-face style:name="Calibri" svg:font-family="Calibri" style:font-family-generic="roman" style:font-pitch="variable"/>
    <style:font-face style:name="Cambria" svg:font-family="Cambria" style:font-family-generic="roman" style:font-pitch="variable"/>
    <style:font-face style:name="Courier" svg:font-family="Courier" style:font-family-generic="roman" style:font-pitch="variable"/>
    <style:font-face style:name="Garamond" svg:font-family="Garamond" style:font-family-generic="roman" style:font-pitch="variable"/>
    <style:font-face style:name="Liberation Sans" svg:font-family="'Liberation Sans'" style:font-family-generic="swiss" style:font-pitch="variable"/>
    <style:font-face style:name="Noto Sans Arabic" svg:font-family="'Noto Sans Arabic'" style:font-family-generic="system" style:font-pitch="variable"/>
    <style:font-face style:name="Noto Sans CJK SC" svg:font-family="'Noto Sans CJK SC'" style:font-family-generic="system" style:font-pitch="variable"/>
    <style:font-face style:name="Noto Sans Devanagari" svg:font-family="'Noto Sans Devanagari'" style:font-family-generic="swiss"/>
    <style:font-face style:name="Noto Sans Devanagari1" svg:font-family="'Noto Sans Devanagari'" style:font-family-generic="system" style:font-pitch="variable"/>
    <style:font-face style:name="OpenSymbol" svg:font-family="OpenSymbol" style:font-charset="x-symbol"/>
    <style:font-face style:name="ＭＳ ゴシック" svg:font-family="'ＭＳ ゴシック'" style:font-family-generic="system" style:font-pitch="variable"/>
    <style:font-face style:name="ＭＳ 明朝" svg:font-family="'ＭＳ 明朝'"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font-independent-line-spacing="false">
        <style:tab-stops/>
      </style:paragraph-properties>
      <style:text-properties style:use-window-font-color="true" loext:opacity="0%" style:font-name="Cambria" fo:font-size="11pt" fo:language="en" fo:country="US" style:letter-kerning="false" style:font-name-asian="ＭＳ 明朝" style:font-size-asian="11pt" style:language-asian="en" style:country-asian="US" style:font-family-complex="'Noto Sans'" style:font-family-generic-complex="system" style:font-pitch-complex="variable" style:font-size-complex="11pt" style:language-complex="ar" style:country-complex="SA"/>
    </style:default-style>
    <style:default-style style:family="paragraph">
      <style:paragraph-properties fo:hyphenation-ladder-count="no-limit" fo:hyphenation-keep="auto" loext:hyphenation-keep-type="column" loext:hyphenation-keep-line="false" style:text-autospace="ideograph-alpha" style:punctuation-wrap="hanging" style:line-break="strict" style:tab-stop-distance="1.27cm" style:writing-mode="page"/>
      <style:text-properties style:use-window-font-color="true" loext:opacity="0%" style:font-name="Cambria" fo:font-size="11pt" fo:language="en" fo:country="US" style:letter-kerning="false" style:font-name-asian="ＭＳ 明朝" style:font-size-asian="11pt" style:language-asian="en" style:country-asian="US" style:font-name-complex="Noto Sans Arabic" style:font-size-complex="11pt" style:language-complex="ar" style:country-complex="SA"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cm" fo:margin-bottom="0.353cm" style:contextual-spacing="false" fo:line-height="115%" fo:text-align="start" style:justify-single-word="false" fo:orphans="2" fo:widows="2" style:writing-mode="lr-tb"/>
      <style:text-properties style:font-name="Garamond" fo:font-family="Garamond" style:font-family-generic="roman" style:font-pitch="variable" fo:font-size="11.5pt" style:font-size-asian="11.5pt"/>
    </style:style>
    <style:style style:name="Heading" style:family="paragraph" style:parent-style-name="Standard" style:next-style-name="Text_20_body" style:class="chapter">
      <style:paragraph-properties fo:margin-top="0.423cm" fo:margin-bottom="0.212cm" style:contextual-spacing="false" fo:keep-with-next="always"/>
      <style:text-properties style:font-name="Liberation Sans" fo:font-family="'Liberation Sans'" style:font-family-generic="swiss" style:font-pitch="variable" fo:font-size="14pt" style:font-name-asian="Noto Sans CJK SC" style:font-family-asian="'Noto Sans CJK SC'" style:font-family-generic-asian="system" style:font-pitch-asian="variable" style:font-size-asian="14pt" style:font-name-complex="Noto Sans Devanagari1" style:font-family-complex="'Noto Sans Devanagari'" style:font-family-generic-complex="system" style:font-pitch-complex="variable" style:font-size-complex="14pt"/>
    </style:style>
    <style:style style:name="Text_20_body" style:display-name="Text body" style:family="paragraph" style:parent-style-name="Standard" loext:linked-style-name="Body_20_Text_20_Char" style:class="text">
      <style:paragraph-properties fo:margin-top="0cm" fo:margin-bottom="0.212cm" style:contextual-spacing="false"/>
      <style:text-properties style:font-name="Garamond" fo:font-family="Garamond" style:font-family-generic="roman" style:font-pitch="variable" fo:font-size="11.5pt" style:font-size-asian="11.5pt"/>
    </style:style>
    <style:style style:name="List" style:family="paragraph" style:parent-style-name="Standard" style:class="list">
      <style:paragraph-properties fo:margin-left="0.635cm" fo:margin-top="0cm" fo:margin-bottom="0.353cm" style:contextual-spacing="true" fo:text-indent="-0.635cm" style:auto-text-indent="false"/>
    </style:style>
    <style:style style:name="Caption" style:family="paragraph" style:parent-style-name="Standard" style:next-style-name="Standard" style:class="extra">
      <style:paragraph-properties fo:line-height="100%"/>
      <style:text-properties fo:color="#4f81bd" loext:opacity="100%" fo:font-size="9pt" fo:font-weight="bold" style:font-size-asian="9pt" style:font-weight-asian="bold" style:font-size-complex="9pt" style:font-weight-complex="bold">
        <loext:char-complex-color loext:theme-type="accent1" loext:color-type="theme"/>
      </style:text-properties>
    </style:style>
    <style:style style:name="Index" style:family="paragraph" style:parent-style-name="Standard" style:class="index">
      <style:paragraph-properties text:number-lines="false" text:line-number="0"/>
      <style:text-properties style:font-size-asian="12pt" style:font-name-complex="Noto Sans Devanagari" style:font-family-complex="'Noto Sans Devanagari'" style:font-family-generic-complex="swiss"/>
    </style:style>
    <style:style style:name="Header_20_and_20_Footer" style:display-name="Header and Footer" style:family="paragraph" style:parent-style-name="Standard" style:class="extra"/>
    <style:style style:name="Header" style:family="paragraph" style:parent-style-name="Standard" loext:linked-style-name="Header_20_Char" style:class="extra">
      <style:paragraph-properties fo:margin-top="0cm" fo:margin-bottom="0cm" style:contextual-spacing="false" fo:line-height="100%">
        <style:tab-stops>
          <style:tab-stop style:position="8.255cm" style:type="center"/>
          <style:tab-stop style:position="16.51cm" style:type="right"/>
        </style:tab-stops>
      </style:paragraph-properties>
    </style:style>
    <style:style style:name="Footer" style:family="paragraph" style:parent-style-name="Standard" loext:linked-style-name="Footer_20_Char" style:class="extra">
      <style:paragraph-properties fo:margin-top="0cm" fo:margin-bottom="0cm" style:contextual-spacing="false" fo:line-height="100%">
        <style:tab-stops>
          <style:tab-stop style:position="8.255cm" style:type="center"/>
          <style:tab-stop style:position="16.51cm" style:type="right"/>
        </style:tab-stops>
      </style:paragraph-properties>
    </style:style>
    <style:style style:name="Heading_20_1" style:display-name="Heading 1" style:family="paragraph" style:parent-style-name="Standard" style:next-style-name="Standard" loext:linked-style-name="Heading_20_1_20_Char" style:default-outline-level="1" style:list-style-name="" style:class="chapter">
      <style:paragraph-properties fo:margin-top="0.847cm" fo:margin-bottom="0cm" style:contextual-spacing="false" fo:keep-together="always" fo:keep-with-next="always"/>
      <style:text-properties fo:color="#1f3a5f" loext:opacity="100%" style:font-name="Calibri" fo:font-family="Calibri" style:font-family-generic="roman" style:font-pitch="variable" fo:font-size="16pt" fo:font-weight="bold" style:font-name-asian="ＭＳ ゴシック" style:font-family-asian="'ＭＳ ゴシック'" style:font-family-generic-asian="system" style:font-pitch-asian="variable" style:font-size-asian="16pt" style:font-weight-asian="bold" style:font-name-complex="Noto Sans Arabic" style:font-family-complex="'Noto Sans Arabic'" style:font-family-generic-complex="system" style:font-pitch-complex="variable" style:font-size-complex="14pt" style:font-weight-complex="bold"/>
    </style:style>
    <style:style style:name="Heading_20_2" style:display-name="Heading 2" style:family="paragraph" style:parent-style-name="Standard" style:next-style-name="Standard" loext:linked-style-name="Heading_20_2_20_Char" style:default-outline-level="2" style:list-style-name="" style:class="chapter">
      <style:paragraph-properties fo:margin-top="0.353cm" fo:margin-bottom="0cm" style:contextual-spacing="false" fo:keep-together="always" fo:keep-with-next="always"/>
      <style:text-properties fo:color="#333333" loext:opacity="100%" style:font-name="Calibri" fo:font-family="Calibri" style:font-family-generic="roman" style:font-pitch="variable" fo:font-size="12.5pt" fo:font-weight="bold" style:font-name-asian="ＭＳ ゴシック" style:font-family-asian="'ＭＳ ゴシック'" style:font-family-generic-asian="system" style:font-pitch-asian="variable" style:font-size-asian="12.5pt" style:font-weight-asian="bold" style:font-name-complex="Noto Sans Arabic" style:font-family-complex="'Noto Sans Arabic'" style:font-family-generic-complex="system" style:font-pitch-complex="variable" style:font-size-complex="13pt" style:font-weight-complex="bold"/>
    </style:style>
    <style:style style:name="Heading_20_3" style:display-name="Heading 3" style:family="paragraph" style:parent-style-name="Standard" style:next-style-name="Standard" loext:linked-style-name="Heading_20_3_20_Char" style:default-outline-level="3" style:list-style-name="" style:class="chapter">
      <style:paragraph-properties fo:margin-top="0.353cm" fo:margin-bottom="0cm" style:contextual-spacing="false" fo:keep-together="always" fo:keep-with-next="always"/>
      <style:text-properties fo:color="#4f81bd" loext:opacity="100%" style:font-name="Calibri" fo:font-family="Calibri" style:font-family-generic="roman" style:font-pitch="variable" fo:font-weight="bold" style:font-name-asian="ＭＳ ゴシック" style:font-family-asian="'ＭＳ ゴシック'" style:font-family-generic-asian="system" style:font-pitch-asian="variable" style:font-weight-asian="bold" style:font-name-complex="Noto Sans Arabic" style:font-family-complex="'Noto Sans Arabic'" style:font-family-generic-complex="system" style:font-pitch-complex="variable" style:font-weight-complex="bold">
        <loext:char-complex-color loext:theme-type="accent1" loext:color-type="theme"/>
      </style:text-properties>
    </style:style>
    <style:style style:name="Heading_20_4" style:display-name="Heading 4" style:family="paragraph" style:parent-style-name="Standard" style:next-style-name="Standard" loext:linked-style-name="Heading_20_4_20_Char" style:default-outline-level="4" style:list-style-name="" style:class="chapter">
      <style:paragraph-properties fo:margin-top="0.353cm" fo:margin-bottom="0cm" style:contextual-spacing="false" fo:keep-together="always" fo:keep-with-next="always"/>
      <style:text-properties fo:color="#4f81bd" loext:opacity="100%" style:font-name="Calibri" fo:font-family="Calibri" style:font-family-generic="roman" style:font-pitch="variable" fo:font-style="italic" fo:font-weight="bold" style:font-name-asian="ＭＳ ゴシック" style:font-family-asian="'ＭＳ ゴシック'" style:font-family-generic-asian="system" style:font-pitch-asian="variable" style:font-style-asian="italic" style:font-weight-asian="bold" style:font-name-complex="Noto Sans Arabic" style:font-family-complex="'Noto Sans Arabic'" style:font-family-generic-complex="system" style:font-pitch-complex="variable" style:font-style-complex="italic" style:font-weight-complex="bold">
        <loext:char-complex-color loext:theme-type="accent1" loext:color-type="theme"/>
      </style:text-properties>
    </style:style>
    <style:style style:name="Heading_20_5" style:display-name="Heading 5" style:family="paragraph" style:parent-style-name="Standard" style:next-style-name="Standard" loext:linked-style-name="Heading_20_5_20_Char" style:default-outline-level="5" style:list-style-name="" style:class="chapter">
      <style:paragraph-properties fo:margin-top="0.353cm" fo:margin-bottom="0cm" style:contextual-spacing="false" fo:keep-together="always" fo:keep-with-next="always"/>
      <style:text-properties fo:color="#243f60" loext:opacity="100%" style:font-name="Calibri" fo:font-family="Calibri" style:font-family-generic="roman" style:font-pitch="variable" style:font-name-asian="ＭＳ ゴシック" style:font-family-asian="'ＭＳ ゴシック'" style:font-family-generic-asian="system" style:font-pitch-asian="variable" style:font-name-complex="Noto Sans Arabic" style:font-family-complex="'Noto Sans Arabic'" style:font-family-generic-complex="system" style:font-pitch-complex="variable">
        <loext:char-complex-color loext:theme-type="accent1" loext:color-type="theme">
          <loext:transformation loext:type="shade" loext:value="5019"/>
        </loext:char-complex-color>
      </style:text-properties>
    </style:style>
    <style:style style:name="Heading_20_6" style:display-name="Heading 6" style:family="paragraph" style:parent-style-name="Standard" style:next-style-name="Standard" loext:linked-style-name="Heading_20_6_20_Char" style:default-outline-level="6" style:list-style-name="" style:class="chapter">
      <style:paragraph-properties fo:margin-top="0.353cm" fo:margin-bottom="0cm" style:contextual-spacing="false" fo:keep-together="always" fo:keep-with-next="always"/>
      <style:text-properties fo:color="#243f60" loext:opacity="100%" style:font-name="Calibri" fo:font-family="Calibri" style:font-family-generic="roman" style:font-pitch="variable" fo:font-style="italic" style:font-name-asian="ＭＳ ゴシック" style:font-family-asian="'ＭＳ ゴシック'" style:font-family-generic-asian="system" style:font-pitch-asian="variable" style:font-style-asian="italic" style:font-name-complex="Noto Sans Arabic" style:font-family-complex="'Noto Sans Arabic'" style:font-family-generic-complex="system" style:font-pitch-complex="variable" style:font-style-complex="italic">
        <loext:char-complex-color loext:theme-type="accent1" loext:color-type="theme">
          <loext:transformation loext:type="shade" loext:value="5019"/>
        </loext:char-complex-color>
      </style:text-properties>
    </style:style>
    <style:style style:name="Heading_20_7" style:display-name="Heading 7" style:family="paragraph" style:parent-style-name="Standard" style:next-style-name="Standard" loext:linked-style-name="Heading_20_7_20_Char" style:default-outline-level="7" style:list-style-name="" style:class="chapter">
      <style:paragraph-properties fo:margin-top="0.353cm" fo:margin-bottom="0cm" style:contextual-spacing="false" fo:keep-together="always" fo:keep-with-next="always"/>
      <style:text-properties fo:color="#404040" loext:opacity="100%" style:font-name="Calibri" fo:font-family="Calibri" style:font-family-generic="roman" style:font-pitch="variable" fo:font-style="italic" style:font-name-asian="ＭＳ ゴシック" style:font-family-asian="'ＭＳ ゴシック'" style:font-family-generic-asian="system" style:font-pitch-asian="variable" style:font-style-asian="italic" style:font-name-complex="Noto Sans Arabic" style:font-family-complex="'Noto Sans Arabic'" style:font-family-generic-complex="system" style:font-pitch-complex="variable" style:font-style-complex="italic">
        <loext:char-complex-color loext:theme-type="dark1" loext:color-type="theme">
          <loext:transformation loext:type="tint" loext:value="2509"/>
        </loext:char-complex-color>
      </style:text-properties>
    </style:style>
    <style:style style:name="Heading_20_8" style:display-name="Heading 8" style:family="paragraph" style:parent-style-name="Standard" style:next-style-name="Standard" loext:linked-style-name="Heading_20_8_20_Char" style:default-outline-level="8" style:list-style-name="" style:class="chapter">
      <style:paragraph-properties fo:margin-top="0.353cm" fo:margin-bottom="0cm" style:contextual-spacing="false" fo:keep-together="always" fo:keep-with-next="always"/>
      <style:text-properties fo:color="#4f81bd" loext:opacity="100%" style:font-name="Calibri" fo:font-family="Calibri" style:font-family-generic="roman" style:font-pitch="variable" fo:font-size="10pt" style:font-name-asian="ＭＳ ゴシック" style:font-family-asian="'ＭＳ ゴシック'" style:font-family-generic-asian="system" style:font-pitch-asian="variable" style:font-size-asian="10pt" style:font-name-complex="Noto Sans Arabic" style:font-family-complex="'Noto Sans Arabic'" style:font-family-generic-complex="system" style:font-pitch-complex="variable" style:font-size-complex="10pt">
        <loext:char-complex-color loext:theme-type="accent1" loext:color-type="theme"/>
      </style:text-properties>
    </style:style>
    <style:style style:name="Heading_20_9" style:display-name="Heading 9" style:family="paragraph" style:parent-style-name="Standard" style:next-style-name="Standard" loext:linked-style-name="Heading_20_9_20_Char" style:default-outline-level="9" style:list-style-name="" style:class="chapter">
      <style:paragraph-properties fo:margin-top="0.353cm" fo:margin-bottom="0cm" style:contextual-spacing="false" fo:keep-together="always" fo:keep-with-next="always"/>
      <style:text-properties fo:color="#404040" loext:opacity="100%" style:font-name="Calibri" fo:font-family="Calibri" style:font-family-generic="roman" style:font-pitch="variable" fo:font-size="10pt" fo:font-style="italic" style:font-name-asian="ＭＳ ゴシック" style:font-family-asian="'ＭＳ ゴシック'" style:font-family-generic-asian="system" style:font-pitch-asian="variable" style:font-size-asian="10pt" style:font-style-asian="italic" style:font-name-complex="Noto Sans Arabic" style:font-family-complex="'Noto Sans Arabic'" style:font-family-generic-complex="system" style:font-pitch-complex="variable" style:font-size-complex="10pt" style:font-style-complex="italic">
        <loext:char-complex-color loext:theme-type="dark1" loext:color-type="theme">
          <loext:transformation loext:type="tint" loext:value="2509"/>
        </loext:char-complex-color>
      </style:text-properties>
    </style:style>
    <style:style style:name="No_20_Spacing" style:display-name="No Spacing" style:family="paragraph">
      <style:paragraph-properties fo:margin-top="0cm" fo:margin-bottom="0cm" style:contextual-spacing="false" fo:line-height="100%" fo:text-align="start" style:justify-single-word="false" fo:orphans="2" fo:widows="2" style:writing-mode="lr-tb"/>
    </style:style>
    <style:style style:name="Title" style:family="paragraph" style:parent-style-name="Standard" style:next-style-name="Standard" loext:linked-style-name="Title_20_Char" style:class="chapter">
      <style:paragraph-properties fo:margin-top="0cm" fo:margin-bottom="0.529cm" style:contextual-spacing="true" fo:line-height="100%" fo:padding-left="0cm" fo:padding-right="0cm" fo:padding-top="0cm" fo:padding-bottom="0.141cm" fo:border-left="none" fo:border-right="none" fo:border-top="none" fo:border-bottom="0.99pt solid #4f81bd"/>
      <style:text-properties fo:color="#17365d" loext:opacity="100%" style:font-name="Calibri" fo:font-family="Calibri" style:font-family-generic="roman" style:font-pitch="variable" fo:font-size="26pt" fo:letter-spacing="0.009cm" style:letter-kerning="true" style:font-name-asian="ＭＳ ゴシック" style:font-family-asian="'ＭＳ ゴシック'" style:font-family-generic-asian="system" style:font-pitch-asian="variable" style:font-size-asian="26pt" style:font-name-complex="Noto Sans Arabic" style:font-family-complex="'Noto Sans Arabic'" style:font-family-generic-complex="system" style:font-pitch-complex="variable" style:font-size-complex="26pt">
        <loext:char-complex-color loext:theme-type="dark2" loext:color-type="theme">
          <loext:transformation loext:type="shade" loext:value="2509"/>
        </loext:char-complex-color>
      </style:text-properties>
    </style:style>
    <style:style style:name="Subtitle" style:family="paragraph" style:parent-style-name="Standard" style:next-style-name="Standard" loext:linked-style-name="Subtitle_20_Char" style:class="chapter">
      <style:text-properties fo:color="#4f81bd" loext:opacity="100%" style:font-name="Calibri" fo:font-family="Calibri" style:font-family-generic="roman" style:font-pitch="variable" fo:font-size="12pt" fo:letter-spacing="0.026cm" fo:font-style="italic" style:font-name-asian="ＭＳ ゴシック" style:font-family-asian="'ＭＳ ゴシック'" style:font-family-generic-asian="system" style:font-pitch-asian="variable" style:font-size-asian="12pt" style:font-style-asian="italic" style:font-name-complex="Noto Sans Arabic" style:font-family-complex="'Noto Sans Arabic'" style:font-family-generic-complex="system" style:font-pitch-complex="variable" style:font-size-complex="12pt" style:font-style-complex="italic">
        <loext:char-complex-color loext:theme-type="accent1" loext:color-type="theme"/>
      </style:text-properties>
    </style:style>
    <style:style style:name="List_20_Paragraph" style:display-name="List Paragraph" style:family="paragraph" style:parent-style-name="Standard">
      <style:paragraph-properties fo:margin-left="1.27cm" fo:margin-top="0cm" fo:margin-bottom="0.353cm" style:contextual-spacing="true"/>
    </style:style>
    <style:style style:name="Body_20_Text_20_2" style:display-name="Body Text 2" style:family="paragraph" style:parent-style-name="Standard" loext:linked-style-name="Body_20_Text_20_2_20_Char">
      <style:paragraph-properties fo:margin-top="0cm" fo:margin-bottom="0.212cm" style:contextual-spacing="false" fo:line-height="200%"/>
    </style:style>
    <style:style style:name="Body_20_Text_20_3" style:display-name="Body Text 3" style:family="paragraph" style:parent-style-name="Standard" loext:linked-style-name="Body_20_Text_20_3_20_Char">
      <style:paragraph-properties fo:margin-top="0cm" fo:margin-bottom="0.212cm" style:contextual-spacing="false"/>
      <style:text-properties fo:font-size="8pt" style:font-size-asian="8pt" style:font-size-complex="8pt"/>
    </style:style>
    <style:style style:name="List_20_2_20__28_WW_29_" style:display-name="List 2 (WW)" style:family="paragraph" style:parent-style-name="Standard">
      <style:paragraph-properties fo:margin-left="1.27cm" fo:margin-top="0cm" fo:margin-bottom="0.353cm" style:contextual-spacing="true" fo:text-indent="-0.635cm" style:auto-text-indent="false"/>
    </style:style>
    <style:style style:name="List_20_3_20__28_WW_29_" style:display-name="List 3 (WW)" style:family="paragraph" style:parent-style-name="Standard">
      <style:paragraph-properties fo:margin-left="1.905cm" fo:margin-top="0cm" fo:margin-bottom="0.353cm" style:contextual-spacing="true" fo:text-indent="-0.635cm" style:auto-text-indent="false"/>
    </style:style>
    <style:style style:name="List_20_1" style:display-name="List 1" style:family="paragraph" style:parent-style-name="Standard" style:list-style-name="WWNum1" style:class="list">
      <style:paragraph-properties fo:margin-top="0cm" fo:margin-bottom="0.353cm" style:contextual-spacing="true"/>
    </style:style>
    <style:style style:name="List_20_2" style:display-name="List 2" style:family="paragraph" style:parent-style-name="Standard" style:list-style-name="WWNum2" style:class="list">
      <style:paragraph-properties fo:margin-top="0cm" fo:margin-bottom="0.353cm" style:contextual-spacing="true"/>
    </style:style>
    <style:style style:name="List_20_3" style:display-name="List 3" style:family="paragraph" style:parent-style-name="Standard" style:list-style-name="WWNum3" style:class="list">
      <style:paragraph-properties fo:margin-top="0cm" fo:margin-bottom="0.353cm" style:contextual-spacing="true"/>
    </style:style>
    <style:style style:name="Numbering_20_1" style:display-name="Numbering 1" style:family="paragraph" style:parent-style-name="Standard" style:list-style-name="WWNum5" style:class="list">
      <style:paragraph-properties fo:margin-top="0cm" fo:margin-bottom="0.353cm" style:contextual-spacing="true"/>
    </style:style>
    <style:style style:name="Numbering_20_2" style:display-name="Numbering 2" style:family="paragraph" style:parent-style-name="Standard" style:list-style-name="WWNum6" style:class="list">
      <style:paragraph-properties fo:margin-top="0cm" fo:margin-bottom="0.353cm" style:contextual-spacing="true"/>
    </style:style>
    <style:style style:name="Numbering_20_3" style:display-name="Numbering 3" style:family="paragraph" style:parent-style-name="Standard" style:list-style-name="WWNum7" style:class="list">
      <style:paragraph-properties fo:margin-top="0cm" fo:margin-bottom="0.353cm" style:contextual-spacing="true"/>
    </style:style>
    <style:style style:name="List_20_1_20_Cont." style:display-name="List 1 Cont." style:family="paragraph" style:parent-style-name="Standard" style:class="list">
      <style:paragraph-properties fo:margin-left="0.635cm" fo:margin-top="0cm" fo:margin-bottom="0.212cm" style:contextual-spacing="true"/>
    </style:style>
    <style:style style:name="List_20_2_20_Cont." style:display-name="List 2 Cont." style:family="paragraph" style:parent-style-name="Standard" style:class="list">
      <style:paragraph-properties fo:margin-left="1.27cm" fo:margin-top="0cm" fo:margin-bottom="0.212cm" style:contextual-spacing="true"/>
    </style:style>
    <style:style style:name="List_20_3_20_Cont." style:display-name="List 3 Cont." style:family="paragraph" style:parent-style-name="Standard" style:class="list">
      <style:paragraph-properties fo:margin-left="1.905cm" fo:margin-top="0cm" fo:margin-bottom="0.212cm" style:contextual-spacing="true"/>
    </style:style>
    <style:style style:name="macro" style:family="paragraph" loext:linked-style-name="Macro_20_Text_20_Char">
      <style:paragraph-properties fo:margin-top="0cm" fo:margin-bottom="0.353cm" style:contextual-spacing="false" fo:line-height="115%" fo:text-align="start" style:justify-single-word="false" fo:orphans="2" fo:widows="2" style:writing-mode="lr-tb">
        <style:tab-stops>
          <style:tab-stop style:position="1.016cm"/>
          <style:tab-stop style:position="2.032cm"/>
          <style:tab-stop style:position="3.048cm"/>
          <style:tab-stop style:position="4.064cm"/>
          <style:tab-stop style:position="5.08cm"/>
          <style:tab-stop style:position="6.096cm"/>
          <style:tab-stop style:position="7.112cm"/>
        </style:tab-stops>
      </style:paragraph-properties>
      <style:text-properties style:font-name="Courier" fo:font-family="Courier" style:font-family-generic="roman" style:font-pitch="variable" fo:font-size="10pt" style:font-size-asian="10pt" style:font-size-complex="10pt"/>
    </style:style>
    <style:style style:name="Quote" style:family="paragraph" style:parent-style-name="Standard" style:next-style-name="Standard" loext:linked-style-name="Quote_20_Char">
      <style:text-properties fo:color="#000000" loext:opacity="100%" fo:font-style="italic" style:font-style-asian="italic" style:font-style-complex="italic">
        <loext:char-complex-color loext:theme-type="dark1" loext:color-type="theme"/>
      </style:text-properties>
    </style:style>
    <style:style style:name="Intense_20_Quote" style:display-name="Intense Quote" style:family="paragraph" style:parent-style-name="Standard" style:next-style-name="Standard" loext:linked-style-name="Intense_20_Quote_20_Char">
      <style:paragraph-properties fo:margin-left="1.651cm" fo:margin-right="1.651cm" fo:margin-top="0.353cm" fo:margin-bottom="0.494cm" style:contextual-spacing="false" fo:padding-left="0cm" fo:padding-right="0cm" fo:padding-top="0cm" fo:padding-bottom="0.141cm" fo:border-left="none" fo:border-right="none" fo:border-top="none" fo:border-bottom="0.51pt solid #4f81bd"/>
      <style:text-properties fo:color="#4f81bd" loext:opacity="100%" fo:font-style="italic" fo:font-weight="bold" style:font-style-asian="italic" style:font-weight-asian="bold" style:font-style-complex="italic" style:font-weight-complex="bold">
        <loext:char-complex-color loext:theme-type="accent1" loext:color-type="theme"/>
      </style:text-properties>
    </style:style>
    <style:style style:name="Index_20_Heading" style:display-name="Index Heading" style:family="paragraph" style:parent-style-name="Heading" style:class="index"/>
    <style:style style:name="Contents_20_Heading" style:display-name="Contents Heading" style:family="paragraph" style:parent-style-name="Heading_20_1" style:next-style-name="Standard" style:default-outline-level="" style:class="index"/>
    <style:style style:name="TitlePageTitle" style:family="paragraph">
      <style:paragraph-properties fo:margin-top="0cm" fo:margin-bottom="0.353cm" style:contextual-spacing="false" fo:line-height="115%" fo:text-align="start" style:justify-single-word="false" fo:orphans="2" fo:widows="2" style:writing-mode="lr-tb"/>
      <style:text-properties fo:color="#222222" loext:opacity="100%" style:font-name="Garamond" fo:font-family="Garamond" style:font-family-generic="roman" style:font-pitch="variable" fo:font-size="24pt" fo:font-weight="bold" style:font-size-asian="24pt" style:font-weight-asian="bold"/>
    </style:style>
    <style:style style:name="TitlePageSub" style:family="paragraph">
      <style:paragraph-properties fo:margin-top="0cm" fo:margin-bottom="0.353cm" style:contextual-spacing="false" fo:line-height="115%" fo:text-align="start" style:justify-single-word="false" fo:orphans="2" fo:widows="2" style:writing-mode="lr-tb"/>
      <style:text-properties fo:color="#555555" loext:opacity="100%" style:font-name="Garamond" fo:font-family="Garamond" style:font-family-generic="roman" style:font-pitch="variable" fo:font-size="13pt" fo:font-style="italic" style:font-size-asian="13pt" style:font-style-asian="italic"/>
    </style:style>
    <style:style style:name="Table_20_Contents" style:display-name="Table Contents" style:family="paragraph" style:parent-style-name="Standard" style:class="extra">
      <style:paragraph-properties fo:orphans="0" fo:widows="0"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Horizontal_20_Line" style:display-name="Horizontal Line" style:family="paragraph" style:parent-style-name="Standard" style:next-style-name="Text_20_body" style:class="html">
      <style:paragraph-properties fo:margin-top="0cm" fo:margin-bottom="0.499cm" style:contextual-spacing="false" style:border-line-width-bottom="0.002cm 0.004cm 0.002cm" fo:padding="0cm" fo:border-left="none" fo:border-right="none" fo:border-top="none" fo:border-bottom="0.2pt double #808080" text:number-lines="false" text:line-number="0" style:join-border="false"/>
      <style:text-properties fo:font-size="6pt" style:font-size-asian="6pt" style:font-size-complex="6pt"/>
    </style:style>
    <style:style style:name="Contents_20_1" style:display-name="Contents 1" style:family="paragraph" style:parent-style-name="Index" style:class="index">
      <style:paragraph-properties fo:margin-left="0cm" fo:text-indent="0cm" style:auto-text-indent="false">
        <style:tab-stops>
          <style:tab-stop style:position="16.51cm" style:type="right" style:leader-style="dotted" style:leader-text="."/>
        </style:tab-stops>
      </style:paragraph-properties>
    </style:style>
    <style:style style:name="Contents_20_2" style:display-name="Contents 2" style:family="paragraph" style:parent-style-name="Index" style:class="index">
      <style:paragraph-properties fo:margin-left="0.499cm" fo:text-indent="0cm" style:auto-text-indent="false">
        <style:tab-stops>
          <style:tab-stop style:position="16.011cm" style:type="right" style:leader-style="dotted" style:leader-text="."/>
        </style:tab-stops>
      </style:paragraph-properties>
    </style:style>
    <style:style style:name="Contents_20_3" style:display-name="Contents 3" style:family="paragraph" style:parent-style-name="Index" style:class="index">
      <style:paragraph-properties fo:margin-left="1cm" fo:text-indent="0cm" style:auto-text-indent="false">
        <style:tab-stops>
          <style:tab-stop style:position="15.51cm" style:type="right" style:leader-style="dotted" style:leader-text="."/>
        </style:tab-stops>
      </style:paragraph-properties>
    </style:style>
    <style:style style:name="Header_20_Char" style:display-name="Header Char" style:family="text" style:parent-style-name="Default_20_Paragraph_20_Font" loext:linked-style-name="Header"/>
    <style:style style:name="Footer_20_Char" style:display-name="Footer Char" style:family="text" style:parent-style-name="Default_20_Paragraph_20_Font" loext:linked-style-name="Footer"/>
    <style:style style:name="Default_20_Paragraph_20_Font" style:display-name="Default Paragraph Font" style:family="text"/>
    <style:style style:name="Heading_20_1_20_Char" style:display-name="Heading 1 Char" style:family="text" style:parent-style-name="Default_20_Paragraph_20_Font" loext:linked-style-name="Heading_20_1">
      <style:text-properties fo:color="#365f91" loext:opacity="100%" style:font-name="Calibri" fo:font-family="Calibri" style:font-family-generic="roman" style:font-pitch="variable" fo:font-size="14pt" fo:font-weight="bold" style:font-name-asian="ＭＳ ゴシック" style:font-family-asian="'ＭＳ ゴシック'" style:font-family-generic-asian="system" style:font-pitch-asian="variable" style:font-size-asian="14pt" style:font-weight-asian="bold" style:font-name-complex="Noto Sans Arabic" style:font-family-complex="'Noto Sans Arabic'" style:font-family-generic-complex="system" style:font-pitch-complex="variable" style:font-size-complex="14pt" style:font-weight-complex="bold">
        <loext:char-complex-color loext:theme-type="accent1" loext:color-type="theme">
          <loext:transformation loext:type="shade" loext:value="2509"/>
        </loext:char-complex-color>
      </style:text-properties>
    </style:style>
    <style:style style:name="Heading_20_2_20_Char" style:display-name="Heading 2 Char" style:family="text" style:parent-style-name="Default_20_Paragraph_20_Font" loext:linked-style-name="Heading_20_2">
      <style:text-properties fo:color="#4f81bd" loext:opacity="100%" style:font-name="Calibri" fo:font-family="Calibri" style:font-family-generic="roman" style:font-pitch="variable" fo:font-size="13pt" fo:font-weight="bold" style:font-name-asian="ＭＳ ゴシック" style:font-family-asian="'ＭＳ ゴシック'" style:font-family-generic-asian="system" style:font-pitch-asian="variable" style:font-size-asian="13pt" style:font-weight-asian="bold" style:font-name-complex="Noto Sans Arabic" style:font-family-complex="'Noto Sans Arabic'" style:font-family-generic-complex="system" style:font-pitch-complex="variable" style:font-size-complex="13pt" style:font-weight-complex="bold">
        <loext:char-complex-color loext:theme-type="accent1" loext:color-type="theme"/>
      </style:text-properties>
    </style:style>
    <style:style style:name="Heading_20_3_20_Char" style:display-name="Heading 3 Char" style:family="text" style:parent-style-name="Default_20_Paragraph_20_Font" loext:linked-style-name="Heading_20_3">
      <style:text-properties fo:color="#4f81bd" loext:opacity="100%" style:font-name="Calibri" fo:font-family="Calibri" style:font-family-generic="roman" style:font-pitch="variable" fo:font-weight="bold" style:font-name-asian="ＭＳ ゴシック" style:font-family-asian="'ＭＳ ゴシック'" style:font-family-generic-asian="system" style:font-pitch-asian="variable" style:font-weight-asian="bold" style:font-name-complex="Noto Sans Arabic" style:font-family-complex="'Noto Sans Arabic'" style:font-family-generic-complex="system" style:font-pitch-complex="variable" style:font-weight-complex="bold">
        <loext:char-complex-color loext:theme-type="accent1" loext:color-type="theme"/>
      </style:text-properties>
    </style:style>
    <style:style style:name="Title_20_Char" style:display-name="Title Char" style:family="text" style:parent-style-name="Default_20_Paragraph_20_Font" loext:linked-style-name="Title">
      <style:text-properties fo:color="#17365d" loext:opacity="100%" style:font-name="Calibri" fo:font-family="Calibri" style:font-family-generic="roman" style:font-pitch="variable" fo:font-size="26pt" fo:letter-spacing="0.009cm" style:letter-kerning="true" style:font-name-asian="ＭＳ ゴシック" style:font-family-asian="'ＭＳ ゴシック'" style:font-family-generic-asian="system" style:font-pitch-asian="variable" style:font-size-asian="26pt" style:font-name-complex="Noto Sans Arabic" style:font-family-complex="'Noto Sans Arabic'" style:font-family-generic-complex="system" style:font-pitch-complex="variable" style:font-size-complex="26pt">
        <loext:char-complex-color loext:theme-type="dark2" loext:color-type="theme">
          <loext:transformation loext:type="shade" loext:value="2509"/>
        </loext:char-complex-color>
      </style:text-properties>
    </style:style>
    <style:style style:name="Subtitle_20_Char" style:display-name="Subtitle Char" style:family="text" style:parent-style-name="Default_20_Paragraph_20_Font" loext:linked-style-name="Subtitle">
      <style:text-properties fo:color="#4f81bd" loext:opacity="100%" style:font-name="Calibri" fo:font-family="Calibri" style:font-family-generic="roman" style:font-pitch="variable" fo:font-size="12pt" fo:letter-spacing="0.026cm" fo:font-style="italic" style:font-name-asian="ＭＳ ゴシック" style:font-family-asian="'ＭＳ ゴシック'" style:font-family-generic-asian="system" style:font-pitch-asian="variable" style:font-size-asian="12pt" style:font-style-asian="italic" style:font-name-complex="Noto Sans Arabic" style:font-family-complex="'Noto Sans Arabic'" style:font-family-generic-complex="system" style:font-pitch-complex="variable" style:font-size-complex="12pt" style:font-style-complex="italic">
        <loext:char-complex-color loext:theme-type="accent1" loext:color-type="theme"/>
      </style:text-properties>
    </style:style>
    <style:style style:name="Body_20_Text_20_Char" style:display-name="Body Text Char" style:family="text" style:parent-style-name="Default_20_Paragraph_20_Font"/>
    <style:style style:name="Body_20_Text_20_2_20_Char" style:display-name="Body Text 2 Char" style:family="text" style:parent-style-name="Default_20_Paragraph_20_Font" loext:linked-style-name="Body_20_Text_20_2"/>
    <style:style style:name="Body_20_Text_20_3_20_Char" style:display-name="Body Text 3 Char" style:family="text" style:parent-style-name="Default_20_Paragraph_20_Font" loext:linked-style-name="Body_20_Text_20_3">
      <style:text-properties fo:font-size="8pt" style:font-size-asian="8pt" style:font-size-complex="8pt"/>
    </style:style>
    <style:style style:name="Macro_20_Text_20_Char" style:display-name="Macro Text Char" style:family="text" style:parent-style-name="Default_20_Paragraph_20_Font" loext:linked-style-name="macro">
      <style:text-properties style:font-name="Courier" fo:font-family="Courier" style:font-family-generic="roman" style:font-pitch="variable" fo:font-size="10pt" style:font-size-asian="10pt" style:font-size-complex="10pt"/>
    </style:style>
    <style:style style:name="Quote_20_Char" style:display-name="Quote Char" style:family="text" style:parent-style-name="Default_20_Paragraph_20_Font" loext:linked-style-name="Quote">
      <style:text-properties fo:color="#000000" loext:opacity="100%" fo:font-style="italic" style:font-style-asian="italic" style:font-style-complex="italic">
        <loext:char-complex-color loext:theme-type="dark1" loext:color-type="theme"/>
      </style:text-properties>
    </style:style>
    <style:style style:name="Heading_20_4_20_Char" style:display-name="Heading 4 Char" style:family="text" style:parent-style-name="Default_20_Paragraph_20_Font" loext:linked-style-name="Heading_20_4">
      <style:text-properties fo:color="#4f81bd" loext:opacity="100%" style:font-name="Calibri" fo:font-family="Calibri" style:font-family-generic="roman" style:font-pitch="variable" fo:font-style="italic" fo:font-weight="bold" style:font-name-asian="ＭＳ ゴシック" style:font-family-asian="'ＭＳ ゴシック'" style:font-family-generic-asian="system" style:font-pitch-asian="variable" style:font-style-asian="italic" style:font-weight-asian="bold" style:font-name-complex="Noto Sans Arabic" style:font-family-complex="'Noto Sans Arabic'" style:font-family-generic-complex="system" style:font-pitch-complex="variable" style:font-style-complex="italic" style:font-weight-complex="bold">
        <loext:char-complex-color loext:theme-type="accent1" loext:color-type="theme"/>
      </style:text-properties>
    </style:style>
    <style:style style:name="Heading_20_5_20_Char" style:display-name="Heading 5 Char" style:family="text" style:parent-style-name="Default_20_Paragraph_20_Font" loext:linked-style-name="Heading_20_5">
      <style:text-properties fo:color="#243f60" loext:opacity="100%" style:font-name="Calibri" fo:font-family="Calibri" style:font-family-generic="roman" style:font-pitch="variable" style:font-name-asian="ＭＳ ゴシック" style:font-family-asian="'ＭＳ ゴシック'" style:font-family-generic-asian="system" style:font-pitch-asian="variable" style:font-name-complex="Noto Sans Arabic" style:font-family-complex="'Noto Sans Arabic'" style:font-family-generic-complex="system" style:font-pitch-complex="variable">
        <loext:char-complex-color loext:theme-type="accent1" loext:color-type="theme">
          <loext:transformation loext:type="shade" loext:value="5019"/>
        </loext:char-complex-color>
      </style:text-properties>
    </style:style>
    <style:style style:name="Heading_20_6_20_Char" style:display-name="Heading 6 Char" style:family="text" style:parent-style-name="Default_20_Paragraph_20_Font" loext:linked-style-name="Heading_20_6">
      <style:text-properties fo:color="#243f60" loext:opacity="100%" style:font-name="Calibri" fo:font-family="Calibri" style:font-family-generic="roman" style:font-pitch="variable" fo:font-style="italic" style:font-name-asian="ＭＳ ゴシック" style:font-family-asian="'ＭＳ ゴシック'" style:font-family-generic-asian="system" style:font-pitch-asian="variable" style:font-style-asian="italic" style:font-name-complex="Noto Sans Arabic" style:font-family-complex="'Noto Sans Arabic'" style:font-family-generic-complex="system" style:font-pitch-complex="variable" style:font-style-complex="italic">
        <loext:char-complex-color loext:theme-type="accent1" loext:color-type="theme">
          <loext:transformation loext:type="shade" loext:value="5019"/>
        </loext:char-complex-color>
      </style:text-properties>
    </style:style>
    <style:style style:name="Heading_20_7_20_Char" style:display-name="Heading 7 Char" style:family="text" style:parent-style-name="Default_20_Paragraph_20_Font" loext:linked-style-name="Heading_20_7">
      <style:text-properties fo:color="#404040" loext:opacity="100%" style:font-name="Calibri" fo:font-family="Calibri" style:font-family-generic="roman" style:font-pitch="variable" fo:font-style="italic" style:font-name-asian="ＭＳ ゴシック" style:font-family-asian="'ＭＳ ゴシック'" style:font-family-generic-asian="system" style:font-pitch-asian="variable" style:font-style-asian="italic" style:font-name-complex="Noto Sans Arabic" style:font-family-complex="'Noto Sans Arabic'" style:font-family-generic-complex="system" style:font-pitch-complex="variable" style:font-style-complex="italic">
        <loext:char-complex-color loext:theme-type="dark1" loext:color-type="theme">
          <loext:transformation loext:type="tint" loext:value="2509"/>
        </loext:char-complex-color>
      </style:text-properties>
    </style:style>
    <style:style style:name="Heading_20_8_20_Char" style:display-name="Heading 8 Char" style:family="text" style:parent-style-name="Default_20_Paragraph_20_Font" loext:linked-style-name="Heading_20_8">
      <style:text-properties fo:color="#4f81bd" loext:opacity="100%" style:font-name="Calibri" fo:font-family="Calibri" style:font-family-generic="roman" style:font-pitch="variable" fo:font-size="10pt" style:font-name-asian="ＭＳ ゴシック" style:font-family-asian="'ＭＳ ゴシック'" style:font-family-generic-asian="system" style:font-pitch-asian="variable" style:font-size-asian="10pt" style:font-name-complex="Noto Sans Arabic" style:font-family-complex="'Noto Sans Arabic'" style:font-family-generic-complex="system" style:font-pitch-complex="variable" style:font-size-complex="10pt">
        <loext:char-complex-color loext:theme-type="accent1" loext:color-type="theme"/>
      </style:text-properties>
    </style:style>
    <style:style style:name="Heading_20_9_20_Char" style:display-name="Heading 9 Char" style:family="text" style:parent-style-name="Default_20_Paragraph_20_Font" loext:linked-style-name="Heading_20_9">
      <style:text-properties fo:color="#404040" loext:opacity="100%" style:font-name="Calibri" fo:font-family="Calibri" style:font-family-generic="roman" style:font-pitch="variable" fo:font-size="10pt" fo:font-style="italic" style:font-name-asian="ＭＳ ゴシック" style:font-family-asian="'ＭＳ ゴシック'" style:font-family-generic-asian="system" style:font-pitch-asian="variable" style:font-size-asian="10pt" style:font-style-asian="italic" style:font-name-complex="Noto Sans Arabic" style:font-family-complex="'Noto Sans Arabic'" style:font-family-generic-complex="system" style:font-pitch-complex="variable" style:font-size-complex="10pt" style:font-style-complex="italic">
        <loext:char-complex-color loext:theme-type="dark1" loext:color-type="theme">
          <loext:transformation loext:type="tint" loext:value="2509"/>
        </loext:char-complex-color>
      </style:text-properties>
    </style:style>
    <style:style style:name="Strong_20_Emphasis" style:display-name="Strong Emphasis" style:family="text" style:parent-style-name="Default_20_Paragraph_20_Font">
      <style:text-properties fo:font-weight="bold" style:font-weight-asian="bold" style:font-weight-complex="bold"/>
    </style:style>
    <style:style style:name="Emphasis" style:family="text" style:parent-style-name="Default_20_Paragraph_20_Font">
      <style:text-properties fo:font-style="italic" style:font-style-asian="italic" style:font-style-complex="italic"/>
    </style:style>
    <style:style style:name="Intense_20_Quote_20_Char" style:display-name="Intense Quote Char" style:family="text" style:parent-style-name="Default_20_Paragraph_20_Font" loext:linked-style-name="Intense_20_Quote">
      <style:text-properties fo:color="#4f81bd" loext:opacity="100%" fo:font-style="italic" fo:font-weight="bold" style:font-style-asian="italic" style:font-weight-asian="bold" style:font-style-complex="italic" style:font-weight-complex="bold">
        <loext:char-complex-color loext:theme-type="accent1" loext:color-type="theme"/>
      </style:text-properties>
    </style:style>
    <style:style style:name="Subtle_20_Emphasis" style:display-name="Subtle Emphasis" style:family="text" style:parent-style-name="Default_20_Paragraph_20_Font">
      <style:text-properties fo:color="#808080" loext:opacity="100%" fo:font-style="italic" style:font-style-asian="italic" style:font-style-complex="italic">
        <loext:char-complex-color loext:theme-type="dark1" loext:color-type="theme">
          <loext:transformation loext:type="tint" loext:value="5019"/>
        </loext:char-complex-color>
      </style:text-properties>
    </style:style>
    <style:style style:name="Intense_20_Emphasis" style:display-name="Intense Emphasis" style:family="text" style:parent-style-name="Default_20_Paragraph_20_Font">
      <style:text-properties fo:color="#4f81bd" loext:opacity="100%" fo:font-style="italic" fo:font-weight="bold" style:font-style-asian="italic" style:font-weight-asian="bold" style:font-style-complex="italic" style:font-weight-complex="bold">
        <loext:char-complex-color loext:theme-type="accent1" loext:color-type="theme"/>
      </style:text-properties>
    </style:style>
    <style:style style:name="Subtle_20_Reference" style:display-name="Subtle Reference" style:family="text" style:parent-style-name="Default_20_Paragraph_20_Font">
      <style:text-properties fo:font-variant="small-caps" fo:color="#c0504d" loext:opacity="100%" style:text-underline-style="solid" style:text-underline-width="auto" style:text-underline-color="font-color">
        <loext:char-complex-color loext:theme-type="accent2" loext:color-type="theme"/>
      </style:text-properties>
    </style:style>
    <style:style style:name="Intense_20_Reference" style:display-name="Intense Reference" style:family="text" style:parent-style-name="Default_20_Paragraph_20_Font">
      <style:text-properties fo:font-variant="small-caps" fo:color="#c0504d" loext:opacity="100%" fo:letter-spacing="0.009cm" style:text-underline-style="solid" style:text-underline-width="auto" style:text-underline-color="font-color" fo:font-weight="bold" style:font-weight-asian="bold" style:font-weight-complex="bold">
        <loext:char-complex-color loext:theme-type="accent2" loext:color-type="theme"/>
      </style:text-properties>
    </style:style>
    <style:style style:name="Book_20_Title" style:display-name="Book Title" style:family="text" style:parent-style-name="Default_20_Paragraph_20_Font">
      <style:text-properties fo:font-variant="small-caps" fo:letter-spacing="0.009cm" fo:font-weight="bold" style:font-weight-asian="bold" style:font-weight-complex="bold"/>
    </style:style>
    <style:style style:name="ListLabel_20_1" style:display-name="ListLabel 1" style:family="text"/>
    <style:style style:name="ListLabel_20_2" style:display-name="ListLabel 2" style:family="text"/>
    <style:style style:name="ListLabel_20_3" style:display-name="ListLabel 3" style:family="text"/>
    <style:style style:name="ListLabel_20_4" style:display-name="ListLabel 4" style:family="text"/>
    <style:style style:name="ListLabel_20_5" style:display-name="ListLabel 5" style:family="text"/>
    <style:style style:name="ListLabel_20_6" style:display-name="ListLabel 6" style:family="text"/>
    <style:style style:name="ListLabel_20_7" style:display-name="ListLabel 7" style:family="text"/>
    <style:style style:name="ListLabel_20_8" style:display-name="ListLabel 8" style:family="text"/>
    <style:style style:name="ListLabel_20_9" style:display-name="ListLabel 9" style:family="text"/>
    <style:style style:name="Bullet_20_Symbols" style:display-name="Bullet Symbols" style:family="text">
      <style:text-properties style:font-name="OpenSymbol" fo:font-family="OpenSymbol" style:font-charset="x-symbol" style:font-name-asian="OpenSymbol" style:font-family-asian="OpenSymbol" style:font-charset-asian="x-symbol" style:font-name-complex="OpenSymbol" style:font-family-complex="OpenSymbol" style:font-charset-complex="x-symbol"/>
    </style:style>
    <style:style style:name="Internet_20_link" style:display-name="Internet link" style:family="text">
      <style:text-properties fo:color="#000080" loext:opacity="100%" style:text-underline-style="solid" style:text-underline-width="auto" style:text-underline-color="font-color"/>
    </style:style>
    <style:style style:name="Index_20_Link" style:display-name="Index Link" style:family="text"/>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
      <text:list-level-style-bullet text:level="1" text:style-name="ListLabel_20_1" loext:num-list-format="" style:num-suffix="" text:bullet-char="">
        <style:list-level-properties text:list-level-position-and-space-mode="label-alignment">
          <style:list-level-label-alignment text:label-followed-by="listtab" text:list-tab-stop-position="0.635cm" fo:text-indent="-0.635cm" fo:margin-left="0.635cm"/>
        </style:list-level-properties>
        <style:text-properties fo:font-family="Symbol" style:font-charset="x-symbol"/>
      </text:list-level-style-bullet>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bullet text:level="1" text:style-name="ListLabel_20_2" loext:num-list-format="" style:num-suffix="" text:bullet-char="">
        <style:list-level-properties text:list-level-position-and-space-mode="label-alignment">
          <style:list-level-label-alignment text:label-followed-by="listtab" text:list-tab-stop-position="1.27cm" fo:text-indent="-0.635cm" fo:margin-left="1.27cm"/>
        </style:list-level-properties>
        <style:text-properties fo:font-family="Symbol" style:font-charset="x-symbol"/>
      </text:list-level-style-bullet>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
      <text:list-level-style-bullet text:level="1" text:style-name="ListLabel_20_3" loext:num-list-format="" style:num-suffix="" text:bullet-char="">
        <style:list-level-properties text:list-level-position-and-space-mode="label-alignment">
          <style:list-level-label-alignment text:label-followed-by="listtab" text:list-tab-stop-position="1.905cm" fo:text-indent="-0.635cm" fo:margin-left="1.905cm"/>
        </style:list-level-properties>
        <style:text-properties fo:font-family="Symbol" style:font-charset="x-symbol"/>
      </text:list-level-style-bullet>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
      <text:list-level-style-bullet text:level="1" text:style-name="ListLabel_20_4" loext:num-list-format="" style:num-suffix="" text:bullet-char="">
        <style:list-level-properties text:list-level-position-and-space-mode="label-alignment">
          <style:list-level-label-alignment text:label-followed-by="listtab" text:list-tab-stop-position="2.54cm" fo:text-indent="-0.635cm" fo:margin-left="2.54cm"/>
        </style:list-level-properties>
        <style:text-properties fo:font-family="Symbol" style:font-charset="x-symbol"/>
      </text:list-level-style-bullet>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
      <text:list-level-style-number text:level="1" text:style-name="ListLabel_20_5" loext:num-list-format="%1%." style:num-suffix="." style:num-format="1">
        <style:list-level-properties text:list-level-position-and-space-mode="label-alignment">
          <style:list-level-label-alignment text:label-followed-by="listtab" text:list-tab-stop-position="0.635cm" fo:text-indent="-0.635cm" fo:margin-left="0.635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
      <text:list-level-style-number text:level="1" text:style-name="ListLabel_20_6"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7">
      <text:list-level-style-number text:level="1" text:style-name="ListLabel_20_7" loext:num-list-format="%1%."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8">
      <text:list-level-style-number text:level="1" text:style-name="ListLabel_20_8" loext:num-list-format="%1%."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9">
      <text:list-level-style-number text:level="1" text:style-name="ListLabel_20_9" loext:num-list-format="%1%."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loext:theme loext:name="Office Theme">
      <loext:theme-colors loext:name="Office">
        <loext:color loext:name="dark1" loext:color="#000000"/>
        <loext:color loext:name="light1" loext:color="#ffffff"/>
        <loext:color loext:name="dark2" loext:color="#1f497d"/>
        <loext:color loext:name="light2" loext:color="#eeece1"/>
        <loext:color loext:name="accent1" loext:color="#4f81bd"/>
        <loext:color loext:name="accent2" loext:color="#c0504d"/>
        <loext:color loext:name="accent3" loext:color="#9bbb59"/>
        <loext:color loext:name="accent4" loext:color="#8064a2"/>
        <loext:color loext:name="accent5" loext:color="#4bacc6"/>
        <loext:color loext:name="accent6" loext:color="#f79646"/>
        <loext:color loext:name="hyperlink" loext:color="#0000ff"/>
        <loext:color loext:name="followed-hyperlink" loext:color="#800080"/>
      </loext:theme-colors>
    </loext:theme>
  </office:styles>
  <office:automatic-styles>
    <style:style style:name="MP1" style:family="paragraph" style:parent-style-name="Footer">
      <style:paragraph-properties fo:text-align="center" style:justify-single-word="false"/>
      <style:text-properties fo:font-style="normal" fo:font-weight="normal" style:font-style-asian="normal" style:font-weight-asian="normal"/>
    </style:style>
    <style:page-layout style:name="Mpm1">
      <style:page-layout-properties fo:page-width="21.59cm" fo:page-height="27.94cm" style:num-format="1" style:print-orientation="portrait" fo:margin-top="2.286cm" fo:margin-bottom="1.27cm" fo:margin-left="2.54cm" fo:margin-right="2.54cm" style:writing-mode="lr-tb" style:layout-grid-color="#c0c0c0" style:layout-grid-lines="37" style:layout-grid-base-height="0.635cm" style:layout-grid-ruby-height="0cm" style:layout-grid-mode="none" style:layout-grid-ruby-below="false" style:layout-grid-print="false" style:layout-grid-display="false" style:layout-grid-base-width="0.4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header-footer-properties fo:min-height="0.762cm" fo:margin-left="0cm" fo:margin-right="0cm" fo:margin-top="0.661cm" style:dynamic-spacing="true"/>
      </style:footer-style>
    </style:page-layout>
    <style:style style:name="Mdp1" style:family="drawing-page">
      <style:drawing-page-properties draw:background-size="full"/>
    </style:style>
  </office:automatic-styles>
  <office:master-styles>
    <style:master-page style:name="Standard" style:page-layout-name="Mpm1" draw:style-name="Mdp1">
      <style:footer>
        <text:p text:style-name="MP1"><text:page-number text:select-page="current">12</text:page-number></text:p>
      </style:footer>
    </style:master-page>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4">
  <office:meta>
    <meta:initial-creator>python-docx</meta:initial-creator>
    <dc:description>generated by python-docx</dc:description>
    <meta:editing-cycles>485</meta:editing-cycles>
    <meta:creation-date>2013-12-23T23:15:00</meta:creation-date>
    <dc:date>2026-08-08T03:43:58.220021625</dc:date>
    <meta:editing-duration>P25DT17H58M28S</meta:editing-duration>
    <meta:generator>LibreOffice/25.8.7.3$Linux_X86_64 LibreOffice_project/580$Build-3</meta:generator>
    <meta:document-statistic meta:table-count="1" meta:image-count="0" meta:object-count="0" meta:page-count="134" meta:paragraph-count="1186" meta:word-count="48994" meta:character-count="313262" meta:non-whitespace-character-count="265228"/>
    <meta:user-defined meta:name="AppVersion">14.0000</meta:user-defined>
    <meta:template xlink:type="simple" xlink:actuate="onRequest" xlink:title="Normal.dotm" xlink:href=""/>
  </office:meta>
</office:document-meta>
</file>